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thumbnail.pdf"/>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Tahoma1" svg:font-family="Tahoma"/>
    <style:font-face style:name="Times New Roman1" svg:font-family="'Times New Roman'"/>
    <style:font-face style:name="Times New Roman" svg:font-family="'Times New Roman'" style:font-family-generic="roman" style:font-pitch="variable"/>
    <style:font-face style:name="Arial" svg:font-family="Arial" style:font-family-generic="system" style:font-pitch="variable"/>
    <style:font-face style:name="MS Mincho" svg:font-family="'MS Mincho'"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Standard">
      <style:paragraph-properties fo:margin-top="0.353cm" fo:margin-bottom="0cm"/>
    </style:style>
    <style:style style:name="P2" style:family="paragraph" style:parent-style-name="Standard" style:master-page-name="Standard">
      <style:paragraph-properties style:page-number="auto"/>
    </style:style>
    <style:style style:name="T1" style:family="text">
      <style:text-properties fo:language="en" fo:country="US" fo:font-weight="bold" style:font-weight-asian="bold" style:font-name-complex="Times New Roman2"/>
    </style:style>
    <style:style style:name="T2" style:family="text">
      <style:text-properties fo:language="en" fo:country="US" fo:font-weight="bold" style:font-weight-asian="bold" style:font-name-complex="Times New Roman2" style:font-weight-complex="bold"/>
    </style:style>
    <style:style style:name="T3" style:family="text">
      <style:text-properties fo:language="en" fo:country="US" style:font-name-complex="Times New Roman2"/>
    </style:style>
    <style:style style:name="T4" style:family="text">
      <style:text-properties fo:font-size="12pt" fo:language="en" fo:country="US" fo:font-weight="bold" style:font-name-asian="Times New Roman2" style:font-size-asian="12pt" style:font-weight-asian="bold" style:font-name-complex="Times New Roman2" style:font-size-complex="12pt"/>
    </style:style>
    <style:style style:name="T5" style:family="text">
      <style:text-properties fo:font-size="12pt" fo:language="en" fo:country="US" style:font-name-asian="Times New Roman2" style:font-size-asian="12pt" style:font-name-complex="Times New Roman2" style:font-size-complex="12pt"/>
    </style:style>
    <style:style style:name="T6" style:family="text">
      <style:text-properties fo:font-size="12pt" fo:language="en" fo:country="US" fo:font-style="italic" style:font-name-asian="Times New Roman2" style:font-size-asian="12pt" style:font-style-asian="italic" style:font-name-complex="Times New Roman2" style:font-size-complex="12pt"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1">Question 3: Mylène Botbol-Baum</text:span></text:p>
      <text:p text:style-name="P1"><text:span text:style-name="T4">First Question: Can Hegel institutionalized freedom be a cure against the excesses of negative freedom?</text:span></text:p>
      <text:p text:style-name="P1"><text:span text:style-name="T5">You have mentioned in recent articles and in your Mercier lectures that your main point is to go beyond “the obsession with purely normative principles” which, according to you, are “isolated from the ethical life”. You thus signal the reason of your turn to Hegel against Kant, since Hegel allows to articulate care and a form of normative justice which is not static.</text:span></text:p>
      <text:p text:style-name="P1"><text:span text:style-name="T6">…......</text:span><text:span text:style-name="T5">Your model could be understood as a therapeutic conformism that challenges the counterparts of the modern notion of negative freedom, that does not allow for solidarity or justice but against the other, against the state. Can the private dimension of love “between man and woman,” that you advocate, be the frame of mutual political recognition? Can, what you call after Hegel, </text:span><text:span text:style-name="T6">erotic freedom</text:span><text:span text:style-name="T5"> be the matrix of just institutions?</text:span></text:p>
      <text:p text:style-name="P1"><text:span text:style-name="T5">Moreover, can this mutual recognition be extended to the economic market as a place of mutual recognition ? Can we, in regards to the history of the 20th century and its idolatry of rights, defend today the idea that “the freedom of individuals is only implemented in that space where they can participate in institutions”? And believe that only normative practices condition mutual recognition? Should we not think the rights as rights of the other?</text:span></text:p>
      <text:p text:style-name="P1"/>
      <text:p text:style-name="P1"><text:span text:style-name="T4">Second Question: Does the immanent level of recognition of equality condition a just freedom? A dialog with Levinas</text:span></text:p>
      <text:p text:style-name="P1"><text:span text:style-name="T5"><text:s/>If the right of the individual is limited, for Hegel, to the basis of a predetermined social freedom.</text:span></text:p>
      <text:p text:style-name="P1"><text:span text:style-name="T5">How can a subject “become an I by saying no”, as developed by Rosenzweig (against Hegel) in </text:span><text:span text:style-name="T6">The star of redemption</text:span><text:span text:style-name="T5">? What of Levinas' reading of Hegel that you dismiss in </text:span><text:span text:style-name="T6">Disrespect</text:span><text:span text:style-name="T5">?</text:span></text:p>
      <text:p text:style-name="P1"><text:span text:style-name="T5">I would like to suggest that his radical articulation of justice and freedom challenges your recognitional model of justice. You seem to misunderstand levinas <text:s/>resistance to equality as incompatible with justice. If you put rights before justice and institutions before individual freedom, I don't see how you can pretend to a reconciliatory and emancipatory model that could renew the Frankfurt school intentional critic, as a cure to today’s social pathologies? What did I get wrong?</text:span></text:p>
      <text:p text:style-name="P1"/>
      <text:p text:style-name="Standard"><text:span text:style-name="T2">A. Honneth</text:span><text:span text:style-name="T3">: I mean I think, as you realized by yourself, there were not... there were a lot of sub-questions in this one question. So it’s not easy to answer all of them. Let me start, probably, with the notion of therapeutic conformism, and to simply react to that. I think you are partly right in saying that what I’m doing in the new book is, at least partly, something which we can call therapeutic conformism. I think this is already Hegel’s own ambition in his philosophy of right. The idea is that there is a false or wrong understanding prevailing in the society about the already given potentialities of freedom, and that it’s a task of a philosophical reconstruction, or a normative reconstruction, to make clear to everyone that there are other forms of freedom already establish in our forms of society, of which we are, at present, not aware, so that it needs a kind of therapeutic cure, a kind of Wittgensteinian therapy, to make us aware that after our... after all the institutional promises of modern societies, we should be much more interested in social forms of freedom instead of these very egocentric forms of freedom. So, one could call that therapeutic conformism. I mean, it conforms what is already given, and the therapy is directed at giving a better... making what is given explicit in such a way that it has therapeutic effects. …. It’s not only the cure of a social pathology. I mean, the social pathology would consist of over-estimating all the negative freedoms again what are there as potentialities of social freedom, yeah. So that’s a therapeutic </text:span><text:soft-page-break/><text:span text:style-name="T3">aspect, or the diagnostic aspect, the critique of a certain social pathology of self-misunderstanding, of ourselves, in our modern societies. But by making this explicit, namely that in certain social institutionalised spheres, that these social spheres are grounded in normative principles of social freedom, I also develop a critical standpoint which allows me to have not only a therapeutic cure but also a kind of social criticism. We talked about this yesterday. Because in the moment in which I’m able to re-articulate, or to normatively reconstruct the normative principles of the different social spheres, I can use these principles as immanent standards of criticism... of criticism of those forms in which immanent principles are realised today. So, for example, I can easily, as a form of social criticism, show that the way in which today the whole idea of democratic will formation is exercised in our institution is completely insufficient. And it does not even come close to the original principle. The same thing I can do for the market, yeah. The market, as it is established now in it different forms, or different dimensions, be it the labour market, the consumer market, or the financial market, they all are completely disorganised with respect to the original implicit normative promise, namely the promise of social freedom. ….... I share with Rawls and others the main premise, namely that, in modernity, justice is about individual freedom. <text:s/>that’s, let’s say, the standard idea. Which means that justice means to give everyone human being equally the chance to realise his or her individual freedom. That’s what justice means in modernity. But, in opposition to most of the other theories, I believe that that means very different things in very different institutions. Because it’s all depending on what freedom means in different institutions. And it does mean, in different institutions, very different things. And therefore, I can start from the same premise, but then can differentiate justice in that sense that I can use the institutionalised promises of freedom in the different spheres as as many principles of justice. That’s the core idea. So I can enlarge the, let’s say, conformistic approach into a critical approach where all the different aspects which we bring together with justice find their places in different spheres, and I can use the normative principles established in those spheres as criteria for criticism. </text:span></text:p>
      <text:p text:style-name="Standard"><text:span text:style-name="T3">….. Sure you almost said it by yourself, It is meant as a cure for the excess of negative freedom. That’s the therapeutic part of it. But it’s much more. It’s meant as a kind of alternative concept of justice, to make us think about justice in a very different way, namely, even when we share with all others, let’s say Kantian traditions, the idea that justice, that modern justice is about equal chances for individual autonomy and freedom, such a more social, theoretical allows us to see that we have, already established in our forms of societies, different versions of that freedom, which all respectively ask for different forms of justice. And “care”, in that sense, is mainly established in one of those spheres, namely here in that sphere, the sphere of personal relationships, the idea of freedom which is established there, is such that is means that we only are free in that sphere to the degree to which we care for the other. ... and that probably anticipates your second question. <text:s/></text:span></text:p>
      <text:p text:style-name="Standard"><text:span text:style-name="T3">M. Botbol-Baum: Right.</text:span></text:p>
      <text:p text:style-name="Standard"><text:span text:style-name="T3">A. Honneth: Yeah, because... no I still would think that now invites to having a discussion on Levinas. I don’t think that we should make... you see, I’ll put it in another way. And then I’ll stop. I think the idea of singularity, or of specificity, comes back in all social spheres, in the sense that we, in all those spheres, are involved in struggles for being recognised with respect to the established </text:span></text:p>
      <text:p text:style-name="Standard"><text:span text:style-name="T3">A. Honneth: I think we share... I mean, what I would agree to is the idea that there has to be a very fundamental form of existential recognition, and this existential recognition addresses you as a singular human being. And you are, let’s say... I don’t know whether that constitutes already a kind of morality and so on, that I don’t know, and I think we can’t know, and we should have other explanations of how a moral actor comes into play. But I’m sure we have this more fundamental level of existential recognition.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1" svg:font-family="'Times New Roman'"/>
    <style:font-face style:name="Times New Roman" svg:font-family="'Times New Roman'" style:font-family-generic="roman" style:font-pitch="variable"/>
    <style:font-face style:name="Arial" svg:font-family="Arial" style:font-family-generic="system" style:font-pitch="variable"/>
    <style:font-face style:name="MS Mincho" svg:font-family="'MS Mincho'"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Arial" style:font-size-asian="10.5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line-height-at-least="0.353cm" fo:orphans="0" fo:widows="0" fo:hyphenation-ladder-count="no-limit" style:writing-mode="lr-tb">
        <style:tab-stops>
          <style:tab-stop style:position="1.251cm"/>
        </style:tab-stops>
      </style:paragraph-properties>
      <style:text-properties fo:color="#00000a" style:font-name="Times New Roman" fo:font-size="12pt" fo:language="fr" fo:country="FR" style:font-name-asian="Arial" style:font-size-asian="12pt" style:language-asian="en" style:country-asian="US" style:font-name-complex="Tahoma" style:font-size-complex="12pt" style:language-complex="en" style:country-complex="US"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fo:keep-with-next="always"/>
      <style:text-properties style:font-name="Times New Roman1" fo:font-size="14pt" style:font-name-asian="MS Mincho" style:font-size-asian="14pt" style:font-name-complex="Tahoma" style:font-size-complex="14pt"/>
    </style:style>
    <style:style style:name="Text_20_body" style:display-name="Text body" style:family="paragraph" style:parent-style-name="Standard" style:default-outline-level="" style:class="text">
      <style:paragraph-properties fo:margin-top="0cm" fo:margin-bottom="0.212cm"/>
    </style:style>
    <style:style style:name="List" style:family="paragraph" style:parent-style-name="Text_20_body" style:default-outline-level="" style:class="list">
      <style:text-properties style:font-size-asian="12pt" style:font-name-complex="Tahoma1"/>
    </style:style>
    <style:style style:name="Caption" style:family="paragraph" style:parent-style-name="Standard" style:default-outline-level=""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default-outline-level="" style:class="index">
      <style:paragraph-properties text:number-lines="false" text:line-number="0"/>
      <style:text-properties style:font-size-asian="12pt" style:font-name-complex="Tahoma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5699"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3-05-12T19:24:18</meta:creation-date>
    <meta:initial-creator>Mylène Botbol-Baum</meta:initial-creator>
    <dc:creator>Mylène Botbol-Baum</dc:creator>
    <dc:date>2014-07-09T17:20:10</dc:date>
    <meta:editing-cycles>0</meta:editing-cycles>
    <meta:editing-duration>PT00H00M00S</meta:editing-duration>
    <meta:generator>NeoOffice/3.3$Unix OpenOffice.org_project/Patch 10</meta:generator>
    <meta:printed-by>Mylène Botbol-Baum</meta:printed-by>
    <meta:print-date>2014-07-09T17:19:49</meta:print-date>
    <meta:document-statistic meta:table-count="0" meta:image-count="0" meta:object-count="0" meta:page-count="2" meta:paragraph-count="14" meta:word-count="1391" meta:character-count="8264"/>
  </office:meta>
</office:document-meta>
</file>