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settings.xml" manifest:media-type="text/xml"/>
  <manifest:file-entry manifest:full-path="styles.xml" manifest:media-type="text/xml"/>
  <manifest:file-entry manifest:full-path="meta.xml" manifest:media-type="text/xml"/>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family-generic="system" style:font-charset="x-symbol"/>
    <style:font-face style:name="StarSymbol" svg:font-family="StarSymbol" style:font-family-generic="system"/>
    <style:font-face style:name="Liberation Serif" svg:font-family="'Liberation Serif'" style:font-family-generic="roman" style:font-pitch="variable"/>
    <style:font-face style:name="Liberation Sans" svg:font-family="'Liberation Sans'" style:font-family-generic="swiss" style:font-pitch="variable"/>
    <style:font-face style:name="DejaVu Sans" svg:font-family="'DejaVu Sans'" style:font-family-generic="system" style:font-pitch="variable"/>
    <style:font-face style:name="FreeSans" svg:font-family="FreeSans" style:font-family-generic="system" style:font-pitch="variable"/>
    <style:font-face style:name="Lohit Devanagari" svg:font-family="'Lohit Devanagari'"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text-align="center" style:justify-single-word="false"/>
    </style:style>
    <style:style style:name="P2" style:family="paragraph" style:parent-style-name="Standard">
      <style:text-properties fo:language="en" fo:country="GB"/>
    </style:style>
    <style:style style:name="P3" style:family="paragraph" style:parent-style-name="Standard">
      <style:paragraph-properties fo:text-align="center" style:justify-single-word="false"/>
      <style:text-properties fo:language="en" fo:country="GB"/>
    </style:style>
    <style:style style:name="P4" style:family="paragraph" style:parent-style-name="Standard">
      <style:text-properties fo:language="en" fo:country="GB" fo:background-color="#ffff00"/>
    </style:style>
    <style:style style:name="P5" style:family="paragraph" style:parent-style-name="Standard">
      <style:text-properties fo:language="en" fo:country="GB" fo:background-color="#ffffd7"/>
    </style:style>
    <style:style style:name="P6" style:family="paragraph" style:parent-style-name="Standard">
      <style:text-properties style:text-line-through-style="solid" style:text-line-through-type="single" fo:language="en" fo:country="GB" style:text-underline-mode="continuous" style:text-overline-mode="continuous" style:text-line-through-mode="continuous" fo:background-color="#ffffd7"/>
    </style:style>
    <style:style style:name="P7" style:family="paragraph" style:parent-style-name="Standard">
      <style:paragraph-properties fo:margin-left="0.4925in" fo:margin-right="0in" fo:text-indent="0in" style:auto-text-indent="false">
        <style:tab-stops/>
      </style:paragraph-properties>
    </style:style>
    <style:style style:name="P8" style:family="paragraph" style:parent-style-name="Standard">
      <style:paragraph-properties fo:margin-left="0.4925in" fo:margin-right="0in" fo:text-indent="0in" style:auto-text-indent="false">
        <style:tab-stops/>
      </style:paragraph-properties>
      <style:text-properties fo:language="en" fo:country="GB"/>
    </style:style>
    <style:style style:name="P9" style:family="paragraph" style:parent-style-name="Text_20_body">
      <style:paragraph-properties fo:margin-left="0.4925in" fo:margin-right="0in" fo:line-height="100%" fo:text-indent="0in" style:auto-text-indent="false">
        <style:tab-stops/>
      </style:paragraph-properties>
    </style:style>
    <style:style style:name="P10" style:family="paragraph" style:parent-style-name="Standard" style:master-page-name="MP0">
      <style:paragraph-properties fo:text-align="center" style:justify-single-word="false" style:page-number="auto" fo:break-before="page"/>
    </style:style>
    <style:style style:name="P11" style:family="paragraph" style:parent-style-name="Standard" style:list-style-name="L1"/>
    <style:style style:name="P12" style:family="paragraph" style:parent-style-name="Standard" style:list-style-name="L1">
      <style:text-properties fo:language="en" fo:country="GB"/>
    </style:style>
    <style:style style:name="P13" style:family="paragraph" style:parent-style-name="Footnote">
      <style:text-properties officeooo:paragraph-rsid="0019cfc5"/>
    </style:style>
    <style:style style:name="T1" style:family="text">
      <style:text-properties fo:font-style="italic" style:font-style-asian="italic" style:font-style-complex="italic"/>
    </style:style>
    <style:style style:name="T2" style:family="text">
      <style:text-properties fo:font-style="italic" officeooo:rsid="00196ebd" style:font-style-asian="italic" style:font-style-complex="italic"/>
    </style:style>
    <style:style style:name="T3" style:family="text">
      <style:text-properties fo:font-style="italic" fo:background-color="#800080" loext:char-shading-value="0" style:font-style-asian="italic" style:font-style-complex="italic"/>
    </style:style>
    <style:style style:name="T4" style:family="text">
      <style:text-properties fo:font-style="italic" officeooo:rsid="00196ebd" fo:background-color="#800080" loext:char-shading-value="0" style:font-style-asian="italic" style:font-style-complex="italic"/>
    </style:style>
    <style:style style:name="T5" style:family="text">
      <style:text-properties fo:font-style="italic" officeooo:rsid="00196ebd" fo:background-color="#800080" loext:char-shading-value="0" style:font-style-asian="italic" style:font-style-complex="italic"/>
    </style:style>
    <style:style style:name="T6" style:family="text">
      <style:text-properties fo:font-style="italic" fo:background-color="#800080" loext:char-shading-value="0" style:font-style-asian="italic" style:font-style-complex="italic"/>
    </style:style>
    <style:style style:name="T7" style:family="text">
      <style:text-properties fo:language="en" fo:country="GB"/>
    </style:style>
    <style:style style:name="T8" style:family="text">
      <style:text-properties fo:language="en" fo:country="GB" fo:font-style="italic" style:font-style-asian="italic" style:font-style-complex="italic"/>
    </style:style>
    <style:style style:name="T9" style:family="text">
      <style:text-properties fo:language="en" fo:country="GB" fo:background-color="#ffff00" loext:char-shading-value="0"/>
    </style:style>
    <style:style style:name="T10" style:family="text">
      <style:text-properties style:text-position="super 65%"/>
    </style:style>
    <style:style style:name="T11" style:family="text">
      <style:text-properties style:text-position="super 67%" fo:language="en" fo:country="GB"/>
    </style:style>
    <style:style style:name="T12" style:family="text">
      <style:text-properties fo:language="it" fo:country="IT"/>
    </style:style>
    <style:style style:name="T13" style:family="text">
      <style:text-properties fo:language="it" fo:country="IT" fo:font-style="italic" style:font-style-asian="italic" style:font-style-complex="italic"/>
    </style:style>
    <style:style style:name="T14" style:family="text">
      <style:text-properties fo:language="it" fo:country="IT" fo:background-color="#ffffd7" loext:char-shading-value="0"/>
    </style:style>
    <style:style style:name="T15" style:family="text">
      <style:text-properties fo:background-color="#ffffd7" loext:char-shading-value="0"/>
    </style:style>
    <style:style style:name="T16" style:family="text">
      <style:text-properties fo:font-style="normal" officeooo:rsid="00196ebd" style:font-style-asian="normal" style:font-style-complex="normal"/>
    </style:style>
    <style:style style:name="T17" style:family="text">
      <style:text-properties fo:font-style="normal" officeooo:rsid="0019cfc5" style:font-style-asian="normal" style:font-style-complex="normal"/>
    </style:style>
    <style:style style:name="T18" style:family="text">
      <style:text-properties fo:font-style="normal" officeooo:rsid="00196ebd" fo:background-color="#800080" loext:char-shading-value="0" style:font-style-asian="normal" style:font-style-complex="normal"/>
    </style:style>
    <style:style style:name="T19" style:family="text">
      <style:text-properties fo:font-style="normal" officeooo:rsid="00196ebd" fo:background-color="#800080" loext:char-shading-value="0" style:font-style-asian="normal" style:font-style-complex="normal"/>
    </style:style>
    <style:style style:name="T20" style:family="text">
      <style:text-properties fo:font-style="normal" officeooo:rsid="0019cfc5" fo:background-color="#800080" loext:char-shading-value="0" style:font-style-asian="normal" style:font-style-complex="normal"/>
    </style:style>
    <style:style style:name="T21" style:family="text">
      <style:text-properties fo:font-style="normal" officeooo:rsid="0019cfc5" fo:background-color="#800080" loext:char-shading-value="0" style:font-style-asian="normal" style:font-style-complex="normal"/>
    </style:style>
    <style:style style:name="T22" style:family="text">
      <style:text-properties fo:background-color="#800080" loext:char-shading-value="0"/>
    </style:style>
    <style:style style:name="T23" style:family="text">
      <style:text-properties fo:background-color="#800080" loext:char-shading-value="0"/>
    </style:style>
    <text:list-style style:name="L1">
      <text:list-level-style-number text:level="1" style:num-prefix=" " style:num-suffix="." style:num-format="1">
        <style:list-level-properties/>
      </text:list-level-style-number>
      <text:list-level-style-number text:level="2" style:num-prefix="(" style:num-suffix=")" style:num-format="a" style:num-letter-sync="true">
        <style:list-level-properties/>
      </text:list-level-style-number>
      <text:list-level-style-number text:level="3" style:num-prefix=" " style:num-suffix="." style:num-format="i">
        <style:list-level-properties/>
      </text:list-level-style-number>
      <text:list-level-style-number text:level="4" style:num-prefix=" " style:num-suffix="." style:num-format="A" style:num-letter-sync="true">
        <style:list-level-properties/>
      </text:list-level-style-number>
      <text:list-level-style-bullet text:level="5" text:style-name="WW_5f_CharLFO1LVL5" text:bullet-char="•">
        <style:list-level-properties/>
        <style:text-properties style:font-name="StarSymbol"/>
      </text:list-level-style-bullet>
      <text:list-level-style-bullet text:level="6" text:style-name="WW_5f_CharLFO1LVL6" text:bullet-char="•">
        <style:list-level-properties/>
        <style:text-properties style:font-name="StarSymbol"/>
      </text:list-level-style-bullet>
      <text:list-level-style-bullet text:level="7" text:style-name="WW_5f_CharLFO1LVL7" text:bullet-char="•">
        <style:list-level-properties/>
        <style:text-properties style:font-name="StarSymbol"/>
      </text:list-level-style-bullet>
      <text:list-level-style-bullet text:level="8" text:style-name="WW_5f_CharLFO1LVL8" text:bullet-char="•">
        <style:list-level-properties/>
        <style:text-properties style:font-name="StarSymbol"/>
      </text:list-level-style-bullet>
      <text:list-level-style-bullet text:level="9" text:style-name="WW_5f_CharLFO1LVL9" text:bullet-char="•">
        <style:list-level-properties/>
        <style:text-properties style:font-name="StarSymbol"/>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0"><text:span text:style-name="Car._20_predefinito_20_paragrafo"><text:span text:style-name="T7">Some Preliminary Thoughts on the General Court’s </text:span></text:span><text:span text:style-name="Car._20_predefinito_20_paragrafo"><text:span text:style-name="T8">EPSU</text:span></text:span><text:span text:style-name="Car._20_predefinito_20_paragrafo"><text:span text:style-name="T7"> Decision</text:span></text:span></text:p>
      <text:p text:style-name="P1"><text:span text:style-name="Car._20_predefinito_20_paragrafo"><text:span text:style-name="T7">from the Perspective of EU Constitutional law</text:span></text:span><text:span text:style-name="Rimando_20_nota_20_a_20_piè_20_di_20_pagina"><text:span text:style-name="T7"><text:note text:id="ftn1" text:note-class="footnote"><text:note-citation text:label="†">†</text:note-citation><text:note-body><text:p text:style-name="Footnote">I would like to thank all the participants of the <text:span text:style-name="Car._20_predefinito_20_paragrafo"><text:span text:style-name="T1">Amicus Curia Workshop on the EPSU Case</text:span></text:span> organized on September 16<text:span text:style-name="Car._20_predefinito_20_paragrafo"><text:span text:style-name="T10">th</text:span></text:span> 2020 for their helpful comments and feedback, as well as the organizers of the event (Silvia Borelli and Filip Dorssemont). I would also like to thank Massimiliano Delfino and the team at <text:span text:style-name="Car._20_predefinito_20_paragrafo"><text:span text:style-name="T1">Diritti Lavori Mercati </text:span></text:span>for the opportunity to publish this paper. All errors are mine alone.</text:p></text:note-body></text:note></text:span></text:span></text:p>
      <text:p text:style-name="P3"/>
      <text:p text:style-name="P1"><text:span text:style-name="Car._20_predefinito_20_paragrafo"><text:span text:style-name="T7">Pieter-Augustijn Van Malleghem</text:span></text:span><text:span text:style-name="Rimando_20_nota_20_a_20_piè_20_di_20_pagina"><text:span text:style-name="T7"><text:note text:id="ftn2" text:note-class="footnote"><text:note-citation text:label="*">*</text:note-citation><text:note-body><text:p text:style-name="Footnote">Professor of European Union Law, UCLouvain.</text:p></text:note-body></text:note></text:span></text:span></text:p>
      <text:p text:style-name="P2"/>
      <text:p text:style-name="Standard"><text:span text:style-name="Car._20_predefinito_20_paragrafo"><text:span text:style-name="T7">After an invitation of the Commission in early 2015 to the social partners to express their views on the possibility of consolidating the EU </text:span></text:span><text:span text:style-name="Car._20_predefinito_20_paragrafo"><text:span text:style-name="T8">acquis</text:span></text:span><text:span text:style-name="Car._20_predefinito_20_paragrafo"><text:span text:style-name="T7"> on the matter of the right of information and consultation of workers, the social partners reached an agreement regarding the right of information and consultation of civil servants and employees in public administrations in the Member States. In June 2015, the social partners made known their wish that the agreement they had negotiated be transformed into binding European Union law, in line with Article 155(2) TFEU. The Commission rejected the request of the social partners to submit a proposal for consideration to the Council – departing from established practice, given that it is only the second time it does so – on the grounds that central government administrations “were under the authority of Member States’ governments”, that many Member States had already regulated in this matter, and that the degree of protection afforded would vary even in the case of a binding European measure because of varying degrees of (de)centralization of Member States’ administrations.</text:span></text:span><text:span text:style-name="Rimando_20_nota_20_a_20_piè_20_di_20_pagina"><text:span text:style-name="T7"><text:note text:id="ftn3" text:note-class="footnote"><text:note-citation>1</text:note-citation><text:note-body><text:p text:style-name="Footnote">GC, judgment of 24 October 2019, <text:span text:style-name="Car._20_predefinito_20_paragrafo"><text:span text:style-name="T1">EPSU</text:span></text:span>, EU:T:2019:757, paragraph 6.</text:p></text:note-body></text:note></text:span></text:span><text:span text:style-name="Car._20_predefinito_20_paragrafo"><text:span text:style-name="T7"> The stakes of this decision are considerable, as it takes place in a context of considerable hostility of the Commission towards the process of dialogue between social partners at EU level.</text:span></text:span><text:span text:style-name="Rimando_20_nota_20_a_20_piè_20_di_20_pagina"><text:span text:style-name="T7"><text:note text:id="ftn4" text:note-class="footnote"><text:note-citation>2</text:note-citation><text:note-body><text:p text:style-name="Footnote">J.-P. Tricart, “Legislative implementation of European social partner agreements: challenges and debates”, <text:span text:style-name="Car._20_predefinito_20_paragrafo"><text:span text:style-name="T1">ETUI Working Paper</text:span></text:span>, 2019.09 <text:s/>(available at <text:a xlink:type="simple" xlink:href="https://www.etui.org/sites/default/files/19%20WP%202019%2009%20Tricart%20WEB%20version.pdf" office:target-frame-name="_top" xlink:show="replace" text:style-name="Internet_20_link" text:visited-style-name="Visited_20_Internet_20_Link">https://www.etui.org/sites/default/files/19%20WP%202019%2009%20Tricart%20WEB%20version.pdf</text:a>, last consulted on 18-09-2020).</text:p></text:note-body></text:note></text:span></text:span><text:span text:style-name="Car._20_predefinito_20_paragrafo"><text:span text:style-name="T7"> By taking this matter to Court, the social partners hoped (and continue to hope) that the Court might intervene to save the prospect of social bargaining at the European level in spite of the Commission’s hostile attitude.</text:span></text:span></text:p>
      <text:p text:style-name="P2"/>
      <text:p text:style-name="Standard"><text:span text:style-name="Car._20_predefinito_20_paragrafo"><text:span text:style-name="T7">In its </text:span></text:span><text:span text:style-name="Car._20_predefinito_20_paragrafo"><text:span text:style-name="T8">EPSU </text:span></text:span><text:span text:style-name="Car._20_predefinito_20_paragrafo"><text:span text:style-name="T7">ruling (the “judgment”) of October 2019, the General Court dashed those hopes. The court rejected the argument that the Commission is bound to submit a proposal to the Council unless it finds that the signatory parties of the agreement are insufficiently representative or that the clauses of the contract are illegal.</text:span></text:span><text:span text:style-name="Rimando_20_nota_20_a_20_piè_20_di_20_pagina"><text:span text:style-name="T7"><text:note text:id="ftn5" text:note-class="footnote"><text:note-citation>3</text:note-citation><text:note-body><text:p text:style-name="Footnote">GC, judgment of 24 October 2019, <text:span text:style-name="Car._20_predefinito_20_paragrafo"><text:span text:style-name="T1">EPSU</text:span></text:span>, EU:T:2019:757, paragraph 60.</text:p></text:note-body></text:note></text:span></text:span><text:span text:style-name="Car._20_predefinito_20_paragrafo"><text:span text:style-name="T7"> Instead, the Court defended an extensive view of the Commission’s power of initiative according to which the Commission must verify not just the “strict legality” of the negotiated agreement “but also assess whether implementation of the agreement at EU level is appropriate, including by having regard to political, economic and social considerations.”</text:span></text:span><text:span text:style-name="Rimando_20_nota_20_a_20_piè_20_di_20_pagina"><text:span text:style-name="T7"><text:note text:id="ftn6" text:note-class="footnote"><text:note-citation>4</text:note-citation><text:note-body><text:p text:style-name="Footnote"><text:span text:style-name="Car._20_predefinito_20_paragrafo"><text:span text:style-name="T1">Ibid.</text:span></text:span>, paragraph 79.</text:p></text:note-body></text:note></text:span></text:span><text:span text:style-name="Car._20_predefinito_20_paragrafo"><text:span text:style-name="T7"> The autonomy of the social partners was deemed merely to imply that they “may engage in dialogue and act freely” while the institutions “must refrain from any conduct aimed at directly influencing the course of the negotiations or imposing the principle or content of an agreement on the social partners”,</text:span></text:span><text:span text:style-name="Rimando_20_nota_20_a_20_piè_20_di_20_pagina"><text:span text:style-name="T7"><text:note text:id="ftn7" text:note-class="footnote"><text:note-citation>5</text:note-citation><text:note-body><text:p text:style-name="Footnote"><text:span text:style-name="Car._20_predefinito_20_paragrafo"><text:span text:style-name="T1">Ibid.</text:span></text:span>, paragraph 86.</text:p></text:note-body></text:note></text:span></text:span><text:span text:style-name="Car._20_predefinito_20_paragrafo"><text:span text:style-name="T7"> rather than implying a restriction of the Commission’s discretion when analysing such a proposal. Indeed, once the agreement has been concluded, “the Commission once again … resumes control of the procedure”.</text:span></text:span><text:span text:style-name="Rimando_20_nota_20_a_20_piè_20_di_20_pagina"><text:span text:style-name="T7"><text:note text:id="ftn8" text:note-class="footnote"><text:note-citation>6</text:note-citation><text:note-body><text:p text:style-name="Footnote"><text:span text:style-name="Car._20_predefinito_20_paragrafo"><text:span text:style-name="T1">Ibid.</text:span></text:span>, paragraph 87.</text:p></text:note-body></text:note></text:span></text:span><text:span text:style-name="Car._20_predefinito_20_paragrafo"><text:span text:style-name="T7"> In <text:s/>the</text:span></text:span><text:span text:style-name="Car._20_predefinito_20_paragrafo"><text:span text:style-name="T8"> UEAPME</text:span></text:span><text:span text:style-name="Car._20_predefinito_20_paragrafo"><text:span text:style-name="T7"> case, a crucial precedent relating to the constitutional status of social dialogue in the Union, the Court of First Instance seemed to invoke the constitutional role of social dialogue as an important element for European democracy. The applicants were sure to invoke the </text:span></text:span><text:span text:style-name="Car._20_predefinito_20_paragrafo"><text:span text:style-name="T8">dicta </text:span></text:span><text:span text:style-name="Car._20_predefinito_20_paragrafo"><text:span text:style-name="T7">from </text:span></text:span><text:span text:style-name="Car._20_predefinito_20_paragrafo"><text:span text:style-name="T8">UEAPME</text:span></text:span><text:span text:style-name="Car._20_predefinito_20_paragrafo"><text:span text:style-name="T7">. Yet in </text:span></text:span><text:span text:style-name="Car._20_predefinito_20_paragrafo"><text:span text:style-name="T8">EPSU</text:span></text:span><text:span text:style-name="Car._20_predefinito_20_paragrafo"><text:span text:style-name="T7">, the Court invoked the competition between the legislative methods of Article 153(2) TFEU (referring to the ordinary legislative procedure) and Article 155(2) TFEU (allowing the </text:span></text:span><text:soft-page-break/><text:span text:style-name="Car._20_predefinito_20_paragrafo"><text:span text:style-name="T7">Council, on a proposal from the Commission and after informing the Parliament to transform a negotiated agreement into binding Union law), to argue that Article 155(2) TFEU limits European democracy because it only gives a limited role to the European Parliament. Furthermore, the Court considered that a principle of horizontal subsidiarity, according to which “the social partners are best placed to assess whether an agreement must be implemented at the level of management and labour and the Member States or at EU level” simply does not exist in Union law.</text:span></text:span><text:span text:style-name="Rimando_20_nota_20_a_20_piè_20_di_20_pagina"><text:span text:style-name="T7"><text:note text:id="ftn9" text:note-class="footnote"><text:note-citation>7</text:note-citation><text:note-body><text:p text:style-name="Footnote"><text:span text:style-name="Car._20_predefinito_20_paragrafo"><text:span text:style-name="T1">Ibid.</text:span></text:span>, paragraph 98. <text:span text:style-name="T5">See generally </text:span><text:span text:style-name="T19">M. Delfino, “The reinterpretation of the principle of horizontal subsidiarity in European social law,” </text:span><text:span text:style-name="T5">Massimiliano D’Antona Centre for the Study of European Labour Law Working Papers </text:span><text:span text:style-name="T19">152/2020.</text:span></text:p></text:note-body></text:note></text:span></text:span><text:span text:style-name="Car._20_predefinito_20_paragrafo"><text:span text:style-name="T7"> Neither the fundamental rights which protect unionisation and social bargaining, nor the Commission’s numerous communications on social dialogue could alter the view of the Court.</text:span></text:span><text:span text:style-name="Rimando_20_nota_20_a_20_piè_20_di_20_pagina"><text:span text:style-name="T7"><text:note text:id="ftn10" text:note-class="footnote"><text:note-citation>8</text:note-citation><text:note-body><text:p text:style-name="Footnote"><text:span text:style-name="Car._20_predefinito_20_paragrafo"><text:span text:style-name="T1">Ibid.</text:span></text:span>, paragraphs 99-102.</text:p></text:note-body></text:note></text:span></text:span></text:p>
      <text:p text:style-name="P2"/>
      <text:p text:style-name="Standard"><text:span text:style-name="Car._20_predefinito_20_paragrafo"><text:span text:style-name="T7">This note puts forward some observations on specific questions related to this case from the perspective of EU constitutional law. My remarks will be structured as follows. The first few pages address a series of technical constitutional questions: the question whether an agreement concluded at Union level and implemented pursuant to Article 155(2) TFEU ought to be considered as a legislative act or not; the question of the extent the Commission’s right of initiative as it exists in the particular context of Article 155(2) TFEU; and the extent of the Commission’s duty to motivate a refusal to submit an agreement to the Council in order for that agreement to be implemented. Instead of a conclusion, I will address the normative case for overruling the </text:span></text:span><text:span text:style-name="Car._20_predefinito_20_paragrafo"><text:span text:style-name="T8">EPSU </text:span></text:span><text:span text:style-name="Car._20_predefinito_20_paragrafo"><text:span text:style-name="T7">decision. This note concludes with some observations on the strategic situation of the social partners in this context. The gist of my argument will be the following: the deck of cards of EU constitutional law currently appears to be stacked against against </text:span></text:span><text:span text:style-name="Car._20_predefinito_20_paragrafo"><text:span text:style-name="T8">EPSU</text:span></text:span><text:span text:style-name="Car._20_predefinito_20_paragrafo"><text:span text:style-name="T7"> and, therefore, the social partners when they attempt to transform their negotiated agreements into binding European law. Nevertheless – and though I think it is unlikely the Court will follow this path – there is a path of principle, based on well known past constitutional precedents, which might lead the CJEU to reaffirm the principled importance of social dialogue for law-making at the EU level.</text:span></text:span></text:p>
      <text:p text:style-name="P2"/>
      <text:list xml:id="list4111831917" text:style-name="L1">
        <text:list-item>
          <text:p text:style-name="P12">Some legal questions</text:p>
        </text:list-item>
      </text:list>
      <text:p text:style-name="P2"/>
      <text:list xml:id="list125511763791586" text:continue-numbering="true" text:style-name="L1">
        <text:list-item>
          <text:list>
            <text:list-item>
              <text:p text:style-name="P12">An agreement by the social partners at EU level: a legislative act?</text:p>
            </text:list-item>
          </text:list>
        </text:list-item>
      </text:list>
      <text:p text:style-name="P2"/>
      <text:p text:style-name="Standard"><text:span text:style-name="Car._20_predefinito_20_paragrafo"><text:span text:style-name="T7">At first sight, precedent seems to indicate that agreements reached between the social partners at EU level ought to be recognized as “legislative measures”. In its judgment in </text:span></text:span><text:span text:style-name="Car._20_predefinito_20_paragrafo"><text:span text:style-name="T8">UEAPME </text:span></text:span><text:span text:style-name="Car._20_predefinito_20_paragrafo"><text:span text:style-name="T7">during the nineties</text:span></text:span><text:span text:style-name="Car._20_predefinito_20_paragrafo"><text:span text:style-name="T8">,</text:span></text:span><text:span text:style-name="Car._20_predefinito_20_paragrafo"><text:span text:style-name="T7"> the Court of First Instance held that Directive 96/34 on the framework agreement on parental leave had to be considered as a “legislative measure” rather than as a “decision adopted in the form of a directive”.</text:span></text:span><text:span text:style-name="Rimando_20_nota_20_a_20_piè_20_di_20_pagina"><text:span text:style-name="T7"><text:note text:id="ftn11" text:note-class="footnote"><text:note-citation>9</text:note-citation><text:note-body><text:p text:style-name="Footnote">CFI, judgment of 17 June 1998, <text:span text:style-name="Car._20_predefinito_20_paragrafo"><text:span text:style-name="T1">UEAPME v Council</text:span></text:span>, T-135/96, EU:T:1998:128, paragraph 64.</text:p></text:note-body></text:note></text:span></text:span><text:span text:style-name="Car._20_predefinito_20_paragrafo"><text:span text:style-name="T7"> </text:span></text:span><text:span text:style-name="Car._20_predefinito_20_paragrafo"><text:span text:style-name="T8">Obiter dicta </text:span></text:span><text:span text:style-name="Car._20_predefinito_20_paragrafo"><text:span text:style-name="T7">in that judgment further suggest that the Court of First Instance recognized the importance of the social partners for the operation of European democracy. The Court indeed held that, despite the lack of participation of the European Parliament,</text:span></text:span></text:p>
      <text:p text:style-name="P2"/>
      <text:p text:style-name="P7"><text:span text:style-name="Car._20_predefinito_20_paragrafo"><text:span text:style-name="T7">“the principle of democracy on which the Union is founded requires … that the participation of the people be otherwise assured, in this instance through the parties representative of management and labour who concluded the agreement which is endowed by the Council, acting on a qualified majority, on a proposal from the Commission, with a legislative foundation at Community level.”</text:span></text:span><text:span text:style-name="Rimando_20_nota_20_a_20_piè_20_di_20_pagina"><text:span text:style-name="T7"><text:note text:id="ftn12" text:note-class="footnote"><text:note-citation>10</text:note-citation><text:note-body><text:p text:style-name="Footnote"><text:span text:style-name="Car._20_predefinito_20_paragrafo"><text:span text:style-name="T1">Ibid</text:span></text:span>., paragraph 89.</text:p></text:note-body></text:note></text:span></text:span></text:p>
      <text:p text:style-name="P8"/>
      <text:p text:style-name="Standard"><text:span text:style-name="Car._20_predefinito_20_paragrafo"><text:span text:style-name="T7">Of course, the value of the </text:span></text:span><text:span text:style-name="Car._20_predefinito_20_paragrafo"><text:span text:style-name="T8">dicta </text:span></text:span><text:span text:style-name="Car._20_predefinito_20_paragrafo"><text:span text:style-name="T7">in UEAPME may be doubted given that these determinations where made not so much in the context of a deliberate engagement with the practice of social dialogue for the </text:span></text:span><text:soft-page-break/><text:span text:style-name="Car._20_predefinito_20_paragrafo"><text:span text:style-name="T7">EU’s constitutional architecture, but rather with the more pedestrian procedural question of the standing of individual applicants under the action for annulment.</text:span></text:span></text:p>
      <text:p text:style-name="P8"/>
      <text:p text:style-name="Standard"><text:span text:style-name="Car._20_predefinito_20_paragrafo"><text:span text:style-name="T7">More importantly, the question must be raised whether the </text:span></text:span><text:span text:style-name="Car._20_predefinito_20_paragrafo"><text:span text:style-name="T8">dicta </text:span></text:span><text:span text:style-name="Car._20_predefinito_20_paragrafo"><text:span text:style-name="T7">in UEAPME still carry the day in 2020. Indeed, the Treaty changes which have occurred since then seem to have altered the meaning of the notion of legislative acts in EU law. Indeed, the category of legislative acts was not formally recognized by the Treaties until the adoption of the Lisbon Treaty. This was considered a question of considerable constitutional concern. During the negotiation process of the</text:span></text:span><text:span text:style-name="Car._20_predefinito_20_paragrafo"><text:span text:style-name="T8"> Treaty Establishing a Constitution for Europe</text:span></text:span><text:span text:style-name="Car._20_predefinito_20_paragrafo"><text:span text:style-name="T7">, a Working Group on the “simplification of the Union’s instruments and procedures” was set up as this question was considered to have “considerable repercussions and a direct bearing on the level of democracy of our Institutions”.</text:span></text:span><text:span text:style-name="Rimando_20_nota_20_a_20_piè_20_di_20_pagina"><text:span text:style-name="T7"><text:note text:id="ftn13" text:note-class="footnote"><text:note-citation>11</text:note-citation><text:note-body><text:p text:style-name="Footnote">Secretariat of the European Convention, Final report of Working Group IX on Simplification of 29 November 2002 (Document CONV 424/02), p. 1.</text:p></text:note-body></text:note></text:span></text:span><text:span text:style-name="Car._20_predefinito_20_paragrafo"><text:span text:style-name="T8"> </text:span></text:span><text:span text:style-name="Car._20_predefinito_20_paragrafo"><text:span text:style-name="T7">It was no doubt a bad omen that the </text:span></text:span><text:span text:style-name="Car._20_predefinito_20_paragrafo"><text:span text:style-name="T8">ratio </text:span></text:span><text:span text:style-name="Car._20_predefinito_20_paragrafo"><text:span text:style-name="T7">on which the Working Group founded its conclusions was that of democratic legitimacy – <text:s/>crucially, a democratic legitimacy which omitted any reference to the importance of social dialogue. Indeed, the Working Group affirmed in its Final Report that “[t]he democratic legitimacy of the Union is founded on its States and peoples, and consequently an act of legislative nature must always come from the bodies which represent those States and peoples, namely the Council and the Parliament”.</text:span></text:span><text:span text:style-name="Rimando_20_nota_20_a_20_piè_20_di_20_pagina"><text:span text:style-name="T7"><text:note text:id="ftn14" text:note-class="footnote"><text:note-citation>12</text:note-citation><text:note-body><text:p text:style-name="Footnote"><text:span text:style-name="Car._20_predefinito_20_paragrafo"><text:span text:style-name="T1">Ibid.</text:span></text:span>,<text:span text:style-name="Car._20_predefinito_20_paragrafo"><text:span text:style-name="T1"> </text:span></text:span>p. 2.</text:p></text:note-body></text:note></text:span></text:span><text:span text:style-name="Car._20_predefinito_20_paragrafo"><text:span text:style-name="T7"> No mention of social dialogue is made in that report.</text:span></text:span></text:p>
      <text:p text:style-name="P2"/>
      <text:p text:style-name="Standard"><text:span text:style-name="Car._20_predefinito_20_paragrafo"><text:span text:style-name="T7">It is common knowledge that the Constitutional Treaty never came into force. Its successor, the Lisbon Treaty, was destined to abandon the “constitutional concept” and the Treaties would no longer have “a constitutional character”, which was reflected for instance in the return to the denominations of “regulation” and “directive” rather than the “law” and “framework law” that were envisaged by the Constitutional Treaty. Yet some innovations, notably “the distinction between legislative and non legislative acts” were destined to survive in the Lisbon Treaty as well</text:span></text:span><text:span text:style-name="Rimando_20_nota_20_a_20_piè_20_di_20_pagina"><text:span text:style-name="T7"><text:note text:id="ftn15" text:note-class="footnote"><text:note-citation>13</text:note-citation><text:note-body><text:p text:style-name="Footnote">Mandate for the 2007 intergovernmental conference (Document 11218/07), para. 18.</text:p></text:note-body></text:note></text:span></text:span><text:span text:style-name="Car._20_predefinito_20_paragrafo"><text:span text:style-name="T7">.</text:span></text:span></text:p>
      <text:p text:style-name="P4"/>
      <text:p text:style-name="P2">The introduction of this new category is not without importance. The qualification of an EU legal act as a legislative act triggers certain procedural consequences, such as the role of national parliaments in light of the principle of subsidiarity (Protocols No 1 and 2 of the Treaties), but also the requirement of the Council and of the European Parliament to sit in public when deliberating on legislative acts (Article 16(8) TEU and 15(2) TFEU).</text:p>
      <text:p text:style-name="P4"/>
      <text:p text:style-name="Standard"><text:span text:style-name="Car._20_predefinito_20_paragrafo"><text:span text:style-name="T7"><text:s/>The Lisbon Treaty introduced the concept with its Article 289(3) TFEU:</text:span></text:span></text:p>
      <text:p text:style-name="P2"/>
      <text:p text:style-name="P8">“Legal acts adopted by legislative procedure shall constitute legislative acts.”</text:p>
      <text:p text:style-name="P2"/>
      <text:p text:style-name="Standard"><text:span text:style-name="Car._20_predefinito_20_paragrafo"><text:span text:style-name="T7">Commentators recognize this as a predominantly formal definition of legislative acts.</text:span></text:span><text:span text:style-name="Rimando_20_nota_20_a_20_piè_20_di_20_pagina"><text:span text:style-name="T7"><text:note text:id="ftn16" text:note-class="footnote"><text:note-citation>14</text:note-citation><text:note-body><text:p text:style-name="Footnote">D. Ritleng, “Les catégories des actes de l’Union – Réflexions à partir de la catégorie de l’acte législatif” <text:span text:style-name="Car._20_predefinito_20_paragrafo"><text:span text:style-name="T1">in</text:span></text:span> B. Bertrand (ed.), <text:span text:style-name="Car._20_predefinito_20_paragrafo"><text:span text:style-name="T1">Les catégories juridiques du droit de l’Union européenne</text:span></text:span>, Bruxelles, Bruylant, 2016, p. 159.</text:p></text:note-body></text:note></text:span></text:span><text:span text:style-name="Car._20_predefinito_20_paragrafo"><text:span text:style-name="T7"> Those who would militate in favour of the recognition of such agreements as legislative acts might not necessarily find this provision objectionable: whereas it does indicate that acts adopted in light of a legislative procedure are legislative acts, it does not explicitly define the notion of legislative procedures – although the proximity of Articles 289(1) and (2), defining the ordinary and special legislative procedure respectively, suggest that these two procedures are the intended references of the Masters of the Treaties. More importantly, it does not exclude the possibility that other acts might be considered as legislative acts in spite of the fact that they have not been adopted on the basis of a legislative procedures (though Article 289(4) TFEU, which describes a other scenarios without mentioning social dialogue, does suggest the exhaustive nature of Article 289 TFEU).</text:span></text:span></text:p>
      <text:p text:style-name="P2"><text:soft-page-break/></text:p>
      <text:p text:style-name="Standard"><text:span text:style-name="Car._20_predefinito_20_paragrafo"><text:span text:style-name="T7">However, the interpretation given by what has meanwhile become the leading case on this issue makes matters considerably worse for the applicants in the </text:span></text:span><text:span text:style-name="Car._20_predefinito_20_paragrafo"><text:span text:style-name="T8">EPSU </text:span></text:span><text:span text:style-name="Car._20_predefinito_20_paragrafo"><text:span text:style-name="T7">case. In a Grand Chamber judgment of the Court of Justice of September 2017, the Court interpreted Article 289(3) TFEU as follows:</text:span></text:span></text:p>
      <text:p text:style-name="P2"/>
      <text:p text:style-name="P7"><text:span text:style-name="Car._20_predefinito_20_paragrafo"><text:span text:style-name="T7">“a legal act can be classified as a legislative act of the European Union </text:span></text:span><text:span text:style-name="Car._20_predefinito_20_paragrafo"><text:span text:style-name="T8">only if</text:span></text:span><text:span text:style-name="Car._20_predefinito_20_paragrafo"><text:span text:style-name="T7"> it has been adopted on the basis of a provision of the Treaties which expressly refers either to the ordinary legislative procedure or to the special legislative procedure.”</text:span></text:span><text:span text:style-name="Rimando_20_nota_20_a_20_piè_20_di_20_pagina"><text:span text:style-name="T7"><text:note text:id="ftn17" text:note-class="footnote"><text:note-citation>15</text:note-citation><text:note-body><text:p text:style-name="Footnote">CJEU, judgment of 6 September 2017, <text:span text:style-name="Car._20_predefinito_20_paragrafo"><text:span text:style-name="T1">Slovak Republic and Hungary v Council</text:span></text:span>, Joined Cases C-643/15 and C-647/17, EU:C:2017:631, paragraph 62 (I underline).</text:p></text:note-body></text:note></text:span></text:span></text:p>
      <text:p text:style-name="P2"/>
      <text:p text:style-name="Standard"><text:span text:style-name="Car._20_predefinito_20_paragrafo"><text:span text:style-name="T7">The final nail in the coffin of the recognition of such agreements as legislative in nature may well lie in the importance of a policy consideration: legal certainty. Echoing its Advocate General, the Court found in that case that such a straightforward rule “provides the requisite legal certainty in procedures for adopting EU acts, in that it makes it possible to identify with certainty the legal bases empowering the institutions of the European Union to adopt legislative acts and to distinguish those bases which can serve only as a foundation for the adoption of non-legislative acts”.</text:span></text:span><text:span text:style-name="Rimando_20_nota_20_a_20_piè_20_di_20_pagina"><text:span text:style-name="T7"><text:note text:id="ftn18" text:note-class="footnote"><text:note-citation>16</text:note-citation><text:note-body><text:p text:style-name="Footnote"><text:span text:style-name="Car._20_predefinito_20_paragrafo"><text:span text:style-name="T1">Ibid.</text:span></text:span>, paragraph 63. <text:span text:style-name="Car._20_predefinito_20_paragrafo"><text:span text:style-name="T1">See also</text:span></text:span> Opinion of AG Bot in the same case, EU:C:2017:618, paragraphs 66 – 70.</text:p></text:note-body></text:note></text:span></text:span><text:span text:style-name="Car._20_predefinito_20_paragrafo"><text:span text:style-name="T7"> The Advocate General adds (without being confirmed on this point by the Court) that the suggestion of classifying an act as a legislative act on the basis of its content is “irrelevant”.</text:span></text:span><text:span text:style-name="Rimando_20_nota_20_a_20_piè_20_di_20_pagina"><text:span text:style-name="T7"><text:note text:id="ftn19" text:note-class="footnote"><text:note-citation>17</text:note-citation><text:note-body><text:p text:style-name="Footnote">Opinion of AG Bot in the same case, EU:C:2017:618, paragraph 64.</text:p></text:note-body></text:note></text:span></text:span><text:span text:style-name="Car._20_predefinito_20_paragrafo"><text:span text:style-name="T7"> If that is the case, it might well be considered that the considerable legitimacy of an agreement negotiated by the social partners, or the principled language of</text:span></text:span><text:span text:style-name="Car._20_predefinito_20_paragrafo"><text:span text:style-name="T8"> UEAPME</text:span></text:span><text:span text:style-name="Car._20_predefinito_20_paragrafo"><text:span text:style-name="T7">, is likely to be deemed an equally irrelevant consideration.</text:span></text:span></text:p>
      <text:p text:style-name="P2"/>
      <text:p text:style-name="Standard"><text:span text:style-name="Car._20_predefinito_20_paragrafo"><text:span text:style-name="T7">This offers a damning perspective on the </text:span></text:span><text:span text:style-name="Car._20_predefinito_20_paragrafo"><text:span text:style-name="T8">EPSU </text:span></text:span><text:span text:style-name="Car._20_predefinito_20_paragrafo"><text:span text:style-name="T7">case: Article 155(2) merely states that an agreement “shall be implemented … by a Council decision on a proposal from the Commission”, omitting any mention of a legislative procedure.</text:span></text:span><text:span text:style-name="Rimando_20_nota_20_a_20_piè_20_di_20_pagina"><text:span text:style-name="T7"><text:note text:id="ftn20" text:note-class="footnote"><text:note-citation>18</text:note-citation><text:note-body><text:p text:style-name="Footnote">The General Court rightly underlines this in <text:span text:style-name="Car._20_predefinito_20_paragrafo"><text:span text:style-name="T1">EPSU</text:span></text:span>, paragraph 69.</text:p></text:note-body></text:note></text:span></text:span><text:span text:style-name="Car._20_predefinito_20_paragrafo"><text:span text:style-name="T7"> In light of the CJEU’s motivation of legal certainty, it seems unlikely that the Court would reconsider its decision in this regard.</text:span></text:span></text:p>
      <text:p text:style-name="P2"/>
      <text:p text:style-name="Standard"><text:span text:style-name="Car._20_predefinito_20_paragrafo"><text:span text:style-name="T7">There is nevertheless a (narrow) path of principle which might lead the Court of Justice away from this apparently conclusive set of arguments. It is indeed well known that the Court sometimes takes liberties with the text of the Treaties, or overrules (explicitly or implicitly) existing lines of precedent. The Court might depart from precedent in order to reaffirm the importance of European democracy, and in order to strengthen the constitutional position of social dialogue. In a series of heroic judgments, the CJEU has seemingly reaffirmed the importance of democracy. In bold judgments with an often doubtful basis in the text of the Treaties, the Court expanded the procedural rights and duties of the European Parliament</text:span></text:span><text:span text:style-name="Rimando_20_nota_20_a_20_piè_20_di_20_pagina"><text:span text:style-name="T7"><text:note text:id="ftn21" text:note-class="footnote"><text:note-citation>19</text:note-citation><text:note-body><text:p text:style-name="Footnote">CJ, judgment of 22 May 1990, <text:span text:style-name="Car._20_predefinito_20_paragrafo"><text:span text:style-name="T1">Parliament v Council</text:span></text:span>, C-70/88, EU:C:1990:217. CJ, judgment of 23 April 1986, <text:span text:style-name="Car._20_predefinito_20_paragrafo"><text:span text:style-name="T1">Les Verts</text:span></text:span>, 294/83, EU:C:1986:166.</text:p></text:note-body></text:note></text:span></text:span><text:span text:style-name="Car._20_predefinito_20_paragrafo"><text:span text:style-name="T7"> and ensured that the requirement that the Council consult the Parliament had at least some teeth</text:span></text:span><text:span text:style-name="Rimando_20_nota_20_a_20_piè_20_di_20_pagina"><text:span text:style-name="T7"><text:note text:id="ftn22" text:note-class="footnote"><text:note-citation>20</text:note-citation><text:note-body><text:p text:style-name="Footnote">CJ, judgment of 29 October 1980, <text:span text:style-name="Car._20_predefinito_20_paragrafo"><text:span text:style-name="T1">Roquette Frères, </text:span></text:span>138/79,EU:c:1980:249 ; see also CJ, 16 July 1992, <text:span text:style-name="Car._20_predefinito_20_paragrafo"><text:span text:style-name="T1">Parliament v Council</text:span></text:span>, C-65/90, EU:C:1992:325 (about the reconsultation of Parliament).</text:p></text:note-body></text:note></text:span></text:span><text:span text:style-name="Car._20_predefinito_20_paragrafo"><text:span text:style-name="T7">. Nothing stands in its way if it would hope to do so once more. To the contrary, the Lisbon Treaty has emphasized the importance of “democratic principles” (</text:span></text:span><text:span text:style-name="Car._20_predefinito_20_paragrafo"><text:span text:style-name="T8">eg </text:span></text:span><text:span text:style-name="Car._20_predefinito_20_paragrafo"><text:span text:style-name="T7">Articles 2 and 10 TEU). Although these articles do not refer explicitly to the importance of the social partners, Article 3 TFUE calls upon the creation of a social market economy and Article 9 ensures the so-called mainstreaming of social objectives across all policy fields. The Lisbon Treaty also reaffirms the autonomy of social dialogue (Art 152 TFEU) and recognizes a fundamental right of collective bargaining (Art 28 Charter). In light of such a contextual interpretation, the Court might well find that agreements negotiated by the social partners deserve recognition in the form of the ascription of the label of legislative acts.</text:span></text:span></text:p>
      <text:p text:style-name="P6"/>
      <text:p text:style-name="Standard"><text:soft-page-break/><text:span text:style-name="Car._20_predefinito_20_paragrafo"><text:span text:style-name="T7">Nevertheless, many commentators have grown disillusioned with the positions taken up by the Court of Justice in recent years. One commentator observes that if </text:span></text:span><text:span text:style-name="Car._20_predefinito_20_paragrafo"><text:span text:style-name="T8">UEAPME </text:span></text:span><text:span text:style-name="Car._20_predefinito_20_paragrafo"><text:span text:style-name="T7">did affirm the importance of the social partners for European democracy, “neither the General Court nor the Court have reiterated or confirmed” the importance of this point in subsequent judgments</text:span></text:span><text:span text:style-name="Rimando_20_nota_20_a_20_piè_20_di_20_pagina"><text:span text:style-name="T7"><text:note text:id="ftn23" text:note-class="footnote"><text:note-citation>21</text:note-citation><text:note-body><text:p text:style-name="Footnote">D. Blanc, “L’Europe démocratique: récit des récits ou matrice d’îlots narratifs?” <text:span text:style-name="Car._20_predefinito_20_paragrafo"><text:span text:style-name="T1">in </text:span></text:span>A. Bailleux, E. Bernard, S. Jacquot,<text:span text:style-name="Car._20_predefinito_20_paragrafo"><text:span text:style-name="T1"> Les récits judicaires de l’Europe</text:span></text:span>, Bruxelles, Bruylant, 2019, p. 138.</text:p></text:note-body></text:note></text:span></text:span><text:span text:style-name="Car._20_predefinito_20_paragrafo"><text:span text:style-name="T7">. It seems that the glorious days of the CJEU’s heroic pro-democracy jurisprudence are long gone.</text:span></text:span></text:p>
      <text:p text:style-name="P2"/>
      <text:p text:style-name="Standard"><text:span text:style-name="Car._20_predefinito_20_paragrafo"><text:span text:style-name="T7">This state of affairs is ironic, to say the least. If the Lisbon Treaty introduced the concept of a legislative act, it did so in order to reinforce the role of European democracy – to be precise, in order to reflect in the tool set of legal instruments of the Union the “progressive parliamentarisation of the Union”.</text:span></text:span><text:span text:style-name="Rimando_20_nota_20_a_20_piè_20_di_20_pagina"><text:span text:style-name="T7"><text:note text:id="ftn24" text:note-class="footnote"><text:note-citation>22</text:note-citation><text:note-body><text:p text:style-name="Footnote">J. Bast, “New Categories of Acts after the Lisbon Reform: Dynamics of parliamentarisation in EU Law”, 49 <text:span text:style-name="Car._20_predefinito_20_paragrafo"><text:span text:style-name="T1">Common Market Law Review </text:span></text:span>885.<text:tab/></text:p></text:note-body></text:note></text:span></text:span><text:span text:style-name="Car._20_predefinito_20_paragrafo"><text:span text:style-name="T7"> It is the product of the “difficult process of reworking the EU’s constitutional settlement in view of a powerful European Parliament and the demand to translate this new political reality into the operations of the legal order”.</text:span></text:span><text:span text:style-name="Rimando_20_nota_20_a_20_piè_20_di_20_pagina"><text:span text:style-name="T7"><text:note text:id="ftn25" text:note-class="footnote"><text:note-citation>23</text:note-citation><text:note-body><text:p text:style-name="Footnote"><text:span text:style-name="Car._20_predefinito_20_paragrafo"><text:span text:style-name="T1">Ibid.</text:span></text:span></text:p></text:note-body></text:note></text:span></text:span><text:span text:style-name="Car._20_predefinito_20_paragrafo"><text:span text:style-name="T7"> Yet during the four decades that have passed since the first direct elections of the European Parliament in 1979, the Union has attempted to remedy its infamous democratic deficit through other means than that of the parliamentarisation of the Union. The Lisbon Treaty introduced a form of participatory democracy, for instance, which is not without relevance to the current debate.</text:span></text:span><text:span text:style-name="Rimando_20_nota_20_a_20_piè_20_di_20_pagina"><text:span text:style-name="T7"><text:note text:id="ftn26" text:note-class="footnote"><text:note-citation>24</text:note-citation><text:note-body><text:p text:style-name="Footnote"><text:span text:style-name="Car._20_predefinito_20_paragrafo"><text:span text:style-name="T1">See </text:span></text:span>Article 11(4) TEU.</text:p></text:note-body></text:note></text:span></text:span><text:span text:style-name="Car._20_predefinito_20_paragrafo"><text:span text:style-name="T7"> Most importantly for our purposes, of course, the intervening decades have seen the progressive development of social bargaining as a means of reinforcing the democratic credentials of the Union. The attempt to translate the parliamentarisation of the Union into Union law now seems to turn into an obstacle for these alternative, richer, conceptions of European democracy.</text:span></text:span></text:p>
      <text:p text:style-name="P2"/>
      <text:list xml:id="list125513806475745" text:continue-numbering="true" text:style-name="L1">
        <text:list-item>
          <text:list>
            <text:list-item>
              <text:p text:style-name="P11"><text:span text:style-name="Car._20_predefinito_20_paragrafo"><text:span text:style-name="T7">The right of initiative of the Commission</text:span></text:span></text:p>
            </text:list-item>
          </text:list>
        </text:list-item>
      </text:list>
      <text:p text:style-name="P2"/>
      <text:p text:style-name="P2">It is doubtful whether the status of an agreement reached by the social partners as a legislative or non-legislative act has much of an impact on the extent of the Commission’s right of initiative. Although Article 17(2) TEU does explicitly provide that “Union legislative acts may only be adopted on the basis of a Commission proposal”, the Treaty immediately qualifies this proposition by stating that the Commission only has a monopoly on the proposition of Union legislative acts “except where the Treaties provide otherwise”.</text:p>
      <text:p text:style-name="P2"/>
      <text:p text:style-name="Standard"><text:span text:style-name="Car._20_predefinito_20_paragrafo"><text:span text:style-name="T7">The heart of the problem raised in </text:span></text:span><text:span text:style-name="Car._20_predefinito_20_paragrafo"><text:span text:style-name="T8">EPSU </text:span></text:span><text:span text:style-name="Car._20_predefinito_20_paragrafo"><text:span text:style-name="T7">is therefore the interpretation of Article 155(2) TFEU. I concur with my colleagues who have argued that there is a relatively strong textual case that Article 155(2) can be understood as an exception to the quasi-monopoly of the Commission. If Article 155(2) TFEU states that “[a]greements concluded at Union level </text:span></text:span><text:span text:style-name="Car._20_predefinito_20_paragrafo"><text:span text:style-name="T8">shall</text:span></text:span><text:span text:style-name="Car._20_predefinito_20_paragrafo"><text:span text:style-name="T7"> be implemented … in matters covered by Article 153, at the joint request of the signatory parties, by a Council decision on a proposal of the Commission”, the word </text:span></text:span><text:span text:style-name="Car._20_predefinito_20_paragrafo"><text:span text:style-name="T8">shall </text:span></text:span><text:span text:style-name="Car._20_predefinito_20_paragrafo"><text:span text:style-name="T7">can be understood as imposing an obligation on the Commission to submit an agreement to the Council. The problem with this argument is perhaps that it reaches so far as to be vulnerable to a </text:span></text:span><text:span text:style-name="Car._20_predefinito_20_paragrafo"><text:span text:style-name="T8">reductio ad absurdum</text:span></text:span><text:span text:style-name="Car._20_predefinito_20_paragrafo"><text:span text:style-name="T7">: if the Commission is forced to submit such a proposal, why wouldn’t the Council then also be compelled to adopt it?</text:span></text:span><text:span text:style-name="Rimando_20_nota_20_a_20_piè_20_di_20_pagina"><text:span text:style-name="T7"><text:note text:id="ftn27" text:note-class="footnote"><text:note-citation>25</text:note-citation><text:note-body><text:p text:style-name="Footnote">GC, judgment of 24 October 2019, <text:span text:style-name="Car._20_predefinito_20_paragrafo"><text:span text:style-name="T1">EPSU</text:span></text:span>, EU:T:2019:757, paragraph 62.</text:p></text:note-body></text:note></text:span></text:span><text:span text:style-name="Car._20_predefinito_20_paragrafo"><text:span text:style-name="T7"> However doubtful the interpretation of the General Court, there is at least some textual plausibility to its claim that the word “shall” refers to the obligatory character of either of the two procedures mentioned by Article 155(2) TFEU to implement the agreement that has been reached.</text:span></text:span><text:span text:style-name="Rimando_20_nota_20_a_20_piè_20_di_20_pagina"><text:span text:style-name="T7"><text:note text:id="ftn28" text:note-class="footnote"><text:note-citation>26</text:note-citation><text:note-body><text:p text:style-name="Footnote"><text:span text:style-name="Car._20_predefinito_20_paragrafo"><text:span text:style-name="T1">Ibid.</text:span></text:span>, paragraph 59.</text:p></text:note-body></text:note></text:span></text:span><text:span text:style-name="Car._20_predefinito_20_paragrafo"><text:span text:style-name="T7"> Whereas the word </text:span></text:span><text:span text:style-name="Car._20_predefinito_20_paragrafo"><text:span text:style-name="T8">shall </text:span></text:span><text:span text:style-name="Car._20_predefinito_20_paragrafo"><text:span text:style-name="T7">may provide the Court of Justice with a plausible justification to quash the General Court’s decision in </text:span></text:span><text:span text:style-name="Car._20_predefinito_20_paragrafo"><text:span text:style-name="T8">EPSU</text:span></text:span><text:span text:style-name="Car._20_predefinito_20_paragrafo"><text:span text:style-name="T7">, the Court also has a plausible </text:span></text:span><text:soft-page-break/><text:span text:style-name="Car._20_predefinito_20_paragrafo"><text:span text:style-name="T7">justification at its disposal to confirm this holding. It is not implausible, therefore, that the Court ultimately justifies its decision on this point at least in part with reference to other arguments.</text:span></text:span></text:p>
      <text:p text:style-name="P2"/>
      <text:p text:style-name="Standard"><text:span text:style-name="Car._20_predefinito_20_paragrafo"><text:span text:style-name="T7">Unfortunately, the constitutional deck of cards appears once more to be stacked against the case of the social partners. First of all, it is significant to note that a leading commentary, co-authored by none less than the current president of the CJEU, states simply that the “Commission and the Council are </text:span></text:span><text:span text:style-name="Car._20_predefinito_20_paragrafo"><text:span text:style-name="T8">in no case</text:span></text:span><text:span text:style-name="Car._20_predefinito_20_paragrafo"><text:span text:style-name="T7"> obliged to implement agreements at the request of signatory parties”.</text:span></text:span><text:span text:style-name="Rimando_20_nota_20_a_20_piè_20_di_20_pagina"><text:span text:style-name="T7"><text:note text:id="ftn29" text:note-class="footnote"><text:note-citation>27</text:note-citation><text:note-body><text:p text:style-name="Footnote">K. Lenaerts, P. Van Nuffel, <text:span text:style-name="Car._20_predefinito_20_paragrafo"><text:span text:style-name="T1">European Union Law</text:span></text:span>, London, Thomson Reuters, 2011, p. 682 (I underline).</text:p></text:note-body></text:note></text:span></text:span><text:span text:style-name="Car._20_predefinito_20_paragrafo"><text:span text:style-name="T7"> This position is not justified with reference to arguments derived from the case-law or from other scholarly work.</text:span></text:span></text:p>
      <text:p text:style-name="P2"/>
      <text:p text:style-name="Standard"><text:span text:style-name="Car._20_predefinito_20_paragrafo"><text:span text:style-name="T7">Second, the most important instance in which the right of initiative of the Commission could come under scrutiny is the competition of other central institutional actors of the European Union to exercise this right. Both the Parliament (225 TFEU) and the Council (241 TFEU) may “request” the Commission to submit a proposal for their consideration. It seems neither the Parliament nor the Council have provoked a clash with the Commission in order to dispute its quasi-monopoly on the right of initiative. As a result, little can be said about it from a constitutional perspective. But there’s another candidate. Because the European Council often adopts a programmatic, long-term view of the policy measures the Union should adopt, it is perhaps the crucial competitor of the Commission in this regard. The CJEU has protected the right of initiative of the Commission even against explicit wording of conclusions of the European Council. When confronted with the issue, the Court emphasized that the power of legislative initiative attributed to the Commission “reflects the principle of conferred powers, enshrined in Article 13(2) TEU, and, more broadly, the principle of institutional balance, characteristic of the institutional structure of the European Union”.</text:span></text:span><text:span text:style-name="Rimando_20_nota_20_a_20_piè_20_di_20_pagina"><text:span text:style-name="T7"><text:note text:id="ftn30" text:note-class="footnote"><text:note-citation>28</text:note-citation><text:note-body><text:p text:style-name="Footnote">CJEU, judgment of 6 September 2017, <text:span text:style-name="Car._20_predefinito_20_paragrafo"><text:span text:style-name="T1">Slovak Republic and Hungary v Council</text:span></text:span>, Joined Cases C-643/15 and C-647/17, EU:C:2017:631, paragraph 146.</text:p></text:note-body></text:note></text:span></text:span><text:span text:style-name="Car._20_predefinito_20_paragrafo"><text:span text:style-name="T7"> Even the hypothesis of a political consensus reflected in institutional practice to alter the rules of the Treaties is excluded by the Court: “the rules regarding the manner in which the EU institutions arrive at their decisions are laid down in the Treaties and are not within the discretion of the Member States or of the institutions themselves, the Treaties alone may, in particular cases, empower an institution to amend a decision-making procedure established by the Treaties”</text:span></text:span><text:span text:style-name="Rimando_20_nota_20_a_20_piè_20_di_20_pagina"><text:span text:style-name="T7"><text:note text:id="ftn31" text:note-class="footnote"><text:note-citation>29</text:note-citation><text:note-body><text:p text:style-name="Footnote"><text:span text:style-name="Car._20_predefinito_20_paragrafo"><text:span text:style-name="T1">Ibid.</text:span></text:span>, paragraph 149, with reference to the CJEU, judgment of 10 September 2015, Parliament v Council, C‑363/14, EU:C:2015:579, paragraph 43.</text:p></text:note-body></text:note></text:span></text:span><text:span text:style-name="Car._20_predefinito_20_paragrafo"><text:span text:style-name="T7">.</text:span></text:span></text:p>
      <text:p text:style-name="P2"/>
      <text:p text:style-name="Standard"><text:span text:style-name="Car._20_predefinito_20_paragrafo"><text:span text:style-name="T7">Third, the case-law in an adjacent domain, that related to European citizens’ initiatives – another innovation of the Lisbon Treaty – does not bode well. Initially, the advent of citizens’ initiatives was hailed as a possible remedy to the EU’s persistent democratic deficit. Initially, the approach of the General Court deserved at least some applause. In the </text:span></text:span><text:span text:style-name="Car._20_predefinito_20_paragrafo"><text:span text:style-name="T8">Efler </text:span></text:span><text:span text:style-name="Car._20_predefinito_20_paragrafo"><text:span text:style-name="T7">case, that Court held that</text:span></text:span></text:p>
      <text:p text:style-name="P2"/>
      <text:p text:style-name="P7"><text:span text:style-name="Car._20_predefinito_20_paragrafo"><text:span text:style-name="T7">“ECI proposals constitute an expression of the effective participation of citizens of the European Union in the democratic life thereof, without undermining the institutional balance intended by the Treaties.”</text:span></text:span><text:span text:style-name="Rimando_20_nota_20_a_20_piè_20_di_20_pagina"><text:span text:style-name="T7"><text:note text:id="ftn32" text:note-class="footnote"><text:note-citation>30</text:note-citation><text:note-body><text:p text:style-name="Footnote">GC, judgment of 10 May 2017, <text:span text:style-name="Car._20_predefinito_20_paragrafo"><text:span text:style-name="T1">Efler, </text:span></text:span>Case T-754/14, EU:T:2017:323, paragraph 47.</text:p></text:note-body></text:note></text:span></text:span></text:p>
      <text:p text:style-name="P8"/>
      <text:p text:style-name="P2">On this basis, the Commission’s refusal to register a citizens’ initiative arguing that the Commission should submit a proposal to the Council in order to withdraw the Commission’s mandate to negotiate the TTIP agreement, was quashed. Ultimately, the initiative was nevertheless withdrawn by the organizers.</text:p>
      <text:p text:style-name="P2"/>
      <text:p text:style-name="Standard"><text:span text:style-name="Car._20_predefinito_20_paragrafo"><text:span text:style-name="T7">Since the days of the </text:span></text:span><text:span text:style-name="Car._20_predefinito_20_paragrafo"><text:span text:style-name="T8">Efler</text:span></text:span><text:span text:style-name="Car._20_predefinito_20_paragrafo"><text:span text:style-name="T7"> case, the policy position of the CJEU appears considerably less favourable to participatory democracy. On appeal in the </text:span></text:span><text:span text:style-name="Car._20_predefinito_20_paragrafo"><text:span text:style-name="T8">Puppinck </text:span></text:span><text:span text:style-name="Car._20_predefinito_20_paragrafo"><text:span text:style-name="T7">case, related to a citizens initiative regarding the destruction of human embryos, the Grand Chamber of the Court of Justice found that the principle of </text:span></text:span><text:soft-page-break/><text:span text:style-name="Car._20_predefinito_20_paragrafo"><text:span text:style-name="T7">institutional balance implied that the Commission retains full freedom in its decision to submit or not submit a proposal to adopt an act to the European institutions. It reiterated that “both Article 17(2) TEU and Article 289 TFEU confer on the Commission the power of legislative initiative, which means that it is for the Commission to decide whether or not to submit a proposal for a legislative act” (admittedly, it immediately qualifies this principled declaration with the observation that there is an exception “in the situation where it has an obligation under EU law to submit such a proposal”).</text:span></text:span><text:span text:style-name="Rimando_20_nota_20_a_20_piè_20_di_20_pagina"><text:span text:style-name="T7"><text:note text:id="ftn33" text:note-class="footnote"><text:note-citation>31</text:note-citation><text:note-body><text:p text:style-name="Footnote">CJEU, judgment of 19 December 2019, <text:span text:style-name="Car._20_predefinito_20_paragrafo"><text:span text:style-name="T1">Puppinck</text:span></text:span>, C-418/18 P, EU:C:2019:1113, paragraph 59.</text:p></text:note-body></text:note></text:span></text:span></text:p>
      <text:p text:style-name="P2"/>
      <text:p text:style-name="Standard"><text:span text:style-name="Car._20_predefinito_20_paragrafo"><text:span text:style-name="T7">The Court held that</text:span></text:span></text:p>
      <text:p text:style-name="P2"/>
      <text:p text:style-name="P7"><text:span text:style-name="Car._20_predefinito_20_paragrafo"><text:span text:style-name="T7">“the ECI is intended to confer on Union citizens a right comparable to that held, pursuant to Articles 225 and 241 TFEU respectively, by the Parliament and the Council, to request the Commission to submit any appropriate proposal for the purpose of implementing the Treaties. It is apparent from those two articles that the right thus conferred on the Parliament and the Council does not undermine the Commission’s power of legislative initiative, and the Commission remains free not to submit a proposal provided that it informs the institution concerned of the reasons. Consequently, an ECI submitted on the basis of Article 11(4) TEU and Regulation No 211/2011 can likewise not affect that power.”</text:span></text:span><text:span text:style-name="Rimando_20_nota_20_a_20_piè_20_di_20_pagina"><text:span text:style-name="T7"><text:note text:id="ftn34" text:note-class="footnote"><text:note-citation>32</text:note-citation><text:note-body><text:p text:style-name="Footnote">CJEU, judgment of , paragraph 61.</text:p></text:note-body></text:note></text:span></text:span></text:p>
      <text:p text:style-name="P8"/>
      <text:p text:style-name="Standard"><text:span text:style-name="Car._20_predefinito_20_paragrafo"><text:span text:style-name="T7">The Court continued with the observation that although the “system of representative democracy was complemented, with the Treaty of Lisbon, by instruments of participatory democracy, … that objective fits within the pre-existing institutional balance and is pursued within the limits of the powers attributed to each EU institution by the Treaties, the authors of which did not intend, by means of the introduction of that mechanism, to deprive the Commission of the power of legislative initiative conferred on it by Article 17 TEU”</text:span></text:span><text:span text:style-name="Rimando_20_nota_20_a_20_piè_20_di_20_pagina"><text:span text:style-name="T7"><text:note text:id="ftn35" text:note-class="footnote"><text:note-citation>33</text:note-citation><text:note-body><text:p text:style-name="Footnote"><text:span text:style-name="Car._20_predefinito_20_paragrafo"><text:span text:style-name="T1">Ibid.</text:span></text:span>, paragraph 65.</text:p></text:note-body></text:note></text:span></text:span><text:span text:style-name="Car._20_predefinito_20_paragrafo"><text:span text:style-name="T7">.</text:span></text:span></text:p>
      <text:p text:style-name="P8"/>
      <text:p text:style-name="Standard"><text:span text:style-name="Car._20_predefinito_20_paragrafo"><text:span text:style-name="T7">One may obviously doubt the relevance of these conclusions for the topic which concerns us here. Generalizations on the basis of particular cases are only worth so much. It is easy enough to distinguish the case-law on the basis of citizens initiative on the grounds that the democratic legitimacy of such initiatives remains relatively weaker compared to agreements negotiated by the social partners at a pan-European level. If an impetus exists to overrule this line of precedent, it would no doubt echo</text:span></text:span><text:span text:style-name="Car._20_predefinito_20_paragrafo"><text:span text:style-name="T8"> UEAPME</text:span></text:span><text:span text:style-name="Car._20_predefinito_20_paragrafo"><text:span text:style-name="T7">’s sentiment that in accordance with the principle of democracy as it is recognized in EU law, “the participation of the people” may be assured “through the parties representative of management and labour” who conclude a pan-European agreement, and that this democratic mechanism should be reinforced by the case-law of the Court. The Treaty’s recognition of the autonomy of the dialogue between social partners (Article 152 TFEU) as well as the recognition of collective bargaining as a fundamental right (Article 28 Charter) only reinforce this proposition.</text:span></text:span><text:span text:style-name="Rimando_20_nota_20_a_20_piè_20_di_20_pagina"><text:span text:style-name="T7"><text:note text:id="ftn36" text:note-class="footnote"><text:note-citation>34</text:note-citation><text:note-body><text:p text:style-name="P13"><text:span text:style-name="Car._20_predefinito_20_paragrafo"><text:span text:style-name="T1">See generally </text:span></text:span>F. Dorssemont, K. Lorcher, M. Schmitt, “On the Duty to Implement Eueropean Framework Agreements: Lessons to be Learned from the Hairdressers Case”, 48 <text:span text:style-name="Car._20_predefinito_20_paragrafo"><text:span text:style-name="T1">Industrial Law Journal</text:span></text:span> 571; <text:span text:style-name="T19">M. Delfino, </text:span><text:span text:style-name="T5">supra note </text:span><text:span text:style-name="T21">7.</text:span></text:p></text:note-body></text:note></text:span></text:span><text:span text:style-name="Car._20_predefinito_20_paragrafo"><text:span text:style-name="T7"> So do the emphases on <text:s/>democracy (</text:span></text:span><text:span text:style-name="Car._20_predefinito_20_paragrafo"><text:span text:style-name="T8">eg </text:span></text:span><text:span text:style-name="Car._20_predefinito_20_paragrafo"><text:span text:style-name="T7">Articles 2 and 10 TEU), the creation of a social market economy (Art 3 TFEU) and the mainstreaming of social objectives across all policy fields (Art 9 TFEU).This would be the principled case for overruling the General Court’s judgment. Nevertheless, one cannot exclude the possibility that these judgments indicate a systematic policy stance of the CJEU biased decidedly against anything other than representative democracy.</text:span></text:span></text:p>
      <text:p text:style-name="P5"/>
      <text:p text:style-name="Standard"><text:span text:style-name="Car._20_predefinito_20_paragrafo"><text:span text:style-name="T7">An argument that might provide at least some solace relates to the Commission’s communications on the subject of the negotiations of the social partners. The suggestion of the General Court that these communications “are devoid of any binding legal force” seems hasty to say the least. Although communications may not have binding force as such, individuals may rely on the legitimate </text:span></text:span><text:soft-page-break/><text:span text:style-name="Car._20_predefinito_20_paragrafo"><text:span text:style-name="T7">expectations that they create.</text:span></text:span><text:span text:style-name="Rimando_20_nota_20_a_20_piè_20_di_20_pagina"><text:span text:style-name="T7"><text:note text:id="ftn37" text:note-class="footnote"><text:note-citation>35</text:note-citation><text:note-body><text:p text:style-name="Footnote"><text:span text:style-name="Car._20_predefinito_20_paragrafo"><text:span text:style-name="T1">See generally </text:span></text:span>K. Lenaerts, P. Van Nuffel, <text:span text:style-name="Car._20_predefinito_20_paragrafo"><text:span text:style-name="T1">supra </text:span></text:span>no. 27, p. 855.</text:p></text:note-body></text:note></text:span></text:span><text:span text:style-name="Car._20_predefinito_20_paragrafo"><text:span text:style-name="T7"> This is all in multiple contexts of Union law, for instance where market actors rely on the legitimate expectations created by Union institutions such as the European Commission. Although the context of social policy is wholly different, the principle of legitimate explications is a general principle of law and it applies across all areas of Union policy. </text:span></text:span><text:span text:style-name="Car._20_predefinito_20_paragrafo"><text:span text:style-name="T8">A fortiori</text:span></text:span><text:span text:style-name="Car._20_predefinito_20_paragrafo"><text:span text:style-name="T7">, the social partners – who are not mere individuals, but critical players in the European democratic process – ought to be able to rely on the expectations created by European institutions such as the Commission. The principle of legitimate expectations could therefore be sufficient for the Court to find that – although the Commission in principle has a broad margin of discretion when exercising its right of initiative – it has limited that margin of discretion by its own doing. This solution might be more pragmatic for the Court of Justice, but it has the significant disadvantage for the social partners that it relies on Commission communications which could be altered in the future.</text:span></text:span></text:p>
      <text:p text:style-name="P2"/>
      <text:list xml:id="list125512606197819" text:continue-numbering="true" text:style-name="L1">
        <text:list-item>
          <text:list>
            <text:list-item>
              <text:p text:style-name="P12">The duty of the Commission to state reasons</text:p>
            </text:list-item>
          </text:list>
        </text:list-item>
      </text:list>
      <text:p text:style-name="P2"/>
      <text:p text:style-name="P2">An additional question is whether the General Court adequately justified its decision not to implement the agreement. According to settled case-law of the Court regard the duty to state reasons,</text:p>
      <text:p text:style-name="P2"/>
      <text:p text:style-name="P7">the statement of reasons required by Article 296 TFEU must be appropriate to the nature of the measure in question. The requirement to state reasons must be appraised by reference to the circumstances of each case, in particular the content of the measure and the nature of the reasons given. It is not necessary for the statement of reasons to go into all the relevant facts and points of law, since the question whether the statement of reasons meets the requirements of Article 296 TFEU must be assessed with regard not only to its wording but also to its context.<text:span text:style-name="Rimando_20_nota_20_a_20_piè_20_di_20_pagina"><text:note text:id="ftn38" text:note-class="footnote"><text:note-citation>36</text:note-citation><text:note-body><text:p text:style-name="Footnote">GC, judgment of 30 September 2015, T-450/12, <text:span text:style-name="Car._20_predefinito_20_paragrafo"><text:span text:style-name="T1">Anagnostakis</text:span></text:span>, EU:T:2015:739, paragraph 24.</text:p></text:note-body></text:note></text:span></text:p>
      <text:p text:style-name="P8"/>
      <text:p text:style-name="Standard"><text:span text:style-name="Car._20_predefinito_20_paragrafo"><text:span text:style-name="T7">The starting point of the Court in </text:span></text:span><text:span text:style-name="Car._20_predefinito_20_paragrafo"><text:span text:style-name="T8">EPSU </text:span></text:span><text:span text:style-name="Car._20_predefinito_20_paragrafo"><text:span text:style-name="T7">thus echoes the established case-law of the CJEU. Perhaps the most doubtful observation made by the General Court in this context is the fact that because Commission must evaluate “whether implementation of the agreement at EU level is appropriate, including by having regard to political, economic and social considerations”, the Commission has “broad discretion” and accordingly the Court’s power of review must be “limited”</text:span></text:span><text:span text:style-name="Rimando_20_nota_20_a_20_piè_20_di_20_pagina"><text:span text:style-name="T7"><text:note text:id="ftn39" text:note-class="footnote"><text:note-citation>37</text:note-citation><text:note-body><text:p text:style-name="Footnote">GC, judgment of 24 October 2019, <text:span text:style-name="Car._20_predefinito_20_paragrafo"><text:span text:style-name="T1">EPSU</text:span></text:span>, EU:T:2019:757, paragraphs 79, 109, 111 and 112.</text:p></text:note-body></text:note></text:span></text:span><text:span text:style-name="Car._20_predefinito_20_paragrafo"><text:span text:style-name="T7">. Indeed, among the different legal questions raised in this note, it is perhaps least implausible to think that the Court would find fault with the General Court’s approach to the justification of the Commission.</text:span></text:span></text:p>
      <text:p text:style-name="P2"/>
      <text:p text:style-name="Standard"><text:span text:style-name="Car._20_predefinito_20_paragrafo"><text:span text:style-name="T7">It is in this context that reference to </text:span></text:span><text:span text:style-name="Car._20_predefinito_20_paragrafo"><text:span text:style-name="T8">UEAPME</text:span></text:span><text:span text:style-name="Car._20_predefinito_20_paragrafo"><text:span text:style-name="T7">’s stress on the role of social dialogue for European democracy might be most successful</text:span></text:span><text:span text:style-name="Rimando_20_nota_20_a_20_piè_20_di_20_pagina"><text:span text:style-name="T7"><text:note text:id="ftn40" text:note-class="footnote"><text:note-citation>38</text:note-citation><text:note-body><text:p text:style-name="Footnote">CFI, judgment of 17 June 1998, <text:span text:style-name="Car._20_predefinito_20_paragrafo"><text:span text:style-name="T1">UEAPME v Council</text:span></text:span>, T-135/96, EU:T:1998:128, paragraph 89.</text:p></text:note-body></text:note></text:span></text:span><text:span text:style-name="Car._20_predefinito_20_paragrafo"><text:span text:style-name="T7">. The same could be said about the importance of the autonomy of social dialogue and the recognition of social bargaining as a fundamental right</text:span></text:span><text:span text:style-name="Rimando_20_nota_20_a_20_piè_20_di_20_pagina"><text:span text:style-name="T7"><text:note text:id="ftn41" text:note-class="footnote"><text:note-citation>39</text:note-citation><text:note-body><text:p text:style-name="Footnote"><text:span text:style-name="Car._20_predefinito_20_paragrafo"><text:span text:style-name="T1">See generally </text:span></text:span>F. Dorssemont, K. Lorcher, M. Schmitt, <text:span text:style-name="Car._20_predefinito_20_paragrafo"><text:span text:style-name="T1">supra </text:span></text:span>note 34; <text:span text:style-name="T19">M. Delfino, </text:span><text:span text:style-name="T5">supra note </text:span><text:span text:style-name="T21">7.</text:span></text:p></text:note-body></text:note></text:span></text:span><text:span text:style-name="Car._20_predefinito_20_paragrafo"><text:span text:style-name="T7">. Indeed, one can start to recognize the outlines of a sliding scale of intensity of review of the justification in function of their importance for the democratic process as a whole. For standard executive decision-making, the ordinary test may well be sufficient. However, for decisions which affect legal acts or potential future legal acts with heightened democratic legitimacy, such as acts deriving from citizens’ initiatives or acts implementing negotiated agreements, decision-making should be subject to higher scrutiny. The sliding scale argument relies in essence on the familiar policy argument that democratic legitimacy should play a role in the analysis of legal arguments, which has considerable pedigree in EU law.</text:span></text:span><text:span text:style-name="Rimando_20_nota_20_a_20_piè_20_di_20_pagina"><text:span text:style-name="T7"><text:note text:id="ftn42" text:note-class="footnote"><text:note-citation>40</text:note-citation><text:note-body><text:p text:style-name="Footnote">See <text:span text:style-name="Car._20_predefinito_20_paragrafo"><text:span text:style-name="T1">supra </text:span></text:span>text accompanying notes 19-20.<text:span text:style-name="Car._20_predefinito_20_paragrafo"><text:span text:style-name="T7"> The reliance on particular democratic legitimation has been noted in other contexts as well: AG Kokott referred to it in relation to the standing of private applicants under the action for annulment. </text:span></text:span><text:span text:style-name="Car._20_predefinito_20_paragrafo"><text:span text:style-name="T8">See </text:span></text:span><text:span text:style-name="Car._20_predefinito_20_paragrafo"><text:span text:style-name="T7">Opinion of AG Kokott in C-583/11 P </text:span></text:span><text:span text:style-name="Car._20_predefinito_20_paragrafo"><text:span text:style-name="T8">Inuit</text:span></text:span><text:span text:style-name="Car._20_predefinito_20_paragrafo"><text:span text:style-name="T7">, para. 38.</text:span></text:span></text:p></text:note-body></text:note></text:span></text:span><text:span text:style-name="Car._20_predefinito_20_paragrafo"><text:span text:style-name="T7"> This doctrinal position has neither been fully confirmed, nor fully denied by the case-law of the CJEU. Nevertheless, </text:span></text:span><text:soft-page-break/><text:span text:style-name="Car._20_predefinito_20_paragrafo"><text:span text:style-name="T7">there are sound policy arguments which militate in favour of the recognition of such a solution. If such a sliding scale were found to be important for the evaluation of the reasons given by the Commission, the judgment of the General Court might well be reversed on this point. One could imagine that the insistence on the crucial role of the social partners in the democratic process of the European Union could be decisive in recognizing such a form of sliding scale review.</text:span></text:span></text:p>
      <text:p text:style-name="P2"/>
      <text:p text:style-name="Standard"><text:span text:style-name="Car._20_predefinito_20_paragrafo"><text:span text:style-name="T7">The concrete impetus for the recognition of such a sliding scale review of legal acts is an observation made by the General Court in the </text:span></text:span><text:span text:style-name="Car._20_predefinito_20_paragrafo"><text:span text:style-name="T8">Anagnostakis </text:span></text:span><text:span text:style-name="Car._20_predefinito_20_paragrafo"><text:span text:style-name="T7">case, related once more to the context of citizens initiatives. In that context, the Court reiterated its classic doctrinal position with regard to the Commission’s duty to state reasons in the context of citizens’ initiatives. However, it added that in light of the democratic importance of citizens initiatives, the Commission’s decision was subject to a more stringent obligation of motivation and, accordingly, to a more demanding standard of review when the matter is brought before the CJEU.</text:span></text:span></text:p>
      <text:p text:style-name="P2"/>
      <text:p text:style-name="P7"><text:bookmark text:name="point25"/>25.<text:tab/>It should be observed in this connection that, in this case, the refusal to register the proposed ECI is an action that may impinge upon the very effectiveness of the right of Union citizens to submit a citizens’ initiative that is enshrined in the first paragraph of Article 24 TFEU. Consequently, such a decision must clearly disclose the grounds justifying the refusal.</text:p>
      <text:p text:style-name="Standard"/>
      <text:p text:style-name="P9"><text:bookmark text:name="point26"/>26.<text:tab/>Indeed, a citizen who has submitted a proposed citizens’ initiative must be put in a position to be able to understand the reasons for which the initiative was not registered by the Commission. It is incumbent on the Commission, when it receives a proposal for a citizens’ initiative, to appraise it and also to give reasons for any refusal to register it, given the effect of such a refusal on the effective exercise of the right enshrined in the Treaty. That follows from the very nature of this right which, as is pointed out in recital 1 of the preamble to Regulation No 211/2011, is intended to reinforce citizenship of the Union and enhance the democratic functioning of the Union through the participation of citizens in the democratic life of the Union (...).<text:span text:style-name="Rimando_20_nota_20_a_20_piè_20_di_20_pagina"><text:note text:id="ftn43" text:note-class="footnote"><text:note-citation>41</text:note-citation><text:note-body><text:p text:style-name="Footnote">GC, judgment of 30 September 2015, T-450/12, <text:span text:style-name="Car._20_predefinito_20_paragrafo"><text:span text:style-name="T1">Anagnostakis</text:span></text:span>, EU:T:2015:739, paragraphs 25 and 26.</text:p></text:note-body></text:note></text:span></text:p>
      <text:p text:style-name="P2"/>
      <text:p text:style-name="Standard"><text:span text:style-name="Car._20_predefinito_20_paragrafo"><text:span text:style-name="T7">The Advocate General, though he was not willing to reach the conclusion that the Commission should be obliged to specify all relevant points of law, echoed the sentiment that the “intended reinforcement of the democratic functioning of the Union by the ECI mechanism is difficult to reconcile with an arbitrary exercise of the Commission’s decision-making power in this regard” and underlined that it was crucial that “that institution demonstrates a very explanatory approach” when justifying decisions to register (or not) citizens initiatives.</text:span></text:span><text:span text:style-name="Rimando_20_nota_20_a_20_piè_20_di_20_pagina"><text:span text:style-name="T7"><text:note text:id="ftn44" text:note-class="footnote"><text:note-citation>42</text:note-citation><text:note-body><text:p text:style-name="Footnote">Opinion of AG Mengozzi of 7 March 2017, C-589/15 P<text:span text:style-name="Car._20_predefinito_20_paragrafo"><text:span text:style-name="T1"> Anagnostakis</text:span></text:span>, EU:C:2017:175, paragraphs 22 and 24.</text:p></text:note-body></text:note></text:span></text:span><text:span text:style-name="Car._20_predefinito_20_paragrafo"><text:span text:style-name="T7"> The Court of Justice echoes this sentiment somewhat in its restatement of the position of the General Court,</text:span></text:span><text:span text:style-name="Rimando_20_nota_20_a_20_piè_20_di_20_pagina"><text:span text:style-name="T7"><text:note text:id="ftn45" text:note-class="footnote"><text:note-citation>43</text:note-citation><text:note-body><text:p text:style-name="Footnote">CJEU, judgment of 12 September 2017, C-589/15 P, <text:span text:style-name="Car._20_predefinito_20_paragrafo"><text:span text:style-name="T1">Anagnostakis</text:span></text:span>, EU:C:2017:663, paragraph 34.</text:p></text:note-body></text:note></text:span></text:span><text:span text:style-name="Car._20_predefinito_20_paragrafo"><text:span text:style-name="T7"> though it does not explicitly affirm it.</text:span></text:span></text:p>
      <text:p text:style-name="P2"/>
      <text:p text:style-name="Standard"><text:span text:style-name="Car._20_predefinito_20_paragrafo"><text:span text:style-name="T7">This policy argument is further echoed by the case-law of the CJEU in the context of the ordinary legislative procedure. If standard administrative decisions stand at one one end of the spectrum, at the opposite extreme of this spectrum would stand decisions having an impact on the ordinary legislative procedure as the pinnacle of democratically legitimate law-making in the European Union. In this respect, the Court held that a decision of the Commission to withdraw a proposal, must be justified by particularly weighty reasons, </text:span></text:span><text:span text:style-name="Car._20_predefinito_20_paragrafo"><text:span text:style-name="T8">in casu </text:span></text:span><text:span text:style-name="Car._20_predefinito_20_paragrafo"><text:span text:style-name="T7">by reasons “supported by cogent evidence or arguments”.</text:span></text:span><text:span text:style-name="Rimando_20_nota_20_a_20_piè_20_di_20_pagina"><text:span text:style-name="T7"><text:note text:id="ftn46" text:note-class="footnote"><text:note-citation>44</text:note-citation><text:note-body><text:p text:style-name="Footnote">CJEU, judgment of 14 April 2015, C-409/13, <text:span text:style-name="Car._20_predefinito_20_paragrafo"><text:span text:style-name="T1">Council v Commission</text:span></text:span>, EU:C:2015:217, paragraph 76.</text:p></text:note-body></text:note></text:span></text:span></text:p>
      <text:p text:style-name="P2"/>
      <text:p text:style-name="P2">Should such a line of argument be followed, the Commission would be subject to a more stringent duty to state reasons when it rejects a request by the social partners to implement an agreement. As a <text:soft-page-break/>corollary, the CJEU would subject such decisions to a more demanding type of scrutiny. A plausible factual case could then be constructed that the current justifications offered by the Commission are insufficient, and such a case would have a greater chance of success before the Court. Once more, we must observe that such a solution would constitute a pragmatic outcome for the Court of Justice, but it would like to be a pyrrhic victory for the social partners, who might then have to engage in an enduring trench war about Commission motivations not just in this particular case, but also in relation to future negotiated agreements.</text:p>
      <text:p text:style-name="P2"/>
      <text:list xml:id="list125512323914970" text:continue-numbering="true" text:style-name="L1">
        <text:list-item>
          <text:p text:style-name="P11"><text:span text:style-name="Car._20_predefinito_20_paragrafo"><text:span text:style-name="T8">In lieu </text:span></text:span><text:span text:style-name="Car._20_predefinito_20_paragrafo"><text:span text:style-name="T7">of a conclusion: the case for overruling the General Court’s </text:span></text:span><text:span text:style-name="Car._20_predefinito_20_paragrafo"><text:span text:style-name="T8">EPSU </text:span></text:span><text:span text:style-name="Car._20_predefinito_20_paragrafo"><text:span text:style-name="T7">decision</text:span></text:span></text:p>
        </text:list-item>
      </text:list>
      <text:p text:style-name="P2"/>
      <text:p text:style-name="Standard"><text:span text:style-name="Car._20_predefinito_20_paragrafo"><text:span text:style-name="T7">The above observations have been formulated predominantly from the perspective that an inquiry into the law ought to yield a series of “prophecies of what the courts will do in fact”.</text:span></text:span><text:span text:style-name="Rimando_20_nota_20_a_20_piè_20_di_20_pagina"><text:span text:style-name="T7"><text:note text:id="ftn47" text:note-class="footnote"><text:note-citation>45</text:note-citation><text:note-body><text:p text:style-name="Footnote">O.W. Holmes, “The Path of the Law” <text:span text:style-name="Car._20_predefinito_20_paragrafo"><text:span text:style-name="T1">in </text:span></text:span>D. Kennedy, W. Fisher III, <text:span text:style-name="Car._20_predefinito_20_paragrafo"><text:span text:style-name="T1">The Canon of American Legal Thought</text:span></text:span>, Princeton, Princeton University Press, 2006, p. 31.</text:p></text:note-body></text:note></text:span></text:span><text:span text:style-name="Car._20_predefinito_20_paragrafo"><text:span text:style-name="T7"> On balance, it appears to me that the deck of constitutional cards is stacked against EPSU and that the prospect of social bargaining at EU level is bleak. Although it is not textually impossible, the current state of the case law makes it highly unlikely that the Court will recognize an agreement of the social partners a legislative act. It seems on the whole rather unlikely that the Court would limit the right of initiative of the Commission in light of Article 155(2) TFEU, especially in light of the current policy stance of the Court towards the – admittedly different – case of European citizens initiatives. Even if the Court might find that the Commission’s own communications on the matter are binding</text:span></text:span><text:span text:style-name="Car._20_predefinito_20_paragrafo"><text:span text:style-name="T8"> in casu</text:span></text:span><text:span text:style-name="Car._20_predefinito_20_paragrafo"><text:span text:style-name="T7">, the Commission might simply alter its communications relating to social policy. It is perhaps least unlikely that the Court finds <text:s/>a flaw in the Commission’s motivation of its decision not to submit a proposal to the Council – yet this would imply that the social partners would merely win a symbolic victory and would likely have to fight an ongoing trench war with the Commission in and out of the courts. As the likelihood of a win for EPSU increases, the usefulness of such a victory for the social partners decreases.</text:span></text:span></text:p>
      <text:p text:style-name="P2"/>
      <text:p text:style-name="P2">That does not detract from the fact that there is a principled case to make on the basis of existing law that would allow the the Court of Justice to detract from established precedent – though at no point, I would insist, from the letter of the Treaties – in order to overrule the General Court in this case. At the end of the day, given the available leeway in the legal materials, the Court faces a strategic choice with considerable political implications.</text:p>
      <text:p text:style-name="P2"/>
      <text:p text:style-name="Standard"><text:span text:style-name="Car._20_predefinito_20_paragrafo"><text:span text:style-name="T7">Indeed, the stakes could scarcely be higher. </text:span></text:span><text:span text:style-name="Car._20_predefinito_20_paragrafo"><text:span text:style-name="T8">EPSU </text:span></text:span><text:span text:style-name="Car._20_predefinito_20_paragrafo"><text:span text:style-name="T7">must be understood against the background of a political</text:span></text:span><text:span text:style-name="Car._20_predefinito_20_paragrafo"><text:span text:style-name="T8"> volte-face</text:span></text:span><text:span text:style-name="Car._20_predefinito_20_paragrafo"><text:span text:style-name="T7"> of the Commission, which welcomed social dialogue during the 1990s and the early years of the first decade of the 20</text:span></text:span><text:span text:style-name="Car._20_predefinito_20_paragrafo"><text:span text:style-name="T11">th</text:span></text:span><text:span text:style-name="Car._20_predefinito_20_paragrafo"><text:span text:style-name="T7"> century, but has now come to “endeavour[] to control, limit and even </text:span></text:span><text:span text:style-name="Car._20_predefinito_20_paragrafo"><text:span text:style-name="T8">de facto discourage</text:span></text:span><text:span text:style-name="Car._20_predefinito_20_paragrafo"><text:span text:style-name="T7">” the contribution of the social partners to European democracy.</text:span></text:span><text:span text:style-name="Rimando_20_nota_20_a_20_piè_20_di_20_pagina"><text:span text:style-name="T7"><text:note text:id="ftn48" text:note-class="footnote"><text:note-citation>46</text:note-citation><text:note-body><text:p text:style-name="Footnote">J.-P. Tricart, <text:span text:style-name="Car._20_predefinito_20_paragrafo"><text:span text:style-name="T1">supra</text:span></text:span> note 2, p. 7 (Emphasis in original).</text:p></text:note-body></text:note></text:span></text:span><text:span text:style-name="Car._20_predefinito_20_paragrafo"><text:span text:style-name="T7"> Social agreements literally take place in the shadow of the law – </text:span></text:span><text:span text:style-name="Car._20_predefinito_20_paragrafo"><text:span text:style-name="T8">ie,</text:span></text:span><text:span text:style-name="Car._20_predefinito_20_paragrafo"><text:span text:style-name="T7"> in the shadow of Article 155(2) TFEU, on which the ability of the social partners to transform their agreements into Directives that are binding </text:span></text:span><text:span text:style-name="Car._20_predefinito_20_paragrafo"><text:span text:style-name="T8">erga omnes </text:span></text:span><text:span text:style-name="Car._20_predefinito_20_paragrafo"><text:span text:style-name="T7">relies. This is of particular importance in Member States whose respective traditions of labour law might make such an enactment unlikely if it is attempted at the national level. In case the Commission is successful in its political strategy to sabotage European social dialogue, the rewards that can be reaped after a successful process of social bargaining will shrink dramatically and are unlikely to outweigh their costs. Observers have noted that unless the judgment is overturned, it is likely to sound the death knell of social bargaining at EU level. It seems to me that such an outcome would be dramatic for the European Union.</text:span></text:span></text:p>
      <text:p text:style-name="P2"/>
      <text:p text:style-name="Standard"><text:span text:style-name="Car._20_predefinito_20_paragrafo"><text:span text:style-name="T7">Indeed, it has become common to describe the Union as crisis-ridden. Commentators often refer to a multitude of legitimacy deficits affecting the Union, the archetype of which is no doubt the fabled </text:span></text:span><text:soft-page-break/><text:span text:style-name="Car._20_predefinito_20_paragrafo"><text:span text:style-name="T7">democratic deficit.</text:span></text:span><text:span text:style-name="Rimando_20_nota_20_a_20_piè_20_di_20_pagina"><text:span text:style-name="T7"><text:note text:id="ftn49" text:note-class="footnote"><text:note-citation>47</text:note-citation><text:note-body><text:p text:style-name="Footnote"><text:span text:style-name="Car._20_predefinito_20_paragrafo"><text:span text:style-name="T1">See generally </text:span></text:span>A. Follesdal, S. Hix, “Why There Is A Democratic Deficit in the EU: A Response to Majone and Moravcsik”, 44 <text:span text:style-name="Car._20_predefinito_20_paragrafo"><text:span text:style-name="T1">Journal of Common Market Studies </text:span></text:span>533 (2006).</text:p></text:note-body></text:note></text:span></text:span><text:span text:style-name="Car._20_predefinito_20_paragrafo"><text:span text:style-name="T7"> Since then, a cottage industry has slowly developed documenting the different legitimacy deficits of the European Union.</text:span></text:span></text:p>
      <text:p text:style-name="P2"/>
      <text:p text:style-name="Standard"><text:span text:style-name="Car._20_predefinito_20_paragrafo"><text:span text:style-name="T7">To take but one example: for what seems like an eternity, a dominant theme among European lawyers on the centre-left has been that the balance between the market and the social has been out of joint.</text:span></text:span><text:span text:style-name="Rimando_20_nota_20_a_20_piè_20_di_20_pagina"><text:span text:style-name="T7"><text:note text:id="ftn50" text:note-class="footnote"><text:note-citation>48</text:note-citation><text:note-body><text:p text:style-name="Footnote">Among the innumerable contributions related to this theme, see for instance<text:span text:style-name="Car._20_predefinito_20_paragrafo"><text:span text:style-name="T1"> </text:span></text:span>P. Syrpis, “The EU and national systems of labour law” <text:span text:style-name="Car._20_predefinito_20_paragrafo"><text:span text:style-name="T1">in </text:span></text:span>A. Arnull, D. Chalmers (eds.), <text:span text:style-name="Car._20_predefinito_20_paragrafo"><text:span text:style-name="T1">The Oxford Handbook of European Union Law, </text:span></text:span>Oxford, Oxford University Press, 2015, 943 ;<text:span text:style-name="Car._20_predefinito_20_paragrafo"><text:span text:style-name="T1"> </text:span></text:span>S. Garben, “The Constitutional (Im)balance between ‘the Market’ and ‘the Social’”, 13 <text:span text:style-name="Car._20_predefinito_20_paragrafo"><text:span text:style-name="T1">European Constitutional Law Review.</text:span></text:span></text:p></text:note-body></text:note></text:span></text:span><text:span text:style-name="Car._20_predefinito_20_paragrafo"><text:span text:style-name="T7"> This was deemed to be due primarily to the judgments of the CJEU in other policy fields, primarily the internal market, where its interpretation of the free movement provisions in </text:span></text:span><text:span text:style-name="Car._20_predefinito_20_paragrafo"><text:span text:style-name="T8">Viking</text:span></text:span><text:span text:style-name="Car._20_predefinito_20_paragrafo"><text:span text:style-name="T7">, </text:span></text:span><text:span text:style-name="Car._20_predefinito_20_paragrafo"><text:span text:style-name="T8">Rüffert </text:span></text:span><text:span text:style-name="Car._20_predefinito_20_paragrafo"><text:span text:style-name="T7">and </text:span></text:span><text:span text:style-name="Car._20_predefinito_20_paragrafo"><text:span text:style-name="T8">Laval</text:span></text:span><text:span text:style-name="Car._20_predefinito_20_paragrafo"><text:span text:style-name="T7"> seemed to relegate the place of the social to a marginal position.</text:span></text:span><text:span text:style-name="Rimando_20_nota_20_a_20_piè_20_di_20_pagina"><text:span text:style-name="T7"><text:note text:id="ftn51" text:note-class="footnote"><text:note-citation>49</text:note-citation><text:note-body><text:p text:style-name="Footnote">For some examples out of a rich array of critical literature,<text:span text:style-name="Car._20_predefinito_20_paragrafo"><text:span text:style-name="T1"> see eg</text:span></text:span> C. Joerges, F. Rödl, “Informal Politics, Formalised Law and the ‘Social Deficit’ of European Integration: Reflections after the judgments of the ECJ in<text:span text:style-name="Car._20_predefinito_20_paragrafo"><text:span text:style-name="T1"> Viking</text:span></text:span> and<text:span text:style-name="Car._20_predefinito_20_paragrafo"><text:span text:style-name="T1"> Laval</text:span></text:span>”, 15<text:span text:style-name="Car._20_predefinito_20_paragrafo"><text:span text:style-name="T1"> European Law Journal</text:span></text:span> 1 (2009) ; A.C.L. Davies, “One Step Forward, Two Steps Back? The <text:span text:style-name="Car._20_predefinito_20_paragrafo"><text:span text:style-name="T1">Viking </text:span></text:span>and <text:span text:style-name="Car._20_predefinito_20_paragrafo"><text:span text:style-name="T1">Laval </text:span></text:span>cases in the ECJ”, 37 <text:span text:style-name="Car._20_predefinito_20_paragrafo"><text:span text:style-name="T1">Industrial Law Journal </text:span></text:span>126 (2008) ; S. Sciarra, “Viking and Laval: Collective Labour Rights and Market Freedoms in the Enlarged EU”, 10<text:span text:style-name="Car._20_predefinito_20_paragrafo"><text:span text:style-name="T1"> Cambridge Yearbook of European Legal Studies</text:span></text:span> 563 (2007).</text:p></text:note-body></text:note></text:span></text:span><text:span text:style-name="Car._20_predefinito_20_paragrafo"><text:span text:style-name="T7"> Those decisions were widely regarded as reflecting a normative preference of the Court of Justice for neo- or ordo-liberal free movement provisions over social provisions. To make matters worse, they seemed to disable strikes as a means of protest, disarming a crucial weapon of the unions in the process of social bargaining and enforcement of existing social bargains. <text:s/></text:span></text:span></text:p>
      <text:p text:style-name="P2"/>
      <text:p text:style-name="Standard"><text:span text:style-name="Car._20_predefinito_20_paragrafo"><text:span text:style-name="T7">The euro crisis only reinforced this perception, this time because executive law-making in order to combat the economic crisis managed to undermine much of the social law in the Member States. Commentators have observed how social policy appeared to have been absorbed into macro-economic governance</text:span></text:span><text:span text:style-name="Rimando_20_nota_20_a_20_piè_20_di_20_pagina"><text:span text:style-name="T7"><text:note text:id="ftn52" text:note-class="footnote"><text:note-citation>50</text:note-citation><text:note-body><text:p text:style-name="Footnote">P. Tsoukala, “Euro Zone Crisis Management and the New Social Europe,” 20 Colum. J. Eur. L. 31, p. 66 (2013).</text:p></text:note-body></text:note></text:span></text:span><text:span text:style-name="Car._20_predefinito_20_paragrafo"><text:span text:style-name="T7"> and how this in turn implied a deepening of the Union’s legitimacy crisis.</text:span></text:span><text:span text:style-name="Rimando_20_nota_20_a_20_piè_20_di_20_pagina"><text:span text:style-name="T7"><text:note text:id="ftn53" text:note-class="footnote"><text:note-citation>51</text:note-citation><text:note-body><text:p text:style-name="Footnote">M. Dawson, F. de Witte, “Constitutional Balance in the EU after the Euro-Crisis,” 76 <text:span text:style-name="Car._20_predefinito_20_paragrafo"><text:span text:style-name="T1">The Modern Law Review </text:span></text:span>817 (2013).</text:p></text:note-body></text:note></text:span></text:span><text:span text:style-name="Car._20_predefinito_20_paragrafo"><text:span text:style-name="T7"> Others have described the issue as one of a “competence coup” by means of European economic governance.</text:span></text:span><text:span text:style-name="Rimando_20_nota_20_a_20_piè_20_di_20_pagina"><text:span text:style-name="T7"><text:note text:id="ftn54" text:note-class="footnote"><text:note-citation>52</text:note-citation><text:note-body><text:p text:style-name="Footnote"><text:span text:style-name="Car._20_predefinito_20_paragrafo"><text:span text:style-name="T12">S. Garben, </text:span></text:span><text:span text:style-name="Car._20_predefinito_20_paragrafo"><text:span text:style-name="T13">supra </text:span></text:span><text:span text:style-name="Car._20_predefinito_20_paragrafo"><text:span text:style-name="T12">note </text:span></text:span><text:span text:style-name="Car._20_predefinito_20_paragrafo"><text:span text:style-name="T14">48,</text:span></text:span><text:span text:style-name="Car._20_predefinito_20_paragrafo"><text:span text:style-name="T12"> p. 51.</text:span></text:span></text:p></text:note-body></text:note></text:span></text:span></text:p>
      <text:p text:style-name="P2"/>
      <text:p text:style-name="Standard"><text:span text:style-name="Car._20_predefinito_20_paragrafo"><text:span text:style-name="T7">It is ironic, to say the least, that a prominent commentator could argue a few years that if this cloud had a silver lining, it was probably the fact that the EU’s social </text:span></text:span><text:span text:style-name="Car._20_predefinito_20_paragrafo"><text:span text:style-name="T8">acquis</text:span></text:span><text:span text:style-name="Car._20_predefinito_20_paragrafo"><text:span text:style-name="T7"> was the product of “democratic, transparent, inclusive and accountable procedures” which yielded on the whole a “fair[] balance” between the social and the economic dimensions of European integration.</text:span></text:span><text:span text:style-name="Rimando_20_nota_20_a_20_piè_20_di_20_pagina"><text:span text:style-name="T7"><text:note text:id="ftn55" text:note-class="footnote"><text:note-citation>53</text:note-citation><text:note-body><text:p text:style-name="Footnote"><text:span text:style-name="Car._20_predefinito_20_paragrafo"><text:span text:style-name="T1">Ibid., </text:span></text:span>p. 31.</text:p></text:note-body></text:note></text:span></text:span><text:span text:style-name="Car._20_predefinito_20_paragrafo"><text:span text:style-name="T7"> If there was an imbalance in between the economic and the social in EU law, it came from other fields of European law. If the Commission’s strategy to oppose the entrenchment of agreements of the social partners were to be successful and remain unopposed by the Court, the social</text:span></text:span><text:span text:style-name="Car._20_predefinito_20_paragrafo"><text:span text:style-name="T8"> acquis</text:span></text:span><text:span text:style-name="Car._20_predefinito_20_paragrafo"><text:span text:style-name="T7"> could not continue to prosper. If </text:span></text:span><text:span text:style-name="Car._20_predefinito_20_paragrafo"><text:span text:style-name="T8">EPSU </text:span></text:span><text:span text:style-name="Car._20_predefinito_20_paragrafo"><text:span text:style-name="T7">is not decisively overruled, it would bring even this modest yet important accomplishment of social Europe to an end.</text:span></text:span></text:p>
      <text:p text:style-name="P2"/>
      <text:list xml:id="list125511987429810" text:continue-numbering="true" text:style-name="L1">
        <text:list-item>
          <text:p text:style-name="P11"><text:span text:style-name="Car._20_predefinito_20_paragrafo"><text:span text:style-name="T8">Post scriptum: s</text:span></text:span><text:span text:style-name="Car._20_predefinito_20_paragrafo"><text:span text:style-name="T7">ome strategic considerations</text:span></text:span></text:p>
        </text:list-item>
      </text:list>
      <text:p text:style-name="P2"/>
      <text:p text:style-name="Standard"><text:span text:style-name="Car._20_predefinito_20_paragrafo"><text:span text:style-name="T7">Despite the considerable weight of the normative case in favour of overruling the General Court’s </text:span></text:span><text:span text:style-name="Car._20_predefinito_20_paragrafo"><text:span text:style-name="T8">EPSU </text:span></text:span><text:span text:style-name="Car._20_predefinito_20_paragrafo"><text:span text:style-name="T7">decision, I believe it is useful to formulate some strategic observations about the position of social bargaining in EU law, formulated from the perspective of a sociological approach of European Union law rather than doctrinal analysis </text:span></text:span><text:span text:style-name="Car._20_predefinito_20_paragrafo"><text:span text:style-name="T8">stricto sensu</text:span></text:span><text:span text:style-name="Car._20_predefinito_20_paragrafo"><text:span text:style-name="T7">. Indeed, whatever the outcome reached by the Court of Justice of the European Union might be, there are some longer term stakes associated with the judicialisation of the implementation of agreements between the social partners.</text:span></text:span></text:p>
      <text:p text:style-name="P2"><text:soft-page-break/></text:p>
      <text:p text:style-name="Standard"><text:span text:style-name="Car._20_predefinito_20_paragrafo"><text:span text:style-name="T7">On the one hand, it seems that the judicialisation of the implementation process was inevitable given the Commission’s political attitude to these agreements. Existing research shows how the Commission has attempted, through political means, to discourage and obstruct the process of transforming social agreements into binding law.</text:span></text:span><text:span text:style-name="Rimando_20_nota_20_a_20_piè_20_di_20_pagina"><text:span text:style-name="T7"><text:note text:id="ftn56" text:note-class="footnote"><text:note-citation>54</text:note-citation><text:note-body><text:p text:style-name="Footnote"><text:span text:style-name="Car._20_predefinito_20_paragrafo"><text:span text:style-name="T1">See generally </text:span></text:span>J.-P. Tricart, <text:span text:style-name="Car._20_predefinito_20_paragrafo"><text:span text:style-name="T1">supra </text:span></text:span>note 2.</text:p></text:note-body></text:note></text:span></text:span><text:span text:style-name="Car._20_predefinito_20_paragrafo"><text:span text:style-name="T7"> With </text:span></text:span><text:span text:style-name="Car._20_predefinito_20_paragrafo"><text:span text:style-name="T8">EPSU</text:span></text:span><text:span text:style-name="Car._20_predefinito_20_paragrafo"><text:span text:style-name="T7">, the social partners were </text:span></text:span><text:span text:style-name="Car._20_predefinito_20_paragrafo"><text:span text:style-name="T8">de facto </text:span></text:span><text:span text:style-name="Car._20_predefinito_20_paragrafo"><text:span text:style-name="T7">forced to try their luck with the CJEU in order to limit the scope of the Commission’s political discretion. Once the genie of judicialisation is out of the bottle, it is famously difficult to put it back in. The essentially tripartite bargaining process between Commission and social partners is transformed in the long run into a quadripartite process: bargaining, one might say, will take place from now on in the shadow of the CJEU. It seems to me the Commission is forcing the social partners to engage in a juridico-political battle on unfavourable terrain, given the current European constitutional landscape. Even if EPSU (and therefore the social partners) “win” the </text:span></text:span><text:span text:style-name="Car._20_predefinito_20_paragrafo"><text:span text:style-name="T8">EPSU</text:span></text:span><text:span text:style-name="Car._20_predefinito_20_paragrafo"><text:span text:style-name="T7"> case, one may doubt whether this victory will hold. The Commission is a repeat player before the Court, which makes it a formidable adversary. The social partners are not. In the past, the Commission has managed to win the support of the Court for an assertive vision of the its right of initiative, as a series of constitutional precedents can attest. The Commission has the means and the opportunity – as well as, it would seem, the motivation – to play a long-run strategic game to build a web of precedents to chip away at the status of the social partners or even to overturn a favourable precedent for them. If EPSU loses this case – or once a judicial precedent is out there in favour of the Commission – it might start to consider its role in light of Article 155(2) TFEU as a matter of constitutional principle rather than political choice, making it less likely that a political change of direction would have an immediate impact on the Commission’s openness towards agreements concluded by the social partners.</text:span></text:span></text:p>
      <text:p text:style-name="P2"/>
      <text:p text:style-name="Standard"><text:span text:style-name="Car._20_predefinito_20_paragrafo"><text:span text:style-name="T7">On the other hand, in light of the doctrinal analysis </text:span></text:span><text:span text:style-name="Car._20_predefinito_20_paragrafo"><text:span text:style-name="T8">supra </text:span></text:span><text:span text:style-name="Car._20_predefinito_20_paragrafo"><text:span text:style-name="T7">it also appears that the case of the social partners may – of necessity – be more than purely defensive. This is the more ambitious variation of the judicialisation strategy. Indeed, an additional problem is whether the current constitutional text plays in the favour of advocates of social bargaining. The long abandoned Constitutional Treaty gave a prominent place to social bargaining by means of its article I-48, in a Title devoted to the question of the “democratic life of the Union”. Social dialogue was thereby recognized as an important pillar of European democracy, alongside the principles of representative and participatory democracy. In the Lisbon Treaty, however, there is no mention of social dialogue and social bargaining among the programmatic “Provisions on Democratic Principles” to be found at the beginning of the Treaty on the European Union. It is hard to understand this as anything other than a downgrade of social dialogue within the constitutional architecture of the Lisbon Treaty. One might of course spin this argument in a different direction, arguing that the strategic position of Article 152 TFEU implies that Social Policy should be considered as an isolated chapter in the treaties, subject to </text:span></text:span><text:span text:style-name="Car._20_predefinito_20_paragrafo"><text:span text:style-name="T8">sui generis </text:span></text:span><text:span text:style-name="Car._20_predefinito_20_paragrafo"><text:span text:style-name="T7">constitutional rules.</text:span></text:span><text:span text:style-name="Rimando_20_nota_20_a_20_piè_20_di_20_pagina"><text:span text:style-name="T7"><text:note text:id="ftn57" text:note-class="footnote"><text:note-citation>55</text:note-citation><text:note-body><text:p text:style-name="Footnote">I am grateful to Klaus Lörcher for having brought this point to my attention.</text:p></text:note-body></text:note></text:span></text:span><text:span text:style-name="Car._20_predefinito_20_paragrafo"><text:span text:style-name="T7"> One may also rely on the right to collective bargaining as enshrined in Article 28 of the Charter in order to reinforce the autonomous character of social bargaining.</text:span></text:span><text:span text:style-name="Rimando_20_nota_20_a_20_piè_20_di_20_pagina"><text:span text:style-name="T7"><text:note text:id="ftn58" text:note-class="footnote"><text:note-citation>56</text:note-citation><text:note-body><text:p text:style-name="P13"><text:span text:style-name="Car._20_predefinito_20_paragrafo"><text:span text:style-name="T1">Eg </text:span></text:span>F. Dorssemont, K. Lorcher, M. Schmitt, <text:span text:style-name="Car._20_predefinito_20_paragrafo"><text:span text:style-name="T1">supra </text:span></text:span>note <text:span text:style-name="Car._20_predefinito_20_paragrafo"><text:span text:style-name="T15">34; </text:span></text:span><text:span text:style-name="Car._20_predefinito_20_paragrafo"><text:span text:style-name="T19">M. Delfino, </text:span></text:span><text:span text:style-name="Car._20_predefinito_20_paragrafo"><text:span text:style-name="T5">supra note </text:span></text:span><text:span text:style-name="Car._20_predefinito_20_paragrafo"><text:span text:style-name="T21">7.</text:span></text:span></text:p></text:note-body></text:note></text:span></text:span><text:span text:style-name="Car._20_predefinito_20_paragrafo"><text:span text:style-name="T7"> Or one might do so, in line with the constitutional analysis above, in line with an expansive interpretation predominantly of the principle of democracy. The ultimate aim of such a rhetorical construction would be to enlist the CJEU in an effort to upgrade the role of social bargaining not just with respect to the current political practice but also with respect to its constitutional text.</text:span></text:span></text:p>
      <text:p text:style-name="P2"/>
      <text:p text:style-name="P2">Whether in its modest or more ambitious variation, the strategy of judicialisation must rely on an attempt to build a strategic alliance between the social partners and the CJEU in order to entrench a conception of European democracy in the long run. But do we have good reasons to believe such a strategy will be successful?</text:p>
      <text:p text:style-name="P2"/>
      <text:p text:style-name="Standard"><text:soft-page-break/><text:span text:style-name="Car._20_predefinito_20_paragrafo"><text:span text:style-name="T7">There are reasons to doubt the reliability of such an alliance. Indeed, the political attitude of the Court can be fickle at times. We need look no further than the prospects of pro-democratic judicial decision-making at the Court. Famously, the Court took an expansive view of the principle of democracy in order the strengthen the constitutional position of the European Parliament during the 1980s and early 1990s. It protected the “consultation” procedure with the Parliament against abuses of the Council</text:span></text:span><text:span text:style-name="Rimando_20_nota_20_a_20_piè_20_di_20_pagina"><text:span text:style-name="T7"><text:note text:id="ftn59" text:note-class="footnote"><text:note-citation>57</text:note-citation><text:note-body><text:p text:style-name="Footnote">CJ, judgment of 29 October 1980, <text:span text:style-name="Car._20_predefinito_20_paragrafo"><text:span text:style-name="T1">Roquette Frères, </text:span></text:span>138/79,EU:c:1980:249 ; see also CJ, 16 July 1992, <text:span text:style-name="Car._20_predefinito_20_paragrafo"><text:span text:style-name="T1">Parliament v Council</text:span></text:span>, C-65/90, EU:C:1992:325 (about the reconsultation of Parliament).</text:p></text:note-body></text:note></text:span></text:span><text:span text:style-name="Car._20_predefinito_20_paragrafo"><text:span text:style-name="T7">. It further created the possibility for the European Parliament to bring an annulment action in order to safeguard its own constitutional prerogatives</text:span></text:span><text:span text:style-name="Rimando_20_nota_20_a_20_piè_20_di_20_pagina"><text:span text:style-name="T7"><text:note text:id="ftn60" text:note-class="footnote"><text:note-citation>58</text:note-citation><text:note-body><text:p text:style-name="Footnote">CJ, judgment of 22 May 1990, <text:span text:style-name="Car._20_predefinito_20_paragrafo"><text:span text:style-name="T1">Parliament v Council</text:span></text:span>, C-70/88, EU:C:1990:217.</text:p></text:note-body></text:note></text:span></text:span><text:span text:style-name="Car._20_predefinito_20_paragrafo"><text:span text:style-name="T7"> as well as the possibility to be sued under the action for annulment</text:span></text:span><text:span text:style-name="Rimando_20_nota_20_a_20_piè_20_di_20_pagina"><text:span text:style-name="T7"><text:note text:id="ftn61" text:note-class="footnote"><text:note-citation>59</text:note-citation><text:note-body><text:p text:style-name="Footnote">CJ, judgment of 23 April 1986, <text:span text:style-name="Car._20_predefinito_20_paragrafo"><text:span text:style-name="T1">Les Verts</text:span></text:span>, 294/83, EU:C:1986:166.</text:p></text:note-body></text:note></text:span></text:span><text:span text:style-name="Car._20_predefinito_20_paragrafo"><text:span text:style-name="T7"> – despite a missing textual basis in the Treaties, arguably meaning that the Court took these decisions against the intentions of the drafters of the Treaties. Yet since the early 1990s, this “heroic” line of cases started to die out. There was no further dramatic expansion of the rights of the Parliament under the guise of judicial interpretation. Of course, the Court of First Instance could be seen as prolonging this line of case-law in its </text:span></text:span><text:span text:style-name="Car._20_predefinito_20_paragrafo"><text:span text:style-name="T8">UEAPME </text:span></text:span><text:span text:style-name="Car._20_predefinito_20_paragrafo"><text:span text:style-name="T7">judgment when it considered that an agreement reached “through the parties representative of management and labour” was sufficiently representative in light of the principle of democracy. A commentator recently observed nevertheless that this line of cases “did not prosper”</text:span></text:span><text:span text:style-name="Rimando_20_nota_20_a_20_piè_20_di_20_pagina"><text:span text:style-name="T7"><text:note text:id="ftn62" text:note-class="footnote"><text:note-citation>60</text:note-citation><text:note-body><text:p text:style-name="Footnote"><text:span text:style-name="Car._20_predefinito_20_paragrafo"><text:span text:style-name="T12">D. Blanc,</text:span></text:span><text:span text:style-name="Car._20_predefinito_20_paragrafo"><text:span text:style-name="T13"> supra</text:span></text:span><text:span text:style-name="Car._20_predefinito_20_paragrafo"><text:span text:style-name="T12"> note </text:span></text:span><text:span text:style-name="Car._20_predefinito_20_paragrafo"><text:span text:style-name="T14">21</text:span></text:span><text:span text:style-name="Car._20_predefinito_20_paragrafo"><text:span text:style-name="T12">, p. 139.</text:span></text:span></text:p></text:note-body></text:note></text:span></text:span><text:span text:style-name="Car._20_predefinito_20_paragrafo"><text:span text:style-name="T7"> and was anecdotal rather than a lasting contribution to the development of a pro-democratic jurisprudence. Much the same can be said about the Court’s attitude towards participatory democracy.</text:span></text:span></text:p>
      <text:p text:style-name="P2"/>
      <text:p text:style-name="Standard"><text:span text:style-name="Car._20_predefinito_20_paragrafo"><text:span text:style-name="T7">The citizenship case-law is another example of this trend. During the 1990s, the Court picked up on the <text:s/>entrenchment of the notion of citizenship in the Treaties. It developed an expansive vision of citizenship, claiming it was “destined to be the fundamental status of nationals of the Member States” and allowing the Court to apply a non-discrimination principle in areas where hitherto it could not apply.</text:span></text:span><text:span text:style-name="Rimando_20_nota_20_a_20_piè_20_di_20_pagina"><text:span text:style-name="T7"><text:note text:id="ftn63" text:note-class="footnote"><text:note-citation>61</text:note-citation><text:note-body><text:p text:style-name="Footnote"><text:span text:style-name="Car._20_predefinito_20_paragrafo"><text:span text:style-name="T1">Eg </text:span></text:span>CJ, judgment of 20 september 2001, <text:span text:style-name="Car._20_predefinito_20_paragrafo"><text:span text:style-name="T1">Grzelczyk</text:span></text:span>, C-184/99, EU:C:2001:458, paragraph 31.</text:p></text:note-body></text:note></text:span></text:span><text:span text:style-name="Car._20_predefinito_20_paragrafo"><text:span text:style-name="T7"> That case-law had important distributive consequences to the extent that it imposed upon the Member States a “certain degree of financial solidarity” with residents from other Member States in the provision of social benefits.</text:span></text:span><text:span text:style-name="Rimando_20_nota_20_a_20_piè_20_di_20_pagina"><text:span text:style-name="T7"><text:note text:id="ftn64" text:note-class="footnote"><text:note-citation>62</text:note-citation><text:note-body><text:p text:style-name="Footnote"><text:span text:style-name="Car._20_predefinito_20_paragrafo"><text:span text:style-name="T1">Ibid., </text:span></text:span>paragraph 44. <text:span text:style-name="Car._20_predefinito_20_paragrafo"><text:span text:style-name="T1">See generally </text:span></text:span>D. Thym, “The Elusive Limits of Solidarity: Residence Rights of and Social Benefits for Economically Inactive Union Citizens”, 52 <text:span text:style-name="Car._20_predefinito_20_paragrafo"><text:span text:style-name="T1">Common Market Law Review </text:span></text:span>17 (2015).</text:p></text:note-body></text:note></text:span></text:span><text:span text:style-name="Car._20_predefinito_20_paragrafo"><text:span text:style-name="T7"> More recently, in the </text:span></text:span><text:span text:style-name="Car._20_predefinito_20_paragrafo"><text:span text:style-name="T8">Zambrano </text:span></text:span><text:span text:style-name="Car._20_predefinito_20_paragrafo"><text:span text:style-name="T7">case, the Court gave an expansive reading of the citizenship provisions in order to stop Member States from deporting third country nationals who happen to be parents of a Union citizen.</text:span></text:span><text:span text:style-name="Rimando_20_nota_20_a_20_piè_20_di_20_pagina"><text:span text:style-name="T7"><text:note text:id="ftn65" text:note-class="footnote"><text:note-citation>63</text:note-citation><text:note-body><text:p text:style-name="Footnote">CJEU, judgment of 8 March 2011, <text:span text:style-name="Car._20_predefinito_20_paragrafo"><text:span text:style-name="T1">Ruiz Zambrano</text:span></text:span>, C-34/09, EU:C:2011:214.</text:p></text:note-body></text:note></text:span></text:span><text:span text:style-name="Car._20_predefinito_20_paragrafo"><text:span text:style-name="T7"> The Court was nevertheless quick to limit the implications of that precedent by restricting it to a narrow set of factual circumstances</text:span></text:span><text:span text:style-name="Rimando_20_nota_20_a_20_piè_20_di_20_pagina"><text:span text:style-name="T7"><text:note text:id="ftn66" text:note-class="footnote"><text:note-citation>64</text:note-citation><text:note-body><text:p text:style-name="Footnote"><text:span text:style-name="Car._20_predefinito_20_paragrafo"><text:span text:style-name="T1">Eg </text:span></text:span>CJEU, judgment of 15 November 2011, <text:span text:style-name="Car._20_predefinito_20_paragrafo"><text:span text:style-name="T1">Dereci and Others</text:span></text:span>, C-256/11, EU:C:2011:734.</text:p></text:note-body></text:note></text:span></text:span><text:span text:style-name="Car._20_predefinito_20_paragrafo"><text:span text:style-name="T7">. More importantly, while the Brexit campaign was progressively unfolding in the United Kingdom, the Court reversed course and started to limit the conditions under which Member States were obliged to show a degree of financial solidarity with citizens from other Member States.</text:span></text:span><text:span text:style-name="Rimando_20_nota_20_a_20_piè_20_di_20_pagina"><text:span text:style-name="T9"><text:note text:id="ftn67" text:note-class="footnote"><text:note-citation>65</text:note-citation><text:note-body><text:p text:style-name="Footnote"><text:span text:style-name="Car._20_predefinito_20_paragrafo"><text:span text:style-name="T1">See eg</text:span></text:span> J.-Y. Carlier,<text:span text:style-name="Car._20_predefinito_20_paragrafo"><text:span text:style-name="T1"> </text:span></text:span>“La Libre Circulation des Personnes dans l’Union européenne” 2016<text:span text:style-name="Car._20_predefinito_20_paragrafo"><text:span text:style-name="T1"> Journal de Droit européen</text:span></text:span> p. 153.</text:p></text:note-body></text:note></text:span></text:span></text:p>
      <text:p text:style-name="P2"/>
      <text:p text:style-name="Standard"><text:span text:style-name="Car._20_predefinito_20_paragrafo"><text:span text:style-name="T7">Fundamentally, the judiciarization of the implementation process of social agreements raises a strategic question of fundamental importance: do the social partners believe that “on balance and over a fairly long run, the judiciary is likely to be more sympathetic to a given ideological project than the executive or the legislature”</text:span></text:span><text:span text:style-name="Rimando_20_nota_20_a_20_piè_20_di_20_pagina"><text:span text:style-name="T7"><text:note text:id="ftn68" text:note-class="footnote"><text:note-citation>66</text:note-citation><text:note-body><text:p text:style-name="Footnote">D. Kennedy, “The Hermeneutic of Suspicion in Contemporary American Legal Thought,”<text:span text:style-name="T23"> 25</text:span><text:span text:style-name="Car._20_predefinito_20_paragrafo"><text:span text:style-name="T6"> Law &amp; Critique</text:span></text:span><text:span text:style-name="T23"> 91, p. 113.</text:span></text:p></text:note-body></text:note></text:span></text:span><text:span text:style-name="Car._20_predefinito_20_paragrafo"><text:span text:style-name="T7"> (in our case specifically the European Commission)? In light of past experience with the</text:span></text:span><text:span text:style-name="Car._20_predefinito_20_paragrafo"><text:span text:style-name="T8"> Viking</text:span></text:span><text:span text:style-name="Car._20_predefinito_20_paragrafo"><text:span text:style-name="T7">,</text:span></text:span><text:span text:style-name="Car._20_predefinito_20_paragrafo"><text:span text:style-name="T8"> Laval</text:span></text:span><text:span text:style-name="Car._20_predefinito_20_paragrafo"><text:span text:style-name="T7"> and</text:span></text:span><text:span text:style-name="Car._20_predefinito_20_paragrafo"><text:span text:style-name="T8"> Rüffert</text:span></text:span><text:span text:style-name="Car._20_predefinito_20_paragrafo"><text:span text:style-name="T7"> saga, some scepticism seems justified to say the least.</text:span></text:span><text:span text:style-name="Rimando_20_nota_20_a_20_piè_20_di_20_pagina"><text:span text:style-name="T7"><text:note text:id="ftn69" text:note-class="footnote"><text:note-citation>67</text:note-citation><text:note-body><text:p text:style-name="Footnote">S. Garben, <text:span text:style-name="Car._20_predefinito_20_paragrafo"><text:span text:style-name="T1">supra </text:span></text:span>note <text:span text:style-name="Car._20_predefinito_20_paragrafo"><text:span text:style-name="T15">48</text:span></text:span><text:span text:style-name="Car._20_predefinito_20_paragrafo"><text:span text:style-name="T1">, </text:span></text:span>p. 41 (commenting on the “excessive role of the judiciary”).</text:p></text:note-body></text:note></text:span></text:span><text:span text:style-name="Car._20_predefinito_20_paragrafo"><text:span text:style-name="T7"> One commentator has recently argued that the CJEU “had little inclination to develop a social interpretation </text:span></text:span><text:soft-page-break/><text:span text:style-name="Car._20_predefinito_20_paragrafo"><text:span text:style-name="T7">of the Treaties” and that the Court “was not favourable to the defence of the interests of the trade unions and protects the Union institutions instead, and in particular the European Commission.”</text:span></text:span><text:span text:style-name="Rimando_20_nota_20_a_20_piè_20_di_20_pagina"><text:span text:style-name="T7"><text:note text:id="ftn70" text:note-class="footnote"><text:note-citation>68</text:note-citation><text:note-body><text:p text:style-name="Footnote">J. Louis, <text:span text:style-name="Car._20_predefinito_20_paragrafo"><text:span text:style-name="T1">La Confédération européenne des Syndicats à l’épreuve du droit et de la justice. Genèse, usages et limites d’un mode d’action syndicale en faveur de l’Europe sociale, </text:span></text:span>p. 709 (unpublished PhD thesis, manuscript on file with the author).</text:p></text:note-body></text:note></text:span></text:span></text:p>
      <text:p text:style-name="P2"/>
      <text:p text:style-name="Standard"><text:span text:style-name="Car._20_predefinito_20_paragrafo"><text:span text:style-name="T7">Whatever the interpretive stance of either ultimately turns out to be, it seems to me that a more prominent entrenchment of social bargaining among the programmatic provisions of the EU ought to be fairly high up on the wish lists of European labour lawyers for the next round of Treaty revisions. ETUC’s call for something similar in light of </text:span></text:span><text:span text:style-name="Car._20_predefinito_20_paragrafo"><text:span text:style-name="T8">Viking </text:span></text:span><text:span text:style-name="Car._20_predefinito_20_paragrafo"><text:span text:style-name="T7">and </text:span></text:span><text:span text:style-name="Car._20_predefinito_20_paragrafo"><text:span text:style-name="T8">Laval</text:span></text:span><text:span text:style-name="Rimando_20_nota_20_a_20_piè_20_di_20_pagina"><text:span text:style-name="T8"><text:note text:id="ftn71" text:note-class="footnote"><text:note-citation>69</text:note-citation><text:note-body><text:p text:style-name="Footnote"><text:span text:style-name="Car._20_predefinito_20_paragrafo"><text:span text:style-name="T1">Cf. </text:span></text:span>ETUC, <text:span text:style-name="Car._20_predefinito_20_paragrafo"><text:span text:style-name="T1">ETUC response to ECJ judgments Viking and Laval. Resolution adopted by the Executive Committee of the ETUC at its meeting of 4 March in Brussels</text:span></text:span>, available online at <text:a xlink:type="simple" xlink:href="https://www.etuc.org/sites/default/files/ETUC_Viking_Laval_-_resolution_070308_2.pdf" office:target-frame-name="_top" xlink:show="replace" text:style-name="Internet_20_link" text:visited-style-name="Visited_20_Internet_20_Link">https://www.etuc.org/sites/default/files/ETUC_Viking_Laval_-_resolution_070308_2.pdf</text:a> (last accessed 22-9-2020).</text:p></text:note-body></text:note></text:span></text:span><text:span text:style-name="Car._20_predefinito_20_paragrafo"><text:span text:style-name="T7">. Such a clause would in the best case scenario strengthen the case of the social partners, and in any event provide a renewed opportunity for the social partners to make their case to the CJEU. Of course, nothing can guarantee that this will alter the attitude to the Court. Yet perhaps this might provide an opportunity for mobilization around the theme of Social Europe – because in the long run the hopes of the social partners, and the unions in particular, may lie neither with the courts nor with the lawyers.</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family-generic="system" style:font-charset="x-symbol"/>
    <style:font-face style:name="StarSymbol" svg:font-family="StarSymbol" style:font-family-generic="system"/>
    <style:font-face style:name="Liberation Serif" svg:font-family="'Liberation Serif'" style:font-family-generic="roman" style:font-pitch="variable"/>
    <style:font-face style:name="Liberation Sans" svg:font-family="'Liberation Sans'" style:font-family-generic="swiss" style:font-pitch="variable"/>
    <style:font-face style:name="DejaVu Sans" svg:font-family="'DejaVu Sans'" style:font-family-generic="system" style:font-pitch="variable"/>
    <style:font-face style:name="FreeSans" svg:font-family="FreeSans" style:font-family-generic="system" style:font-pitch="variable"/>
    <style:font-face style:name="Lohit Devanagari" svg:font-family="'Lohit Devanagari'" style:font-family-generic="system" style:font-pitch="variable"/>
    <style:font-face style:name="Noto Serif CJK SC" svg:font-family="'Noto Serif CJK SC'" style:font-family-generic="system" style:font-pitch="variable"/>
  </office:font-face-decls>
  <office:styles>
    <style:default-style style:family="graphic">
      <style:graphic-properties draw:stroke="solid" svg:stroke-width="0.028in" svg:stroke-color="#385d8a" draw:fill-color="#4f81bd" fo:wrap-option="wrap" draw:shadow-offset-x="0.1181in" draw:shadow-offset-y="0.1181in" draw:start-line-spacing-horizontal="0.1114in" draw:start-line-spacing-vertical="0.1114in" draw:end-line-spacing-horizontal="0.1114in" draw:end-line-spacing-vertical="0.1114in"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style:font-name-asian="DejaVu Sans" style:font-size-asian="12pt" style:language-asian="zh" style:country-asian="CN" style:font-style-asian="normal" style:font-weight-asian="normal" style:font-name-complex="Free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in" fo:border="none" style:shadow="none" fo:keep-with-next="auto" text:number-lines="true" text:line-number="0" style:text-autospace="ideograph-alpha" style:punctuation-wrap="hanging" style:line-break="strict" style:tab-stop-distance="0.4925in"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fo:background-color="transparent" style:font-name-asian="DejaVu Sans" style:font-size-asian="12pt" style:language-asian="zh" style:country-asian="CN" style:font-style-asian="normal" style:font-weight-asian="normal" style:font-name-complex="FreeSans" style:font-size-complex="12pt" style:language-complex="hi" style:country-complex="IN"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false"/>
    </style:style>
    <style:style style:name="Titolo_20_1" style:display-name="Titolo 1" style:family="paragraph" style:parent-style-name="Heading" style:next-style-name="Text_20_body" style:default-outline-level="1">
      <style:paragraph-properties fo:hyphenation-ladder-count="no-limit"/>
      <style:text-properties style:font-name="Liberation Serif" fo:font-family="'Liberation Serif'" style:font-family-generic="roman" style:font-pitch="variable" fo:font-size="24pt" fo:font-weight="bold" style:font-name-asian="Noto Serif CJK SC" style:font-family-asian="'Noto Serif CJK SC'" style:font-family-generic-asian="system" style:font-pitch-asian="variable" style:font-size-asian="24pt" style:font-weight-asian="bold" style:font-name-complex="Lohit Devanagari" style:font-family-complex="'Lohit Devanagari'" style:font-family-generic-complex="system" style:font-pitch-complex="variable" style:font-size-complex="24pt" style:font-weight-complex="bold" fo:hyphenate="false"/>
    </style:style>
    <style:style style:name="Normale" style:family="paragraph">
      <style:paragraph-properties fo:hyphenation-ladder-count="no-limit"/>
      <style:text-properties fo:hyphenate="false"/>
    </style:style>
    <style:style style:name="Heading" style:family="paragraph" style:parent-style-name="Standard" style:next-style-name="Text_20_body" style:class="text">
      <style:paragraph-properties fo:margin-top="0.1665in" fo:margin-bottom="0.0835in" loext:contextual-spacing="false" fo:hyphenation-ladder-count="no-limit" fo:keep-with-next="always"/>
      <style:text-properties style:font-name="Liberation Sans" fo:font-family="'Liberation Sans'" style:font-family-generic="swiss" style:font-pitch="variable" fo:font-size="14pt" style:font-size-asian="14pt" style:font-size-complex="14pt" fo:hyphenate="false"/>
    </style:style>
    <style:style style:name="Text_20_body" style:display-name="Text body" style:family="paragraph" style:parent-style-name="Standard" style:class="text">
      <style:paragraph-properties fo:margin-top="0in" fo:margin-bottom="0.0972in" loext:contextual-spacing="false" fo:line-height="115%" fo:hyphenation-ladder-count="no-limit"/>
      <style:text-properties fo:hyphenate="false"/>
    </style:style>
    <style:style style:name="Elenco" style:family="paragraph" style:parent-style-name="Text_20_body">
      <style:paragraph-properties fo:hyphenation-ladder-count="no-limit"/>
      <style:text-properties fo:hyphenate="false"/>
    </style:style>
    <style:style style:name="Didascalia" style:family="paragraph" style:parent-style-name="Standard">
      <style:paragraph-properties fo:margin-top="0.0835in" fo:margin-bottom="0.0835in" loext:contextual-spacing="false" fo:hyphenation-ladder-count="no-limit" text:number-lines="false" text:line-number="0"/>
      <style:text-properties fo:font-style="italic" style:font-style-asian="italic" style:font-style-complex="italic" fo:hyphenate="false"/>
    </style:style>
    <style:style style:name="Index" style:family="paragraph" style:parent-style-name="Standard" style:class="index">
      <style:paragraph-properties fo:hyphenation-ladder-count="no-limit" text:number-lines="false" text:line-number="0"/>
      <style:text-properties fo:hyphenate="false"/>
    </style:style>
    <style:style style:name="Footnote" style:family="paragraph" style:parent-style-name="Standard" style:class="extra">
      <style:paragraph-properties fo:margin-left="0.2354in" fo:margin-right="0in" fo:hyphenation-ladder-count="no-limit" fo:text-indent="-0.2354in" style:auto-text-indent="false" text:number-lines="false" text:line-number="0">
        <style:tab-stops/>
      </style:paragraph-properties>
      <style:text-properties fo:font-size="10pt" style:font-size-asian="10pt" style:font-size-complex="10pt" fo:hyphenate="false"/>
    </style:style>
    <style:style style:name="Intestazione" style:family="paragraph" style:parent-style-name="Standard">
      <style:paragraph-properties fo:hyphenation-ladder-count="no-limit" text:number-lines="false" text:line-number="0">
        <style:tab-stops>
          <style:tab-stop style:position="3.4626in" style:type="center"/>
          <style:tab-stop style:position="6.9252in" style:type="right"/>
        </style:tab-stops>
      </style:paragraph-properties>
      <style:text-properties fo:hyphenate="false"/>
    </style:style>
    <style:style style:name="Header" style:family="paragraph" style:parent-style-name="Standard" style:class="extra">
      <style:paragraph-properties text:number-lines="false" text:line-number="0">
        <style:tab-stops>
          <style:tab-stop style:position="3.4626in" style:type="center"/>
          <style:tab-stop style:position="6.9252in" style:type="right"/>
        </style:tab-stops>
      </style:paragraph-properties>
    </style:style>
    <style:style style:name="Car._20_predefinito_20_paragrafo" style:display-name="Car. predefinito paragrafo" style:family="text"/>
    <style:style style:name="Footnote_20_Symbol" style:display-name="Footnote Symbol" style:family="text"/>
    <style:style style:name="Footnote_20_anchor" style:display-name="Footnote anchor" style:family="text">
      <style:text-properties style:text-position="super 67%"/>
    </style:style>
    <style:style style:name="Numbering_20_Symbols" style:display-name="Numbering Symbols" style:family="text"/>
    <style:style style:name="Bullet_20_Symbols" style:display-name="Bullet Symbols"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Internet_20_link" style:display-name="Internet link" style:family="text">
      <style:text-properties fo:color="#000080" style:text-underline-style="solid" style:text-underline-width="auto" style:text-underline-color="font-color" style:text-underline-mode="continuous" style:text-overline-mode="continuous" style:text-line-through-mode="continuous"/>
    </style:style>
    <style:style style:name="Rimando_20_nota_20_a_20_piè_20_di_20_pagina" style:display-name="Rimando nota a piè di pagina" style:family="text" style:parent-style-name="Car._20_predefinito_20_paragrafo">
      <style:text-properties style:text-position="super 67%"/>
    </style:style>
    <style:style style:name="WW_5f_CharLFO1LVL5" style:display-name="WW_CharLFO1LVL5" style:family="text">
      <style:text-properties style:font-name="StarSymbol" fo:font-family="StarSymbol" style:font-family-generic="system"/>
    </style:style>
    <style:style style:name="WW_5f_CharLFO1LVL6" style:display-name="WW_CharLFO1LVL6" style:family="text">
      <style:text-properties style:font-name="StarSymbol" fo:font-family="StarSymbol" style:font-family-generic="system"/>
    </style:style>
    <style:style style:name="WW_5f_CharLFO1LVL7" style:display-name="WW_CharLFO1LVL7" style:family="text">
      <style:text-properties style:font-name="StarSymbol" fo:font-family="StarSymbol" style:font-family-generic="system"/>
    </style:style>
    <style:style style:name="WW_5f_CharLFO1LVL8" style:display-name="WW_CharLFO1LVL8" style:family="text">
      <style:text-properties style:font-name="StarSymbol" fo:font-family="StarSymbol" style:font-family-generic="system"/>
    </style:style>
    <style:style style:name="WW_5f_CharLFO1LVL9" style:display-name="WW_CharLFO1LVL9" style:family="text">
      <style:text-properties style:font-name="StarSymbol" fo:font-family="StarSymbol" style:font-family-generic="system"/>
    </style:style>
    <text:outline-style style:name="Outline">
      <text:outline-level-style text:level="1" style:num-format="">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Rimando_20_nota_20_a_20_piè_20_di_20_pagina"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T1" style:family="text">
      <style:text-properties fo:font-style="italic" style:font-style-asian="italic" style:font-style-complex="italic"/>
    </style:style>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2">
      <style:page-layout-properties fo:page-width="8.5in" fo:page-height="11in" style:num-format="1" style:print-orientation="portrait" fo:margin-top="0.5in" fo:margin-bottom="0.5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line-style="solid" style:adjustment="left" style:rel-width="33%" style:color="#000000"/>
      </style:page-layout-properties>
      <style:header-style>
        <style:header-footer-properties fo:min-height="0.2874in" fo:margin-left="0in" fo:margin-right="0in" fo:margin-bottom="0in" style:dynamic-spacing="true"/>
      </style:header-style>
      <style:footer-style/>
    </style:page-layout>
  </office:automatic-styles>
  <office:master-styles>
    <style:master-page style:name="Standard" style:page-layout-name="Mpm1"/>
    <style:master-page style:name="MP0" style:page-layout-name="Mpm2">
      <style:header>
        <text:p text:style-name="Intestazione">DRAFT – <text:span text:style-name="Car._20_predefinito_20_paragrafo"><text:span text:style-name="MT1">Diritti Lavori Mercati</text:span></text:span><text:tab/><text:tab/><text:page-number text:select-page="current">14</text:page-number></text:p>
      </style:head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6.1.5.2$Linux_X86_64 LibreOffice_project/10$Build-2</meta:generator>
    <meta:initial-creator>Massimo</meta:initial-creator>
    <meta:creation-date>2020-09-15T14:39:00Z</meta:creation-date>
    <dc:date>2020-10-14T12:55:11.552999070</dc:date>
    <meta:editing-cycles>3</meta:editing-cycles>
    <meta:editing-duration>PT23M</meta:editing-duration>
    <meta:document-statistic meta:table-count="0" meta:image-count="0" meta:object-count="0" meta:page-count="14" meta:paragraph-count="138" meta:word-count="9055" meta:character-count="56909" meta:non-whitespace-character-count="47954"/>
    <meta:template xlink:type="simple" xlink:actuate="onRequest" xlink:title="" xlink:href="../../../../../../tmp/mozilla_johndoe0/Some%20Preliminary%20Thoughts%20on%20the%20General%20Court.odt/Normal.dotm"/>
  </office:meta>
</office:document-meta>
</file>