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thumbnail.pdf"/>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Tahoma2" svg:font-family="Tahoma"/>
    <style:font-face style:name="Times New Roman1" svg:font-family="'Times New Roman'"/>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ystem" style:font-pitch="variable"/>
    <style:font-face style:name="Calibri" svg:font-family="Calibri" style:font-family-generic="system" style:font-pitch="variable"/>
    <style:font-face style:name="MS Mincho" svg:font-family="'MS Mincho'" style:font-family-generic="system" style:font-pitch="variable"/>
    <style:font-face style:name="Tahoma1" svg:font-family="Tahoma" style:font-family-generic="system" style:font-pitch="variable"/>
    <style:font-face style:name="Times New Roman2" svg:font-family="'Times New Roman'" style:font-family-generic="system" style:font-pitch="variable"/>
  </office:font-face-decls>
  <office:automatic-styles>
    <style:style style:name="P1" style:family="paragraph" style:parent-style-name="Footnote" style:master-page-name="Converted6">
      <style:paragraph-properties style:page-number="auto"/>
    </style:style>
    <style:style style:name="P2" style:family="paragraph" style:parent-style-name="Standard">
      <style:paragraph-properties fo:line-height="100%"/>
    </style:style>
    <style:style style:name="P3" style:family="paragraph" style:parent-style-name="Standard">
      <style:paragraph-properties fo:line-height="100%" fo:text-align="center" style:justify-single-word="false"/>
    </style:style>
    <style:style style:name="P4" style:family="paragraph" style:parent-style-name="Standard">
      <style:paragraph-properties fo:line-height="100%" fo:text-align="end" style:justify-single-word="false"/>
    </style:style>
    <style:style style:name="P5" style:family="paragraph" style:parent-style-name="Standard">
      <style:paragraph-properties fo:line-height="100%" fo:text-align="justify" style:justify-single-word="false"/>
    </style:style>
    <style:style style:name="P6" style:family="paragraph" style:parent-style-name="Standard">
      <style:paragraph-properties fo:line-height="100%" fo:text-align="center" style:justify-single-word="false"/>
      <style:text-properties fo:font-size="12pt" fo:font-weight="bold" style:font-size-asian="12pt" style:font-weight-asian="bold" style:font-size-complex="12pt"/>
    </style:style>
    <style:style style:name="P7" style:family="paragraph" style:parent-style-name="Standard">
      <style:paragraph-properties fo:line-height="100%"/>
      <style:text-properties fo:font-size="12pt" style:font-size-asian="12pt" style:font-size-complex="12pt"/>
    </style:style>
    <style:style style:name="P8" style:family="paragraph" style:parent-style-name="Standard">
      <style:paragraph-properties fo:line-height="100%" fo:text-align="end" style:justify-single-word="false"/>
      <style:text-properties fo:font-size="12pt" style:font-size-asian="12pt" style:font-size-complex="12pt"/>
    </style:style>
    <style:style style:name="P9" style:family="paragraph" style:parent-style-name="Standard">
      <style:paragraph-properties fo:line-height="100%" fo:text-align="justify" style:justify-single-word="false"/>
      <style:text-properties fo:font-size="12pt" style:font-size-asian="12pt" style:font-size-complex="12pt"/>
    </style:style>
    <style:style style:name="P10" style:family="paragraph" style:parent-style-name="Standard">
      <style:paragraph-properties fo:line-height="100%" fo:text-align="justify" style:justify-single-word="false"/>
      <style:text-properties fo:font-size="12pt" fo:language="fr" fo:country="BE" style:font-size-asian="12pt" style:font-size-complex="12pt"/>
    </style:style>
    <style:style style:name="P11" style:family="paragraph" style:parent-style-name="Standard">
      <style:paragraph-properties fo:line-height="100%" fo:text-align="justify" style:justify-single-word="false"/>
      <style:text-properties fo:font-size="10pt" style:font-size-asian="10pt" style:font-size-complex="10pt"/>
    </style:style>
    <style:style style:name="P12" style:family="paragraph" style:parent-style-name="Standard">
      <style:paragraph-properties fo:margin-top="0cm" fo:margin-bottom="0cm" fo:line-height="100%" fo:text-align="justify" style:justify-single-word="false"/>
    </style:style>
    <style:style style:name="P13" style:family="paragraph" style:parent-style-name="Standard" style:master-page-name="Converted2">
      <style:paragraph-properties fo:margin-top="0cm" fo:margin-bottom="0cm" fo:line-height="100%" fo:text-align="justify" style:justify-single-word="false" style:page-number="auto"/>
    </style:style>
    <style:style style:name="P14" style:family="paragraph" style:parent-style-name="Standard">
      <style:paragraph-properties fo:line-height="100%" fo:text-align="justify" style:justify-single-word="false" fo:padding-left="0.141cm" fo:padding-right="0.141cm" fo:padding-top="0.035cm" fo:padding-bottom="0.035cm" fo:border="0.018cm solid #00000a"/>
    </style:style>
    <style:style style:name="P15" style:family="paragraph" style:parent-style-name="Standard">
      <style:paragraph-properties fo:line-height="100%" fo:text-align="justify" style:justify-single-word="false" fo:padding-left="0.141cm" fo:padding-right="0.141cm" fo:padding-top="0.035cm" fo:padding-bottom="0.035cm" fo:border="0.018cm solid #00000a"/>
      <style:text-properties fo:font-size="10pt" style:font-size-asian="10pt" style:font-size-complex="10pt"/>
    </style:style>
    <style:style style:name="P16" style:family="paragraph" style:parent-style-name="footnote_20_text">
      <style:paragraph-properties fo:text-align="justify" style:justify-single-word="false"/>
    </style:style>
    <style:style style:name="P17" style:family="paragraph" style:parent-style-name="footnote_20_text" style:master-page-name="Converted1">
      <style:paragraph-properties style:page-number="auto"/>
    </style:style>
    <style:style style:name="P18" style:family="paragraph" style:parent-style-name="footnote_20_text" style:master-page-name="Converted3">
      <style:paragraph-properties fo:text-align="justify" style:justify-single-word="false" style:page-number="auto"/>
    </style:style>
    <style:style style:name="P19" style:family="paragraph" style:parent-style-name="footnote_20_text" style:master-page-name="Converted4">
      <style:paragraph-properties style:page-number="auto"/>
    </style:style>
    <style:style style:name="P20" style:family="paragraph" style:parent-style-name="footnote_20_text" style:master-page-name="Converted5">
      <style:paragraph-properties style:page-number="auto"/>
    </style:style>
    <style:style style:name="T1" style:family="text">
      <style:text-properties fo:font-size="12pt" fo:font-weight="bold" style:font-size-asian="12pt" style:font-weight-asian="bold" style:font-size-complex="12pt"/>
    </style:style>
    <style:style style:name="T2" style:family="text">
      <style:text-properties fo:font-size="12pt" style:font-size-asian="12pt" style:font-size-complex="12pt"/>
    </style:style>
    <style:style style:name="T3" style:family="text">
      <style:text-properties fo:font-size="12pt" fo:font-style="italic" style:font-size-asian="12pt" style:font-style-asian="italic" style:font-size-complex="12pt"/>
    </style:style>
    <style:style style:name="T4" style:family="text">
      <style:text-properties fo:font-size="12pt" fo:language="en" fo:country="US" style:font-size-asian="12pt" style:font-size-complex="12pt"/>
    </style:style>
    <style:style style:name="T5" style:family="text">
      <style:text-properties fo:font-size="12pt" fo:language="fr" fo:country="BE" style:font-size-asian="12pt" style:font-size-complex="12pt"/>
    </style:style>
    <style:style style:name="T6" style:family="text">
      <style:text-properties fo:font-size="12pt" fo:language="fr" fo:country="BE" fo:font-weight="bold" style:font-size-asian="12pt" style:font-weight-asian="bold" style:font-size-complex="12pt"/>
    </style:style>
    <style:style style:name="T7" style:family="text">
      <style:text-properties fo:font-size="12pt" fo:language="fr" fo:country="BE" fo:font-style="italic" style:font-size-asian="12pt" style:font-style-asian="italic" style:font-size-complex="12pt"/>
    </style:style>
    <style:style style:name="T8" style:family="text">
      <style:text-properties style:font-size-complex="12pt"/>
    </style:style>
    <style:style style:name="T9" style:family="text">
      <style:text-properties fo:font-size="10pt" fo:font-weight="bold" style:font-size-asian="10pt" style:font-weight-asian="bold" style:font-size-complex="10pt"/>
    </style:style>
    <style:style style:name="T10" style:family="text">
      <style:text-properties fo:font-size="10pt" style:font-size-asian="10pt" style:font-size-complex="10pt"/>
    </style:style>
    <style:style style:name="T11" style:family="text">
      <style:text-properties fo:font-size="10pt" style:font-size-asian="10pt" style:language-asian="fr" style:country-asian="FR" style:font-size-complex="10pt"/>
    </style:style>
    <style:style style:name="T12" style:family="text">
      <style:text-properties fo:font-size="10pt" style:font-size-asian="10pt" style:language-asian="fr" style:country-asian="FR" style:font-name-complex="Calibri" style:font-size-complex="10pt"/>
    </style:style>
    <style:style style:name="T13" style:family="text">
      <style:text-properties fo:font-size="10pt" fo:font-style="italic" style:font-size-asian="10pt" style:language-asian="fr" style:country-asian="FR" style:font-style-asian="italic" style:font-size-complex="10pt"/>
    </style:style>
    <style:style style:name="T14" style:family="text">
      <style:text-properties fo:font-size="10pt" fo:font-style="italic" style:font-size-asian="10pt" style:font-style-asian="italic" style:font-size-complex="10pt"/>
    </style:style>
    <style:style style:name="T15" style:family="text">
      <style:text-properties fo:font-style="italic" style:font-style-asian="italic"/>
    </style:style>
    <style:style style:name="T16" style:family="text">
      <style:text-properties fo:font-style="italic" style:font-style-asian="italic" style:font-size-complex="12pt"/>
    </style:style>
    <style:style style:name="T17" style:family="text">
      <style:text-properties fo:font-style="italic" style:language-asian="fr" style:country-asian="FR" style:font-style-asian="italic"/>
    </style:style>
    <style:style style:name="T18" style:family="text">
      <style:text-properties style:language-asian="fr" style:country-asian="FR"/>
    </style:style>
    <style:style style:name="T19" style:family="text">
      <style:text-properties style:language-asian="fr" style:country-asian="FR" style:font-name-complex="Calibri"/>
    </style:style>
    <style:style style:name="T20" style:family="text">
      <style:text-properties style:font-name="Times New Roman" fo:font-size="12pt" style:font-size-asian="12pt" style:language-asian="fr" style:country-asian="FR" style:font-size-complex="12pt" text:display="none"/>
    </style:style>
    <style:style style:name="T21" style:family="text">
      <style:text-properties fo:language="en" fo:country="US"/>
    </style:style>
    <style:style style:name="T22" style:family="text">
      <style:text-properties fo:language="en" fo:country="US" fo:font-style="italic" style:font-style-asian="italic"/>
    </style:style>
    <style:style style:name="T23" style:family="text">
      <style:text-properties fo:language="fr" fo:country="BE"/>
    </style:style>
    <style:style style:name="T24" style:family="text">
      <style:text-properties fo:language="fr" fo:country="BE" fo:font-style="italic" style:font-style-asian="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text:span text:style-name="T1">Fin de vie et handicap</text:span></text:p>
      <text:p text:style-name="P3"><text:span text:style-name="T1">Quelle contribution possible de « la théologie » à une approche des capabilités ?</text:span></text:p>
      <text:p text:style-name="P6"/>
      <text:p text:style-name="P4"><text:span text:style-name="T2">Jacquemin Dominique</text:span></text:p>
      <text:p text:style-name="P8"/>
      <text:p text:style-name="P2"><text:span text:style-name="T9">Résumé :</text:span></text:p>
      <text:p text:style-name="P5"><text:span text:style-name="T10">En s’intéressant plus particulièrement à la problématique du handicap et de la fin de vie, l’auteur interroge la théologie au regard d’une approche des capacités. <text:s/>En quoi le discours théologique, dans sa dimension analogique, permet-il de trouver une place dans les approches contemporaines des capabilités ? <text:s/>Il permet une certaine extension de sens. <text:s/>Tout d’abord, il met en perspective un tissu relationnel et contextuel où tant le destinataire d’une capacité attestée que celles et ceux qui le soutiennent expérimentent ensemble une certaine redevabilité dans l’expérience d’être ensemble capables de. <text:s/>En suite, il invite à une certaine prudence à l’égard de toute élaboration conceptuelle ou pratique qui risquerait de clôturer le sens du handicap et de la fin de vie comme expérience à même de « grandir » le sujet qui en fait la radicale expérience.</text:span></text:p>
      <text:p text:style-name="P5"><text:span text:style-name="T9">Mots clés</text:span><text:span text:style-name="T10"> : capabilités, handicap, soins palliatifs, théologie</text:span></text:p>
      <text:p text:style-name="P11"/>
      <text:p text:style-name="P11"/>
      <text:p text:style-name="P2"><text:span text:style-name="T1">Introduction</text:span></text:p>
      <text:p text:style-name="P5"><text:span text:style-name="T2">Pour envisager la thématique de la fin de vie et du handicap au regard des capabilités, nous solliciterons quelques ressources théologiques. Pourquoi ce choix ? Il s’agit d’offrir une typologie particulière de questionnement au cœur d’un parcours réflexif plus large : en quoi « la théologie » comme regard particulier sur la réalité peut-elle être considérée comme une ressource pour penser ? Et il s’agit d’un défi pour cette dernière : peut-elle être aujourd’hui, au cœur de pratiques professionnelles sécularisées, une ressource discursive, sans pour autant solliciter une dimension confessionnelle ? Et la problématique du rapport fin de vie-handicap et capabilités est fondamentale puisqu’il y est question de ce qui constitue le rapport à l’humain dans sa capacité à vivre ses propres limites, un sujet auquel le théologien ne peut se soustraire. <text:s/></text:span></text:p>
      <text:p text:style-name="P5"><text:span text:style-name="T2">Pour déployer notre pensée, nous proposons un cheminement en quatre temps. Dans un premier temps, il s’agira, en lien avec la pensée de Guillaume Le Blanc</text:span><text:note text:id="ftn1" text:note-class="footnote"><text:note-citation>1</text:note-citation><text:note-body><text:p text:style-name="P17"><text:span text:style-name="footnote_20_reference"/> <text:s/>G. Le Blanc., <text:span text:style-name="T15">Que faire de notre vulnérabilité ?</text:span>, Paris, Bayard, 2011, 213 p.</text:p><text:p text:style-name="Footnote"/></text:note-body></text:note><text:span text:style-name="T2">, de considérer l’apport de Genèse 1 -la création- et d’une théologie de l’incarnation pour réfléchir le statut de la limite dans une anthropologie de la capabilité avec ce qu’elle peut donner à penser de la notion d’égalité. Dans une deuxième étape, nous envisagerons le ministère thaumaturgique du Christ comme un espace disponible pour penser la notion de capabilité dans sa dimension contextuelle. Dans un troisième temps, nous nous rapporterons à un élément central de la foi chrétienne -la résurrection du Christ- pour ouvrir la problématique de la temporalité comme structuration éthique du temps permettant une certaine gradualité dans la manière de penser la notion de capabilité, particulièrement au regard de la réalité du handicap et de la fin de vie. Ce parcours devrait permettre d’apporter quelques enjeux conclusifs quant à la capacité de la théologie de prendre la parole sur les questions qui nous occupent.</text:span></text:p>
      <text:p text:style-name="P9"/>
      <text:p text:style-name="P5"><text:span text:style-name="T1">Quelques préalables</text:span></text:p>
      <text:p text:style-name="P5"><text:soft-page-break/><text:span text:style-name="T2">Avant d’entrer dans le vif de la problématique -capabilité, handicap et fin de vie-, il importe de clarifier certains présupposés. Tout d’abord, il est nécessaire de rappeler que l’approche du handicap s’avère assez récente dans le questionnement théologique. En termes méthodologiques, il faut également préciser ce que nous entendons par « approche théologique » ; nous aimerions ici mettre à l’épreuve ce que l’on pourrait nommer une théologie analogique. Enfin, l’objet même de notre questionnement nous convie à souligner la particularité du lieu d’où on parle, celui de la vie et de la mort.</text:span></text:p>
      <text:p text:style-name="P5"><text:span text:style-name="T3">Une question récente pour le théologien</text:span></text:p>
      <text:p text:style-name="P5"><text:span text:style-name="T2">Si ces dernières années les publications relatives au handicap n’ont pas manqué</text:span><text:note text:id="ftn2" text:note-class="footnote"><text:note-citation>2</text:note-citation><text:note-body><text:p text:style-name="P13"><text:span text:style-name="footnote_20_reference"/> <text:s/><text:span text:style-name="T10">D. Greiner</text:span>, <text:span text:style-name="T12">﻿</text:span><text:span text:style-name="T11"> « Quand les théologiens parlent du handicap », </text:span><text:span text:style-name="T13">Revue d’éthique et de théologie morale</text:span><text:span text:style-name="T11">, HS/2009 (n°256), p. 127-145.</text:span><text:span text:style-name="T20"> </text:span></text:p><text:p text:style-name="P12"/><text:p text:style-name="Footnote"/></text:note-body></text:note><text:span text:style-name="T2"> en théologie, elles se situaient essentiellement dans le registre de l’accompagnement des personnes et <text:s/>non dans le handicap comme objet théologique appréhendé comme une réalité pragmatique, celle du « corps concret, vécu ». C’est en effet Mary Doly qui, au nom d’une théologie féminine, commence à mettre en questions les « évidences » théologiques et, ensuite, G. Gutierrez qui fonde une approche de la théologie en partant des pratiques, particulièrement en matière de justice. Ainsi, comme le signale Deborah Beth Creamer</text:span><text:note text:id="ftn3" text:note-class="footnote"><text:note-citation>3</text:note-citation><text:note-body><text:p text:style-name="P18"><text:span text:style-name="footnote_20_reference"/><text:span text:style-name="T21"> <text:s/>« This challenge has continued within womaniste, mujerista, native, quere, and other liberationiste movements, when local perspectives have increasingly been highlighted as legitimate sources for theological reflection and construction. », Deborah Beth Creamer, </text:span><text:span text:style-name="T22">Diability and Christian Theology. <text:s/>Embodied Limits and Constructive Possibilities</text:span><text:span text:style-name="T21">, Oxford University Press, 2009, p. 55.</text:span></text:p><text:p text:style-name="Footnote"/></text:note-body></text:note><text:span text:style-name="T2">, c’est un nouveau mouvement réflexif centré sur l’expérience qui s’initie peu à peu dans la pensée théologique alors que, initialement, l’expérience même du handicap était absente : « There is a surprising absence of disability as a topic in academic and professional journals. </text:span><text:span text:style-name="T4">Textbooks and readers on religion and theology routinely fail to mention, let alone reflect on, experiences of disability. »</text:span><text:note text:id="ftn4" text:note-class="footnote"><text:note-citation>4</text:note-citation><text:note-body><text:p text:style-name="P19"><text:span text:style-name="footnote_20_reference"/><text:span text:style-name="T21"> <text:s/>Deborah Beth Creamer, </text:span><text:span text:style-name="T22">op. cit</text:span><text:span text:style-name="T21">., p. 58.</text:span></text:p><text:p text:style-name="Footnote"/></text:note-body></text:note><text:span text:style-name="T4"> </text:span><text:span text:style-name="T2">Plus largement, c’est une approche du corps dans la diversité de ses vécus qui manquait au cœur de la réflexion théologique pour qu’on soit effectivement capable de déployer, avec James Nelson dès 1992, une « body theology ».</text:span></text:p>
      <text:p text:style-name="P5"><text:span text:style-name="T2">Le développement de ce type de théologie, telle une mutation profonde, prendra en compte l’expérience même du corps, en bonne santé ou malade, dans le rapport au monde. Il s’agira dès lors de développer non pas une théologie du corps mais bien de partir du corps incarné, concret -particulièrement au regard de la question du handicap et de la fin de vie- pour considérer cette manière d’être au monde par le corps comme un lieu théologique et une médiation incontournable pour « penser Dieu » lui-même : « Thy assert that we not only </text:span><text:span text:style-name="T3">have</text:span><text:span text:style-name="T2"> but </text:span><text:span text:style-name="T3">are</text:span><text:span text:style-name="T2"> bodies, and that when we reflect theologically we inevitably do it as embodied selves. </text:span><text:span text:style-name="T4">In a way, then, theologies have always been embodied because all theologies have been explored and lived by people with bodies. Our bodies make our reflections possible; they also influence our theological perspectives.”</text:span><text:note text:id="ftn5" text:note-class="footnote"><text:note-citation>5</text:note-citation><text:note-body><text:p text:style-name="P20"><text:span text:style-name="footnote_20_reference"/><text:span text:style-name="T21"> <text:s/>Deborah Beth Creamer, </text:span><text:span text:style-name="T22">op. cit</text:span><text:span text:style-name="T21">., p. 57.</text:span></text:p><text:p text:style-name="Footnote"/></text:note-body></text:note><text:span text:style-name="T4"> </text:span><text:span text:style-name="T2">La thématique <text:s/>du handicap et de la fin de vie renvoie inévitablement à cette dimension constitutive de l’existence, invitation à penser en non extériorité.</text:span></text:p>
      <text:p text:style-name="P5"><text:span text:style-name="T3">Sur fond d’une théologie analogique</text:span></text:p>
      <text:p text:style-name="P16"><text:soft-page-break/><text:span text:style-name="T2">Après avoir insisté sur l’importance de déployer un discours théologique inscrit dans l’expérience, précisons ce que nous entendons par approche théologique, nous rapportant au concept plus large de théologie analogique</text:span><text:note text:id="ftn6" text:note-class="footnote"><text:note-citation>6</text:note-citation><text:note-body><text:p text:style-name="P1"><text:span text:style-name="footnote_20_reference"/> <text:s/>D. Jacquemin, « Ouvertures : vers une théologie analogique ? », dans <text:span text:style-name="T8">E. Gaziaux, D. Jacquemin (sous la dir</text:span></text:p></text:note-body></text:note><text:span text:style-name="T2">. Si on se réfère au mot analogie dans le dictionnaire Robert, on lira : «  Ressemblance établie par l’imagination entre deux ou plusieurs objets de pensée essentiellement différents. Renvois : association, correspondance, lien, parenté, rapport, relation ». L’idée principale est la suivante : la tradition théologique est porteuse de mots, de concepts, de récits qui, s’ils se rapportent pour le théologien au registre de la foi, pourraient en même temps, et sans lien ni avec la foi quelle qu’en soit la confession, ni avec une tradition particulièrement identifiée, être proposés à la réflexion contemporaine pour penser les pratiques, la vie du sujet. L’idée de fond est que les mots sont communs tant à l’homme contemporain qu’au théologien, même si, et telle est leur richesse, ils renvoient à des niveaux de sens différents, à des registres d’interprétations différenciées. Mais le recours aux mêmes mots ne constituerait-il pas, pour la théologie, une opportunité d’attester sa non étrangeté au monde tout en même temps qu’elle pourrait attester une sorte d’</text:span><text:span text:style-name="T3">eschaton</text:span><text:span text:style-name="T2">, une ouverture toujours possible à une autre compréhension du réel ?</text:span></text:p>
      <text:p text:style-name="P5"><text:span text:style-name="T2">La notion d’analogie peut renvoyer à la pensée de Paul Ricoeur lorsqu’il traite du « double sens » ou « sens multiple » dans son ouvrage </text:span><text:span text:style-name="T3">Le conflit des interprétations</text:span><text:span text:style-name="T2"> : « Par là, je désigne un certain effet de sens, selon lequel une expression, de dimensions variables, en signifiant une chose, signifie en même temps autre chose, sans cesser de signifier la première. Au sens propre du mot, c’est la fonction allégorique du langage (allé-gorie : dire une autre chose en disant une chose). »</text:span><text:note text:id="ftn7" text:note-class="footnote"><text:note-citation>7</text:note-citation><text:note-body><text:p text:style-name="Footnote"/></text:note-body></text:note><text:span text:style-name="T2"> Prenons un exemple, celui d’alliance, comme on pourrait prendre les mots de corps, temps, don, amour, etc. Pour l’homme d’aujourd’hui, le terme d’alliance renverra, dans son expérience et son rapport au réel, <text:s/>aux notions d’engagement, de contrat, d’entente, de ligue, de pacte. Pour le théologien, l’alliance renverra certes à la même réalité mais également dans le registre de sa propre tradition, par exemple, à celle d’un Dieu faisant alliance avec son peuple. Or, cette extension de sens pourra permettre, au regard de tout ce que représente une théologie de l’alliance, un élargissement de ce que signifie humainement l’alliance : histoire, durée, faille, fidélité-infidélité, recommencement, etc. En ce sens, l’inscription des mots « du monde » ressourcés par l’analogie théologique peut conduire à ce que P. Ricoeur nomme une « exégèse de la vie »</text:span><text:note text:id="ftn8" text:note-class="footnote"><text:note-citation>8</text:note-citation><text:note-body><text:p text:style-name="Footnote"/></text:note-body></text:note><text:span text:style-name="T2">. En continuant à faire sens pour l’homme, puisque le théologien parle effectivement de ce que cet homme connaît, avec les mêmes mots que lui -pensons à l’alliance-, le même mot utilisé par le théologien permettra de, peut-être, déployer davantage de contenu à la réalité même visée par le mot. En même temps, en se référant à la réalité humaine, le théologien ne s’expérimente pas étranger puisqu’il lui est possible de l’appréhender dans des registres d’interprétation différents.</text:span></text:p>
      <text:p text:style-name="P5"><text:span text:style-name="T2">Cette modalité de présence au monde invite le théologien à être au clair, pour lui et pour l’autre, sur ses propres projets d’interprétation, sur la manière dont il s’auto-comprend dans sa fonction et le service qu’il veut offrir à la pensée réflexive, tout en même temps qu’il fait l’expérience de ne pas être étranger à son propre discours. Et n’est-ce pas en se positionnant de la sorte que la théologie parvient à faire œuvre réellement herméneutique, en ouvrant à l’homme d’aujourd’hui une extension de sens, y compris caché en certains registres, à son propre vécu, à ses questions, sans pour autant lui imposer « un sens » auquel il ne se réfère ni par la foi, ni par une appartenance institutionnelle, particulièrement ecclésiale ? <text:s/></text:span></text:p>
      <text:p text:style-name="P5"><text:span text:style-name="T3">Sur fond d’une thématique qui nous délocalise</text:span></text:p>
      <text:p text:style-name="P5"><text:span text:style-name="T2">Enfin, considérons un dernier présupposé de notre démarche, renvoyant à l’objet réflexif : la réalité du handicap et de la fin de vie. Lorsqu’il est question d’appréhender ces deux dimensions de l’existence en lien avec la capabilité, on se situe en un lieu particulier où, spécialement avec la fin </text:span><text:soft-page-break/><text:span text:style-name="T2">de vie, la notion même de capabilité peut être interrogée. Or, comme l’a régulièrement affirmé C. Saunders, « </text:span><text:span text:style-name="T5">Tout être humain est capable de s'accomplir jusqu'au bout de sa vie à condition qu'on lui supprime sa douleur physique et qu'il trouve autour de lui des personnes à qui il puisse dire ses peurs, ses angoisses, qui ne se dérobent pas ». Ceci suppose une présence, un engagement, une relative acceptation de la limite comme dimension constitutive de l’existence. En d’autres mots, la thématique considérée conduit en un lieu dont, d’une certaine manière, il n’est pas possible d’être extérieur et, parler de capacités ne se pose pas en n’importe quel lieu, puisqu’il s’agit d’habiter ce temps de tension entre vie et mort, présupposant une bienveillance éthique à l’égard de celles et ceux qu’il importe de reconnaître comme des vivants : « Ce n’est pas seulement le monde du soin, ni celui de la réinsertion, ce n’est plus l’univers des grandes questions ni les épuisants discours sur le bien et le mal. Ce dont il s’agit ici, c’est de la vie et de la mort, de la vie côtoyant la mort et surgissant de la mort. Rencontrer la personne handicapée, vivre à côté d’elle ou l’accompagner, c’est entrer dans ce « dialogue radical » et celui-ci ne nous laisse jamais indemne. »</text:span><text:note text:id="ftn9" text:note-class="footnote"><text:note-citation>9</text:note-citation><text:note-body><text:p text:style-name="Footnote"/></text:note-body></text:note><text:span text:style-name="T5"> En effet, ce n’est pas seulement de liberté, d’autonomie et de capacité dont il est question mais également de confrontation à la dimension de perte, quotidienne et de tous les instants pour certains. Or, nous pensons que ces dimensions du vécu de l’existence relèvent, pour une bonne part au moins, de la dimension subjective, incommunicable de la vie des personnes qui y sont confrontées</text:span><text:note text:id="ftn10" text:note-class="footnote"><text:note-citation>10</text:note-citation><text:note-body><text:p text:style-name="Footnote"/></text:note-body></text:note><text:span text:style-name="T5">.</text:span></text:p>
      <text:p text:style-name="P5"><text:span text:style-name="T5">Et c’est en cela qu’il importe de s’interroger non pas sur la légitimité des discours que nous pourrions construire mais d’assumer toujours en même temps ce qui nous en échappe, restant de l’ordre du mystère d’une subjectivité toujours vécue par l’autre. On peut en effet sans cesse se demander ce que signifie « parler de » et accompagner si on ne concède pas en même temps à se laisser soi-même interroger à un certain niveau de profondeur, allant bien au-delà de la seule dimension réflexive du questionnement ; ce qui n’est pas non plus sans mettre mal à l’aise le théologien au regard de la réalité du mal vécu qui peut incriminer son propre discours.</text:span></text:p>
      <text:p text:style-name="P5"><text:span text:style-name="T5">Sans aller ici jusqu’à la radicalité du combat de Jacob</text:span><text:note text:id="ftn11" text:note-class="footnote"><text:note-citation>11</text:note-citation><text:note-body><text:p text:style-name="Footnote"/></text:note-body></text:note><text:span text:style-name="T5"> (Gn 32, 23-33), il semble que la question abordée invite à se laisser questionner par la problématique pour saisir que les interrogations ouvertes sont également des réflexions à dimension identitaire. En ce sens, traiter ici de la capabilité au regard du handicap et de la fin de vie peut ouvrir à une tension mutuelle toujours difficile entre l’intime et la dimension sociale de l’existence, à l’image de la rencontre de l’homme de Gérasa qui, interpellant Jésus, lui demande : « De quoi te mêles-tu ? » (Mc 5, 7) comme s’il n’était pas question de faire trop vite, et au nom du bien, intrusion dans la vie de l’autre et dans la sienne au nom du discours éthique qui, pour être juste, ne peut être existentiellement validé que dans une rencontre intersubjective où l’objet même de la rencontre est mutuellement porté ; c’est ce qui adviendra au terme de la relation entre Jésus et cet homme malade : « L’homme s’en alla et se mit à proclamer dans toute la Décapole tout ce que Jésus avait fait pour lui. <text:s/>Et tous étaient dans l’étonnement. » (Mc 5, 20)</text:span></text:p>
      <text:p text:style-name="P10"/>
      <text:p text:style-name="P5"><text:span text:style-name="T6">Genèse 1-2 et théologie de l’incarnation : espaces pour une capabilité ?</text:span></text:p>
      <text:p text:style-name="P5"><text:span text:style-name="T5">Après ces quelques préalables, envisageons en quoi certains éléments d’une théologie de la création et de l’incarnation permettent de penser la notion même de capabilité rapportée au vécu du handicap et/ou de la fin de vie. Tant l’approche de la création que celle de l’incarnation conduisent à penser la limite non en termes de négativité de l’existence mais bien comme une dimension constitutive, donc commune, de cette dernière au cœur de laquelle tout humain est à même de déployer ses propres </text:span><text:soft-page-break/><text:span text:style-name="T5">capacités. La limite sera pensée comme le lieu de l’homme permettant conjointement de penser son lien à l’homme différent tout en même temps qu’elle devient un lieu théologique.</text:span></text:p>
      <text:p text:style-name="P5"><text:span text:style-name="T7">Une approche de la Genèse</text:span></text:p>
      <text:p text:style-name="P5"><text:span text:style-name="T5">Sans entrer dans tous les détails d’une théologie de la création, elle donne cependant à penser. Elle parle de la naissance d’un monde, du monde où tout être vivant se trouve posé dans le cadre d’un projet qui le précède, lui donne d’être assuré dans l’existence et de pouvoir vivre « dans le bon » en lien avec toutes les catégories tissant la vie du monde : l’air, la terre, l’eau, les végétaux, le règne animal et la présence de l’humain, ce dernier étant lui aussi mis en perspective de redevance -il existe par la parole d’un autre (« Dieu dit… et vit que cela était bon » de Gn 1, 31 )- et de réciprocité (Gn 2, 22-23). C’est au cœur de ce monde cadré, organisé, structuré par la limite que l’humain est désigné comme porteur de pleines capacités : « Dieu les bénit et leur dit : ‘Soyez féconds et prolifiques, remplissez la terre et dominez-la. Soumettez les poissons de la mer, les oiseaux du ciel et toute bête qui remue sur la terre’. » (Gn 1, 28). Il est intéressant de noter que si l’humain est posé en pleines capacités, il se trouve conjointement limité par un projet qui le précède et une visée qui n’est pas lui-même, mais bien celle de rendre grâce de ce qu’il a reçu (Gn 2, 1-2). La théologie de la création ouvre à une dimension de limite structurante, condition même de la notion de pleine capacité.</text:span></text:p>
      <text:p text:style-name="P5"><text:span text:style-name="T5">Cette première piste donnerait à penser que ce qui constitue l’humain est à la fois pleine capacité et limite. Si cette dernière représente une de ses caractéristiques, la limite ne peut plus être appréhendée comme une dimension négative de la vie humaine, mais bien comme une manière d’être au monde. Ceci est important pour le handicap et/ou la fin de vie : la notion de limite ne vient certes pas rendre compte « du handicap » ou « de la mort » mais considère que cette dimension de limite n’est pas une dimension « exceptionnelle », voire « anormale » de la vie humaine : la limite comme expérience, et ici comme expérience première, fondatrice, est le lieu de la vie</text:span><text:note text:id="ftn12" text:note-class="footnote"><text:note-citation>12</text:note-citation><text:note-body><text:p text:style-name="Footnote"/></text:note-body></text:note><text:span text:style-name="T5">.</text:span></text:p>
      <text:p text:style-name="P5"><text:span text:style-name="T5">De plus, cette approche de la limite par une théologie de la création donne de comprendre que la notion de limite -le fait du handicap, de la mort comme finitude limitant la puissance de la vie- n’est plus à considérer par les personnes concernées seulement comme une condition de vie qui leur serait spécifique mais bien comme une manière habituelle d’habiter un monde au départ voulu bon -au regard de notre problématique, le monde social et ou sanitaire- et qui, paradoxalement par manque d’attention ou de moyens, leur donne encore de s’expérimenter dans le registre de l’anormalité</text:span><text:note text:id="ftn13" text:note-class="footnote"><text:note-citation>13</text:note-citation><text:note-body><text:p text:style-name="Footnote"/></text:note-body></text:note><text:span text:style-name="T5">. C’est ce que les soins palliatifs ont bien appréhendé dans une approche de la « dignité en actes »</text:span><text:note text:id="ftn14" text:note-class="footnote"><text:note-citation>14</text:note-citation><text:note-body><text:p text:style-name="Footnote"/></text:note-body></text:note><text:span text:style-name="T5"> où il s’agit moins de revendiquer « le » principe de dignité que de donner aux personnes malades et/ou en fin de vie d’expérimenter, par les traitements, l’accompagnement, le respect sous-tendant l’acte de soin, qu’ils restent pleinement dignes pour l’autre, les autres, et dès lors à leur propre regard. Ces quelques points d’appui insistent sur l’importance du contexte pour appréhender la notion de capabilité au regard du handicap et de la fin de vie ; nous y reviendrons d’un point de vue théologique en prenant acte du ministère thaumaturgique du Christ.</text:span></text:p>
      <text:p text:style-name="P5"><text:span text:style-name="T7">Une approche de l’incarnation</text:span></text:p>
      <text:p text:style-name="P5"><text:span text:style-name="T5">La théologie de l’incarnation (Jn 1, 1ss) invite également à prendre au sérieux la notion de limite, particulièrement au regard de la question du corps, lieu essentiel pour se référer au handicap et à la fin de vie. En effet, lorsque la foi chrétienne professe que Dieu, en Jésus, devient chair, prend corps, elle affirme deux choses : tout d’abord que le corps comme limite n’est pas négatif puisqu’il devient le lieu-même de la révélation pour Dieu, ensuite que le monde créé est lui-même le lieu « limitant » </text:span><text:soft-page-break/><text:span text:style-name="T5">Dieu puisqu’il ne se révèle que par le monde, dans un temps et un espace donnés. C’est un des apports de la théologie de Sallie McFague dans son ouvrage de 1992, </text:span><text:span text:style-name="T7">The body of God : An Ecological Theology</text:span><text:note text:id="ftn15" text:note-class="footnote"><text:note-citation>15</text:note-citation><text:note-body><text:p text:style-name="Footnote"/></text:note-body></text:note><text:span text:style-name="T5">. Bien sûr, son approche reste de l’ordre d’un modèle mais il permet de prendre au sérieux le corps créé, porteur de limites, comme une modalité de Dieu d’être au monde dans la dimension d’expérience. Le Christ, lorsqu’il parle de Dieu pour le révéler, le fait par le tout de son corps incarné, mis en relation, porteur de ses propres limites (faim, sommeil, peur, angoisse, souffrance, mort, etc)</text:span><text:note text:id="ftn16" text:note-class="footnote"><text:note-citation>16</text:note-citation><text:note-body><text:p text:style-name="Footnote"/></text:note-body></text:note><text:span text:style-name="T5">.</text:span></text:p>
      <text:p text:style-name="P5"><text:span text:style-name="T5">Cette insistance sur le corps expérimenté comme lieu de limite est essentiel au regard de la question de la capabilité. C’est toujours au cœur de cette condition d’existence que la question des capacités de l’humain est à poser et à déployer. Or, force est de reconnaître qu’une vision du corps et du monde axée sur la notion de totale maîtrise pour dire l’autonomie de l’humain -ce que remet en cause la pensée de la Genèse- n’est pas ce que Dieu a choisi pour se révéler et se dire à l’humain. Notre propos n’est pas d’imposer un point de vue de croyant ; il tente de montrer qu’une approche croyante peut renforcer, étayer la nécessité d’intégrer la limitation comme dimension constitutive non seulement de l’action mais bel et bien de l’existence, ce fait pouvant questionner la manière dont le corps est habituellement pensé dans son rapport au monde, et pour le croyant dans son rapport à Dieu, dans le registre de la puissance</text:span><text:note text:id="ftn17" text:note-class="footnote"><text:note-citation>17</text:note-citation><text:note-body><text:p text:style-name="Footnote"/></text:note-body></text:note><text:span text:style-name="T5"> : « The limits model challenges the deficit model, suggesting that disability is not something that exists solely as a negative experience of limitation but rather that it is an intrinsic, unsurprising, and valuable element of human limit-ness. »</text:span><text:note text:id="ftn18" text:note-class="footnote"><text:note-citation>18</text:note-citation><text:note-body><text:p text:style-name="Footnote"/></text:note-body></text:note></text:p>
      <text:p text:style-name="P5"><text:span text:style-name="T7">La vulnérabilité comme fond anthropologique</text:span></text:p>
      <text:p text:style-name="P5"><text:span text:style-name="T5">Si les premiers jalons théologiques ont permis de comprendre que l’homme est créé à la fois limité et autonome, que c’est à l’intérieur-même de l’expérience vécue du corps -porteur et structuré par la limite- que Dieu se dit et que, dès lors, c’était bien en ce lieu qu’il est question de mettre en œuvre ses capacités, on pourrait se demander si <text:s/>cette approche n’est pas trop singulière parce qu’inscrite dans un registre de foi.</text:span></text:p>
      <text:p text:style-name="P5"><text:span text:style-name="T5">L’approche de G. Le Blanc va dans le même sens, non seulement lorsqu’il traite de la vulnérabilité comme limite positive de l’existence mais surtout lorsqu’il en fait une condition d’engagement -ce que le croyant pourrait traduire : « face à cela, à ce que j’ai compris, qu’est-ce que Dieu me demande ? »- et de capacité. En effet, se rapportant à l’expérience commune, G. Le Blanc cherche à faire comprendre que le fait de vivre est traversé par une dimension commune à tous, l’expérience de la vulnérabilité faisant de toute vie une expérience de survie au regard de cette vulnérabilité première, rejoignant pour une part ce que nous venons de développer à propos de l’expérience de la limite tant par l’approche de la création que l’expérience du corps : « La vulnérabilité comme monde de la perte, exposition à la blessure, est bien ce qui rend le </text:span><text:span text:style-name="T7">vivre</text:span><text:span text:style-name="T5"> et le </text:span><text:span text:style-name="T7">survivre</text:span><text:span text:style-name="T5"> indissociables. C’est ce commun de la vie qu’on peut nommer alors précarité, non pas au sens sociologique mais au sens ontologique d’une condition attribuée à toute vie. »</text:span><text:note text:id="ftn19" text:note-class="footnote"><text:note-citation>19</text:note-citation><text:note-body><text:p text:style-name="Footnote"/></text:note-body></text:note><text:span text:style-name="T5"> Cette approche de la vulnérabilité pose elle aussi le manque, la limite comme fond commun égalitaire à toute vie ainsi que la condition vulnérable comme le lieu même où s’exercent <text:s/>les capacités de l’humain à être ce qu’il est ; appréhendées comme le lieu de l’homme -le vivre-, elles deviennent appel à un dépassement -survivre- qui dit non seulement le mouvement de l’existence mais également le fait que la </text:span><text:soft-page-break/><text:span text:style-name="T5">vulnérabilité ne puisse plus être connotée négativement si elle est bien le lieu qui inscrit l’humain dans le rapport au monde, à lui-même et aux autres.</text:span></text:p>
      <text:p text:style-name="P5"><text:span text:style-name="T5">Or, une telle approche sollicite -tant elle n’est pas spontanée- une autre vision de l’autre et du monde, faisant appel à l’imagination où il est question de se rendre compte et d’expérimenter que l’autre dans sa différence -la personne handicapée ou le mourant devenu une personne vivante jusqu’au bout- est toujours un semblable : « C’est lorsque cette capacité d’imaginer fait défaut qu’un exclu en vient à être également une vie exclue de l’humanité, une vie déshumanisée car elle est alors considérée comme sans lien avec notre vie et même disjointe du groupe d’humains auquel nous nous sentons légitimement appartenir. »</text:span><text:note text:id="ftn20" text:note-class="footnote"><text:note-citation>20</text:note-citation><text:note-body><text:p text:style-name="Footnote"/></text:note-body></text:note><text:span text:style-name="T5"> Une telle approche indique que la capacité n’est pas seulement du fait de la personne handicapée ou en fin de vie mais dans notre propre capacité à se voir, se considérer -et donc se vivre- comme un semblable à elle, lui permettant d’être comme nous posée dans l’existence de manière équivalente. Ici, c’est le regard posé sur autrui qui devient un espace de capacitation : « Car il s’agit bien de percevoir la vie exclue comme vie humaine en l’imaginant reliée à nous, jusque dans ses imaginations singulières, et donc encore agissante, manifestant une structure irréductible d’ « empowerment », un conatus singulier. »</text:span><text:note text:id="ftn21" text:note-class="footnote"><text:note-citation>21</text:note-citation><text:note-body><text:p text:style-name="Footnote"/></text:note-body></text:note><text:span text:style-name="T5"> C’est bien en cela que nous rejoignons un de nos préalables lorsqu’il est question de traiter de capabilité, handicap et fin de vie. On ne peut la découvrir et la promouvoir en l’autre sans un réel engagement éthique premier qui, d’une manière ou l’autre, renvoie à soi. En effet, peut-être est-ce bien parce qu’il est de plus en plus difficile socialement et personnellement d’avoir une vision ontologique de l’autre comme être limité, vulnérable, qu’il nous faut sans cesse « comme repasser par nous-mêmes » afin de réinscrire l’autre dans notre propre expérience -constitutivement limitée, vulnérable- afin de le regarder autrement, comme un semblable et tel est bien le paradoxe, parvenir à se regarder soi-même « à contre courent », sans suffisance</text:span><text:note text:id="ftn22" text:note-class="footnote"><text:note-citation>22</text:note-citation><text:note-body><text:p text:style-name="Footnote"/></text:note-body></text:note><text:span text:style-name="T5">, pour considérer l’autre comme un semblable.</text:span></text:p>
      <text:p text:style-name="P10"/>
      <text:p text:style-name="P5"><text:span text:style-name="T6">Ministère thaumaturgique du Christ et capacitation</text:span></text:p>
      <text:p text:style-name="P5"><text:span text:style-name="T5">Pour faire suite à la pensée de G. Le Blanc, nous considérons un autre point d’appui théologique en nous référant au ministère thaumaturgique du Christ qui peut, lui aussi, aider à penser la dimension contextuelle, interrelationnelle de la capacitation au cœur de l’épreuve vécue. Comment cela ? Lorsque Jésus réalise la plupart de ses miracles, on voit se mettre à l’œuvre différents niveaux de capacitation, qu’elle vienne d’un tiers ou qu’elle soit permise par l’acte même du Christ qui, dans un plan ou l’autre de la vie personnelle et/ou sociale remet en capacité</text:span><text:note text:id="ftn23" text:note-class="footnote"><text:note-citation>23</text:note-citation><text:note-body><text:p text:style-name="Footnote"/></text:note-body></text:note><text:span text:style-name="T5">.</text:span></text:p>
      <text:p text:style-name="P5"><text:span text:style-name="T7">Préalable : l’activité thaumaturgique du Christ</text:span></text:p>
      <text:p text:style-name="P5"><text:span text:style-name="T5">Avant d’entrer dans la relecture de certains textes des évangiles synoptiques, il importe de s’expliquer sur la signification de cette activité thaumaturgique de Jésus de Nazareth. Elle s’inscrit d’abord dans une dynamique de révélation (Lc 4, 16-29 ; Mt 13, 54-58 ; Mc 6, 1-6) renvoyant à la notion d’accomplissement de la prophétie d’Isaïe (Is 61, 1-2) qui se réalise en Jésus : « ‘L’Esprit du Seigneur est sur moi parce qu’il m’a consacré par l’onction pour annoncer la Bonne Nouvelle aux pauvres. Il m’a envoyé proclamer aux captifs une libération et aux aveugles le retour à la vue, renvoyer les opprimés en liberté, proclamer une année d’accueil par le Seigneur’. Il roula le livre, le rendit au servant et s’assit ; tous dans la Synagogue avaient les yeux fixés sur lui. <text:s/>Alors, il </text:span><text:soft-page-break/><text:span text:style-name="T5">commença à leur dire : ‘Aujourd’hui cette prophétie est accomplie pour vous qui l’entendez’. » (Lc 4, 18-21).</text:span></text:p>
      <text:p text:style-name="P5"><text:span text:style-name="T5">Bien sûr, sur cet arrière fond de révélation et de salut, les quatre évangélistes poursuivent des finalités théologiques qui leur sont propres, influençant de la sorte la référence aux « miracles » et aux effets qu’ils sont invités à produire tant pour les lecteurs des textes sacrés que pour les lecteurs d’aujourd’hui. Nous n’oublierons pas non plus que tous les miracles ne traitent pas d’abord du handicap et de la fin de vie, mais d’abord de l’œuvre du Christ porteuse d’une Bonne Nouvelle car le miracle est essentiellement « un acte de puissance, un prodige par lequel Dieu fait un signe aux hommes qui s’en étonnent »</text:span><text:note text:id="ftn24" text:note-class="footnote"><text:note-citation>24</text:note-citation><text:note-body><text:p text:style-name="Footnote"/></text:note-body></text:note><text:span text:style-name="T5">. Parmi les miracles de Jésus, on peut relever 25 récits de guérison et, comme le dit Xavier-Léon Dufour, « si Jésus a pris l’initiative de faire des miracles, ce n’est pas pour satisfaire la curiosité face à un guérisseur, ni pour réfuter quelque mauvaise volonté, mais pour manifester la puissance de Dieu à l’œuvre comme l’annonçait le prophète, et pour vaincre satan par le doigt de Dieu. Ces miracles n’ont pas automatiquement converti les témoins, Jésus se les laissait d’ordinaire arracher à la mesure de la foi qui les sollicitait. »</text:span><text:note text:id="ftn25" text:note-class="footnote"><text:note-citation>25</text:note-citation><text:note-body><text:p text:style-name="Footnote"/></text:note-body></text:note></text:p>
      <text:p text:style-name="P5"><text:span text:style-name="T5">Nous ne nous <text:tab/>arrêterons pas à la dimension théologique du miracle. Nous chercherons simplement à considérer l’approche de la limite telle que nous l’avons abordée précédemment, c’est-à-dire dans sa dimension constituante. Peut-on affirmer que les miracles viennent casser cette approche ? Non, nous semble-t-il, puisque les miracles portent sur les seules catégories « extrêmes » ; nous dirions volontiers les situations où le rapport à l’excès du temps, de la souffrance, de la dévalorisation au regard de l’autre, n’est plus supportable. De plus, nous ne les approcherons ici qu’au regard de la thématique centrale de la capabilité. <text:s/>Les miracles ont-ils lieux en dehors de la volonté, de la capacité du sujet ? En quoi viennent-ils la solliciter ? Mais surtout, en quoi la dimension contextuelle est-elle importante lors d’un miracle ? Autrement dit, existe-t-il un « contexte », une dimension sociale qui viennent soutenir la capacitation de la personne malade, handicapée ou en fin de vie ? Enfin, nous aimerions nous demander en quoi cette nouvelle capacitation offerte au cœur de l’acte thaumaturgique -souvent un processus de guérison- est ou non source de changement, d’ouverture.</text:span></text:p>
      <text:p text:style-name="P5"><text:span text:style-name="T7">Situation de la personne « en capacité »</text:span></text:p>
      <text:p text:style-name="P5"><text:span text:style-name="T5">Ces quelques explications de cadre étant posées, envisageons la situation de la personne en capacité dans les 25 récits travaillés. Tout d’abord, voyons comment elle s’initie et s’exerce dans un diversité de situations qui, toutes ouvrent un mouvement allant de la passivité à une certaine activité, qu’elle soit physique (mise en route, de l’ordre de la foi plus ou moins bienveillante : Mc 1, 26, 40 ; Mt 25, 21) ou psychique et que l’appel à la mise en mouvement relève soit de la parole ou d’une dimension physique (toucher, se laisser toucher, se laisser approcher… : Mc 3, 3 ; Mc 5, 1 ; Mc 5, 5 ; Mc 5, 27-33). De notre point de vue, ce n’est pas d’abord une vie de foi qui est à la genèse du miracle puisque ce dernier est mis à l’œuvre pour la solliciter, que ce soit celle du malade ou de son entourage. Ce qui est au départ du miracle, c’est plutôt une espérance diffuse -« on ne sait jamais ce qui peut arriver ! »- prête à se laisser rejoindre par un autre. <text:s/>Ici, au regard de la thématique de la capacitation, il y aurait une trace d’un désir premier de ne pas vivre le handicap et/ou la fin de vie dans le registre de la passivité, d’un enfermement mais davantage dans une volonté d’ouverture à un changement possible. La capacité ne se donne pas sans une visée, une attente de capacitation de la personne elle-même.</text:span></text:p>
      <text:p text:style-name="P5"><text:span text:style-name="T7">La place de l’entourage dans la capacitation</text:span></text:p>
      <text:p text:style-name="P5"><text:span text:style-name="T5">L’intérêt des miracles réside aussi dans la place jouée par l’entourage qui sollicite des capacités nouvelles pour la personne « malade » ou en fin de vie, qui sollicitent d’autres personnes à se mettre </text:span><text:soft-page-break/><text:span text:style-name="T5">en mouvement avec elle afin de convaincre Jésus « de faire quelque chose ». Il y a donc une dimension pragmatique et contextuelle de la capacitation qui en ferait un lieu de l’interrelation humaine. Il existe un contexte autour de la personne porteuse d’un handicap ou en fin de vie, des personnes qui « lui veulent du bien » et qui s’engagent à solliciter des moyens -ici, Jésus lui-même - comme si on ne pouvait pas sortir seul de la dimension excessive de la limite. Cette dimension collective se retrouve dans 18 miracles sur les 25 relus, attestant d’une sorte de dimension sociale, solidaire de la capacitation</text:span><text:note text:id="ftn26" text:note-class="footnote"><text:note-citation>26</text:note-citation><text:note-body><text:p text:style-name="Footnote"/></text:note-body></text:note><text:span text:style-name="T5"> : on parle à Jésus de la personne (Mc 1,30 ; Mc 5,22 ; Jn 11,3), on l’aide à se déplacer, à venir vers Jésus (Mc 1,32 ; Mc 2,2 ; Mc 9,20 ; Lc 5,18 ; Mt 9, 32 ; Mt 12,22), on fait pression sur Jésus en l’entourant (Mc 5,23 ; Mc 9,15) ou en l’accueillant (Lc 8,40), on manifeste sa tristesse pour la situation et ses attentes (Lc 7,11-12 ; Lc 8,52).</text:span></text:p>
      <text:p text:style-name="P5"><text:span text:style-name="T5">Mais on trouve également, dans les récits, ceux qui « récriminent » et ne peuvent se réjouir du « bien » et du « mieux », même si, d’un point de vue théologique, c’est surtout un non désir de reconnaître l’œuvre du Christ dans la nouvelle capacitation dont bénéficie le destinataire du miracle. Cette mise à distance se manifeste par de l’indignation (guérison le jour du sabbat en Lc 13,14 ; Lc 14,4 ; Jn 5,20), par le fait d’être dérangé par le handicap (Mt 15,23 ; Mt 20,30) ou en regrettant l’absence d’intervention de Jésus (Jn 11,21 et 32). Hier comme aujourd’hui, la libération du plus fragile, la croyance en ses propres capacités ne sont pas le fait de tous.</text:span></text:p>
      <text:p text:style-name="P5"><text:span text:style-name="T7">Quelle remise en capacitation ?</text:span></text:p>
      <text:p text:style-name="P5"><text:span text:style-name="T5">Il est tout aussi intéressant de noter que la remise en capacité de la personne provoque généralement une autre réalité, que ce soit pour la personne qui a bénéficié du miracle ou pour son entourage, se traduisant par un appel à ; ceci peut se retrouver dans 22 des 25 récits considérés. Bien sûr, ici, on peut se situer dans le registre de la foi car le changement opéré est d’abord, d’un point de vue théologique, un appel à la conversion, à reconnaître Dieu agissant en Jésus mais il reste intéressant de noter une certaine dimension sociale à la recapacitation des personnes. Nous y verrions comme une invitation contemporaine à se réjouir, à manifester un certain bonheur à ce que des personnes porteuses d’un handicap ou proches de la mort puissent vivre et revivre, ne restent pas enfermées dans leur situation. <text:s/>Mais de quoi est-on capable après le miracle ? En ce qui concerne la personne touchée par le miracle, elle est capable de se mettre à la suite du Christ (Mc 1,31 ; Mt 20,24) et d’être avec lui (Mc 5,18) ; elle devient capable d’aller se montrer aux prêtres pour signifier un changement (Mc 1,44 ; Lc 5,14 ; Mt 8,4) ou de rentrer chez soi (Mc 2,11), de proclamer sa foi en Jésus (Mc 5,20 ; Lc 5, 24 ; Lc 13,13 ; Lc 17,15), de raconter et de devenir témoin (Lc 8,47), de se rendre au temple (Jn 5,14) ou de se mettre à servir Jésus et son entourage (Mt 8,15). <text:s/>Et l’entourage n’est pas non plus inactif, demandant à être guéri (Lc 5,15), rendant grâce à Dieu (Lc 7,16 ; Mt 9,33), manifestant ses sentiments (Lc 13,17 ; Mt 12,23), ou se mettant à croire (Jn 11,45). Mais la foule peut aussi être hostile à Jésus et lui demander de partir (Mt 8,34) ou récriminer (Mt 9,34)</text:span></text:p>
      <text:p text:style-name="P5"><text:span text:style-name="T5">L’essentiel réside dans la remise en « capacité » qui provoque une remise en route individuelle et collective, crée socialement du neuf, sans que cela ne concerne nécessairement la foi, surtout en ce qui concerne la foule. Si la personne touchée par le miracle se tourne essentiellement vers Jésus dans une dimension de croyance, le regard de la foule renvoie d’abord à une attitude à l’égard de ce qui a été retrouvé en termes de capacité ou rendu à nouveau possible.</text:span></text:p>
      <text:p text:style-name="P10"/>
      <text:p text:style-name="P5"><text:span text:style-name="T6">La résurrection comme espace de capacitation</text:span></text:p>
      <text:p text:style-name="P5"><text:span text:style-name="T5">Si la résurrection est, pour le chrétien, un lieu où se joue le « recapacitation totale », au-delà de toute souffrance et de toute mort (Apo 21, 4), nous la considérerons ici, toujours dans un registre analogique, pour ouvrir à la question de la temporalité, particulièrement au regard du travail de M. </text:span><text:soft-page-break/><text:span text:style-name="T5">Nussbaum. En effet, cette dernière a largement insisté sur la notion de liste des capabilités</text:span><text:note text:id="ftn27" text:note-class="footnote"><text:note-citation>27</text:note-citation><text:note-body><text:p text:style-name="Footnote"/></text:note-body></text:note><text:span text:style-name="T5">, au nombre de dix se déployant « comme une charte de droits fondamentaux, comme une liste de critères d’évaluation de la qualité de vie des individus et des peuples »</text:span><text:note text:id="ftn28" text:note-class="footnote"><text:note-citation>28</text:note-citation><text:note-body><text:p text:style-name="Footnote"/></text:note-body></text:note><text:span text:style-name="T5">, semblant indiquer par là que la notion même de capacité serait à penser dans le registre de l’acquis.</text:span></text:p>
      <text:p text:style-name="P5"><text:span text:style-name="T5">Or, au regard de la thématique qui nous occupe, la notion de temporalité comme mouvement, comme tension paraît davantage porteuse de sens s’il est question de considérer ce qu’il en est de la capabilité des personnes vivant le handicap ou la proximité de la fin de vie où, au regard de la clinique, on ne se trouve que rarement dans une dimension d’acquis et d’accomplissement. Pour le croyant, la résurrection comme lieu de « re-suscitation » -</text:span><text:span text:style-name="T7">resurgere</text:span><text:note text:id="ftn29" text:note-class="footnote"><text:note-citation>29</text:note-citation><text:note-body><text:p text:style-name="Footnote"/></text:note-body></text:note><text:span text:style-name="T5">- se déploie dans une temporalité qui la précède -le triduum pascal- et une affirmation, une reconnaissance qui n’est jamais qu’a posteriori, le statut de la profession de foi qui ne vient jamais, dans les récits, que « comme un après ». <text:s/>Cette tension de la temporalité peut être parlante. D’abord, il importe de prendre acte de la succession des jours précédant le relèvement de Pâques.</text:span><text:span text:style-name="T2"> Si le Jeudi Saint avait offert une perspective proche de la « visée de la vie bonne » proposée par P. Ricoeur, lorsque le Christ invite, dans son testament spirituel, à « aimer comme il nous a aimés » (Jn 15, 12), le Vendredi Saint voit l’effondrement de tout car ce sont bien l’échec et la mort qui s’y manifestent. Lors du Vendredi Saint, tout semble apparemment mis en échec : du projet de Dieu à l’espérance des hommes « Et nous qui espérions qu’Il serait le libérateur d’Israël » <text:s/>(Lc 24, 21). Or, l’échec n’est qu’apparent puisque Pâques donne de célébrer la vie, la victoire de toute mort en Jésus Ressuscité ; ce à quoi parviendront a posteriori et progressivement les communautés chrétiennes en termes de profession de foi.</text:span></text:p>
      <text:p text:style-name="P5"><text:span text:style-name="T2">En ce sens, pour pouvoir reconnaître et nommer « la vie », la capacitation, pensée ici comme issue de l’expérience première de mort, d’échec au regard d’une visée de bien qui se trouvait portée et espérée, il importe de laisser place au creux, au vide, à la non maîtrise du samedi saint. Or, pour fuir le malaise de l’échec et/ou de la distance, parfois même ce que nous avons nommé précédemment la limite, la tentation est de combler le vide, faisant immédiatement passer du vendredi saint au dimanche de Pâques ! Mais est-là respecter les personnes ? Tout comme on risque bien souvent de « proclamer Pâques » comme un fait brut, oubliant sa lente nomination par celles et ceux qui ont pu l’expérimenter au cœur de leur vie, semblant indiquer que la capacitation est un état -ici un don- qui ne peut s’imposer dans l’immédiateté.</text:span></text:p>
      <text:p text:style-name="P5"><text:span text:style-name="T2">Laisser ouverte une éthique du triduum pascal et du samedi  saint reviendrait de la sorte à maintenir une temporalité historique et morale pour que les personnes confrontées au handicap, à la mort qui vient -ce que nous avons appelé l’excès de la limite par ailleurs structurante de l’existence- puissent expérimenter, malgré les apparences parfois, qu’il est possible de revivre, d’être « re-suscité » et que cette nomination n’appartient qu’à eux, non sous forme de décret, mais dans la dynamique d’une temporalité à construire et à habiter. <text:s/>Cette temporalité existentielle et morale d’une expérience source de recapacitation possible donnerait peut-être d’expérimenter une non solitude, puisque le Christ y descend, et une capacité à lui de faire son œuvre propre au cœur des vendredis de tant d’hommes et de femmes aujourd’hui. Ceci impliquerait également qu’on ne cherche pas à habiter trop vite le vide du vendredi par des normativités, quelles qu’elles soient, et qui ne feraient expérimenter la vie de Pâques que de l’extérieur, n’ayant pas eu le temps de la « faire sienne ». Enfin, peut-être faudrait-il que tous les hommes et les femmes du vendredi puissent expérimenter des formes sociales nouvelles d’habitation commune du samedi, par le silence certes respecté mais également par une présence qui deviendrait solidarité</text:span><text:note text:id="ftn30" text:note-class="footnote"><text:note-citation>30</text:note-citation><text:note-body><text:p text:style-name="Footnote"/></text:note-body></text:note><text:span text:style-name="T2">, compagnonnage, expérience conjointe de </text:span><text:soft-page-break/><text:span text:style-name="T2">tous d’une vulnérabilité structurant l’existence de tous, même si certaines personnes se vivent effectivement dans un rapport particulier à la vulnérabilité</text:span><text:note text:id="ftn31" text:note-class="footnote"><text:note-citation>31</text:note-citation><text:note-body><text:p text:style-name="Footnote"/></text:note-body></text:note><text:span text:style-name="T2">.</text:span></text:p>
      <text:p text:style-name="P9"/>
      <text:p text:style-name="P5"><text:span text:style-name="T1">Quel apport de la théologie à l’approche du handicap et/ou de la fin de vie par les capabilités ?</text:span></text:p>
      <text:p text:style-name="P5"><text:span text:style-name="T2">Au terme de ce parcours réflexif, nous aimerions reprendre une question qui nous a déjà occupés par ailleurs</text:span><text:note text:id="ftn32" text:note-class="footnote"><text:note-citation>32</text:note-citation><text:note-body><text:p text:style-name="Footnote"/></text:note-body></text:note><text:span text:style-name="T2"> : en quoi la théologie, en termes de méthode, peut-elle contribuer à une évaluation éthique de cette recherche élaborée autour de la notion de capabilités ? En effet, cette dernière relève d’une conviction de fond -celle de croire à la capacité de toute personne à déployer le meilleur d’elle-même en sa propre autonomie au cœur d’une existence fragilisée, ici le handicap et la fin de vie-, mais relève aussi de la recherche d’outils réflexifs et socio-économiques, juridiques ; ce que nous avons pu considérer avec la pensée de M. Nussbaum.</text:span></text:p>
      <text:p text:style-name="P5"><text:span text:style-name="T2">Nous aimerions indiquer ici comment, par analogie, un risque de clôture du sens, y compris théologique, peut être un piège pour une pensée et une théologie inscrites dans la rencontre du handicap et de la fin de vie avec ce qu’il induit certes comme malaise dans la rencontre interpersonnelle -ce sur quoi nous avons insisté dans les préalables-, mais surtout comme manière de se confronter au tragique dans l’existence et, par voie de conséquence, à la question du mal. Autrement dit, il s’agirait ici de pouvoir s’interroger sur les conditions nécessaires pour que le discours théologique, tout comme la rencontre de l’autre en capabilités, puisse se maintenir dans la tension de son statut pascal</text:span><text:note text:id="ftn33" text:note-class="footnote"><text:note-citation>33</text:note-citation><text:note-body><text:p text:style-name="Footnote"/></text:note-body></text:note><text:span text:style-name="T2">.</text:span></text:p>
      <text:p text:style-name="P5"><text:span text:style-name="T2">En effet, le langage théologique semble situer du côté de la non-saturation du sens. Au cœur du débat bioéthique relatif au handicap et à la fin de vie, le rôle du discours théologique ne serait-il pas d’assurer une fonction d’éclatement à l’égard de toutes formes de savoir qui voudraient clore la question, c’est-à-dire empêcher le passage évoqué par la notion de triduum pascal précédemment rappelée? Le discours théologique pourrait avoir comme signification, tout en laissant une place effective à tout autre discours, de laisser vivre l’énigme du handicap et de la fin de vie tels qu’ils nous sortent de nos représentations habituelles avec le malaise et les maîtrises qu’elles peuvent provoquer. C’est, nous semble-t-il, ce que Jésus tente de mettre au jour en cassant toute rationalité explicative du handicap, de la maladie, de la « limite » -« ni lui, ni ses parents » (Jn 9, 3)-, et en renvoyant à un horizon de sens autre, ne nous appartenant pas, non clôturé puisqu’appartenant à un Autre -« pour que les œuvres de Dieu soient manifestées en lui » (Jn 9, 3)- et dont la personne handicapée et/ou en fin de vie serait le véritable acteur.</text:span></text:p>
      <text:p text:style-name="P5"><text:span text:style-name="T2">En ce sens, le discours théologique pourrait avoir une place fondamentale dans l’élaboration du savoir bioéthique en tant que champ pluridisciplinaire confronté au handicap et à la fin de vie. Il rappellerait le risque de toute volonté de maîtrise par la réduction de la complexité de la problématique à un seul champ d’approche, un système explicatif ou par la fuite dans le seul registre du savoir. La théologie pourrait renvoyer à une sorte d’au-delà de ce qui est échangé, discuté pour maintenir ouverte la dimension de passage comme triduum qui appartient à la personne porteuse d’un handicap ou en situation de fin de vie, et à elle seule. <text:s/>L’assignation ainsi faite à la théologie serait celle de la non clôture, à l’image de ce qui se vit dans la rencontre de la personne handicapée, en fin de vie pour qu’elle reste elle-même le sujet de son propre passage et de la mise en œuvre de ses capabilités.</text:span></text:p>
      <text:p text:style-name="P9"/>
      <text:p text:style-name="P5"><text:soft-page-break/><text:span text:style-name="T9">Bibliographie</text:span></text:p>
      <text:p text:style-name="P16"><text:span text:style-name="T23">Conseil Pontifical Justice et Paix, </text:span><text:span text:style-name="T24">Compendium de la Doctrine sociale de l’Eglise</text:span><text:span text:style-name="T23">, Namur, Editions Fidélité, 2005. </text:span><text:span text:style-name="T21">Deborah Beth Creamer, </text:span><text:span text:style-name="T22">Diability and Christian Theology. <text:s/>Embodied Limits and Constructive Possibilities</text:span><text:span text:style-name="T21">, Oxford University Press, 2009. </text:span></text:p>
      <text:p text:style-name="P16"><text:span text:style-name="T21">Dillens D.-A., Van Meenen B. <text:s/></text:span>(sous dir. de), <text:span text:style-name="T15">La dignité aujourd’hui. <text:s/>Perspectives philosophiques et théologiques</text:span>, Bruxelles, Facultés Universitaires Saint Louis, 2007.<text:span text:style-name="T23"> </text:span></text:p>
      <text:p text:style-name="P16"><text:span text:style-name="T23">Dufour X.-L., </text:span><text:span text:style-name="T24">Dictionnaire du Nouveau Testament</text:span><text:span text:style-name="T23">, Paris, Seuil, 1975.</text:span></text:p>
      <text:p text:style-name="P16">Greiner D., <text:span text:style-name="T19">﻿</text:span><text:span text:style-name="T18"> « Quand les théologiens parlent du handicap », </text:span><text:span text:style-name="T17">Revue d’éthique et de théologie morale</text:span><text:span text:style-name="T18">, HS/2009 (n°256), p. 127-145.</text:span> </text:p>
      <text:p text:style-name="P16">Hubert D., « Handicap et Parole de Dieu », <text:span text:style-name="T15">Revue d’éthique et de théologie morale</text:span>, n°256, septembre 2009, p. 113.</text:p>
      <text:p text:style-name="P16">Jacquemin D., « Ouvertures : vers une théologie analogique ? », dans <text:span text:style-name="T8">E. Gaziaux, D. Jacquemin (sous la dir.), </text:span><text:span text:style-name="T16">Etre soi dans l’institution : un défi pour la théologie</text:span><text:span text:style-name="T8">, Paris, Cerf, 2012, p. 195-205.</text:span> </text:p>
      <text:p text:style-name="P16">Jacquemin D., « Le handicap : un malaise théologique pour l’aumônier d’hôpital », <text:span text:style-name="T15">Revue d’éthique et de théologie morale</text:span>, n°256 « Hors-série n°6 », septembre 2009, p. 49-63.</text:p>
      <text:p text:style-name="P16">Jacquemin D., « La vie spirituelle des personnes handicapées. Une aventure de liberté sollicitée et soutenue par autrui », <text:span text:style-name="T15">ET-Studies</text:span>, n°4/1, 2013, p. 107-122.</text:p>
      <text:p text:style-name="P16">Le Blanc G., <text:span text:style-name="T15">Que faire de notre vulnérabilité ?</text:span>, Paris, Bayard, 2011.<text:span text:style-name="T23"> </text:span></text:p>
      <text:p text:style-name="P16"><text:span text:style-name="T23">Maillard N.</text:span><text:span text:style-name="T24">, La vulnérabilité. <text:s/>Une nouvelle catégorie morale ?</text:span><text:span text:style-name="T23">, Genève, Labor et Fides, 2011.</text:span></text:p>
      <text:p text:style-name="P16">Marguerat D., <text:span text:style-name="T15">Résurrection. <text:s/>Une histoire de vie</text:span>, Suisse, Editions du Moulin/DDB, 2001.</text:p>
      <text:p text:style-name="P12">Ricoeur P., <text:span text:style-name="T15">Le conflit des interprétations. <text:s/>Essais d’herméneutique</text:span>, Paris, Seuil, 1969.</text:p>
      <text:p text:style-name="P12"><text:span text:style-name="T23">Sanchez Ph., « Handicap et capabilité. <text:s/>Lecture de Frontiers of Justice de Martha Nussbaum », </text:span><text:span text:style-name="T24">Revue d’éthique et de théologie morale</text:span><text:span text:style-name="T23">, n°256, septembre 2009, p. 37.</text:span></text:p>
      <text:p text:style-name="P8"/>
      <text:p text:style-name="P7"/>
      <text:p text:style-name="P14"><text:span text:style-name="T9">Pour prolonger la réflexion :</text:span><text:span text:style-name="T10"> </text:span></text:p>
      <text:p text:style-name="P14"><text:span text:style-name="T10">Cobbaut J.-Ph., Jacquemin D., Soins palliatifs et capacitation du patient, un enjeu de santé publique, dans D. Jacquemin, D. de Broucker, </text:span><text:span text:style-name="T14">Manuel de soins palliatifs</text:span><text:span text:style-name="T10">, Paris, Dunod, 2014, 1002-1013. </text:span></text:p>
      <text:p text:style-name="P14"><text:span text:style-name="T10">Foyer D., Greiner D., Jacquemin D. (sous la dir.), </text:span><text:span text:style-name="T14">Oser parler du handicap. <text:s/>Approches éthiques et théologiques</text:span><text:span text:style-name="T10">, Paris, Cerf (RETM hors-série n°6), 2009, 214 p. </text:span></text:p>
      <text:p text:style-name="P14"><text:span text:style-name="T10">Le Blanc G., </text:span><text:span text:style-name="T14">Que faire de notre vulnérabilité ?</text:span><text:span text:style-name="T10">, Paris, Bayard, 2011. </text:span></text:p>
      <text:p text:style-name="P15"/>
      <text:p text:style-name="P7"/>
      <text:p text:style-name="P9"/>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2" svg:font-family="Tahoma"/>
    <style:font-face style:name="Times New Roman1" svg:font-family="'Times New Roman'"/>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ystem" style:font-pitch="variable"/>
    <style:font-face style:name="Calibri" svg:font-family="Calibri" style:font-family-generic="system" style:font-pitch="variable"/>
    <style:font-face style:name="MS Mincho" svg:font-family="'MS Mincho'" style:font-family-generic="system" style:font-pitch="variable"/>
    <style:font-face style:name="Tahoma1" svg:font-family="Tahoma" style:font-family-generic="system" style:font-pitch="variable"/>
    <style:font-face style:name="Times New Roman2" svg:font-family="'Times New Roma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fr" fo:country="FR" style:letter-kerning="true" style:font-name-asian="Arial" style:font-size-asian="10.5pt" style:language-asian="zxx" style:country-asian="none" style:font-name-complex="Tahoma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fo:line-height="115%" fo:orphans="2" fo:widows="2" style:writing-mode="lr-tb"/>
      <style:text-properties style:use-window-font-color="true" fo:font-size="11pt" style:font-size-asian="11pt" style:language-asian="en" style:country-asian="US" style:font-size-complex="11pt"/>
    </style:style>
    <style:style style:name="Heading" style:family="paragraph" style:parent-style-name="Standard" style:next-style-name="Text_20_body" style:class="text">
      <style:paragraph-properties fo:margin-top="0.423cm" fo:margin-bottom="0.212cm" fo:keep-with-next="always"/>
      <style:text-properties style:font-name="Times New Roman1" fo:font-size="14pt" style:font-name-asian="MS Mincho" style:font-size-asian="14pt" style:font-name-complex="Tahoma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Tahoma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Tahoma2"/>
    </style:style>
    <style:style style:name="Heading_20_1" style:display-name="Heading 1" style:family="paragraph" style:parent-style-name="Standard" style:next-style-name="Text_20_body" style:default-outline-level="1" style:list-style-name="" style:class="text">
      <style:paragraph-properties fo:margin-top="0.049cm" fo:margin-bottom="0.049cm" fo:line-height="100%"/>
      <style:text-properties style:font-name="Times New Roman" fo:font-size="24pt" fo:font-weight="bold" style:letter-kerning="true" style:font-name-asian="Times New Roman2" style:font-size-asian="24pt" style:language-asian="fr" style:country-asian="FR" style:font-weight-asian="bold" style:font-size-complex="24pt" style:font-weight-complex="bold"/>
    </style:style>
    <style:style style:name="Heading_20_2" style:display-name="Heading 2" style:family="paragraph" style:parent-style-name="Standard" style:next-style-name="Text_20_body" style:default-outline-level="2" style:class="text">
      <style:paragraph-properties fo:margin-top="0.049cm" fo:margin-bottom="0.049cm" fo:line-height="100%"/>
      <style:text-properties style:font-name="Times New Roman" fo:font-size="18pt" fo:font-weight="bold" style:font-name-asian="Times New Roman2" style:font-size-asian="18pt" style:language-asian="fr" style:country-asian="FR" style:font-weight-asian="bold" style:font-size-complex="18pt" style:font-weight-complex="bold"/>
    </style:style>
    <style:style style:name="footnote_20_text" style:display-name="footnote text" style:family="paragraph" style:parent-style-name="Standard" style:default-outline-level="">
      <style:paragraph-properties fo:margin-top="0cm" fo:margin-bottom="0cm" fo:line-height="100%"/>
      <style:text-properties fo:font-size="10pt" style:font-size-asian="10pt" style:font-size-complex="10pt"/>
    </style:style>
    <style:style style:name="Balloon_20_Text" style:display-name="Balloon Text" style:family="paragraph" style:parent-style-name="Standard" style:default-outline-level="">
      <style:paragraph-properties fo:margin-top="0cm" fo:margin-bottom="0cm" fo:line-height="100%"/>
      <style:text-properties style:font-name="Tahoma" fo:font-size="8pt" style:font-size-asian="8pt" style:font-name-complex="Tahoma1" style:font-size-complex="8pt"/>
    </style:style>
    <style:style style:name="Normal_20__28_Web_29_" style:display-name="Normal (Web)" style:family="paragraph" style:parent-style-name="Standard" style:default-outline-level="">
      <style:paragraph-properties fo:margin-top="0.049cm" fo:margin-bottom="0.049cm" fo:line-height="100%"/>
      <style:text-properties style:font-name="Times New Roman" fo:font-size="12pt" style:font-name-asian="Times New Roman2" style:font-size-asian="12pt" style:language-asian="fr" style:country-asian="FR" style:font-size-complex="12pt"/>
    </style:style>
    <style:style style:name="Header" style:family="paragraph" style:parent-style-name="Standard" style:default-outline-level="" style:class="extra">
      <style:paragraph-properties text:number-lines="false" text:line-number="0">
        <style:tab-stops>
          <style:tab-stop style:position="8.001cm" style:type="center"/>
          <style:tab-stop style:position="16.002cm" style:type="right"/>
        </style:tab-stops>
      </style:paragraph-properties>
    </style:style>
    <style:style style:name="Footer" style:family="paragraph" style:parent-style-name="Standard" style:default-outline-level="" style:class="extra">
      <style:paragraph-properties text:number-lines="false" text:line-number="0">
        <style:tab-stops>
          <style:tab-stop style:position="8.001cm" style:type="center"/>
          <style:tab-stop style:position="16.002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efault_20_Paragraph_20_Font" style:display-name="Default Paragraph Font" style:family="text"/>
    <style:style style:name="Titre_20_1_20_Car" style:display-name="Titre 1 Car" style:family="text">
      <style:text-properties style:font-name="Times New Roman" fo:font-size="24pt" fo:font-weight="bold" style:letter-kerning="true" style:font-size-asian="24pt" style:language-asian="fr" style:country-asian="FR" style:font-weight-asian="bold" style:font-name-complex="Times New Roman2" style:font-size-complex="24pt" style:font-weight-complex="bold"/>
    </style:style>
    <style:style style:name="Titre_20_2_20_Car" style:display-name="Titre 2 Car" style:family="text">
      <style:text-properties style:font-name="Times New Roman" fo:font-size="18pt" fo:font-weight="bold" style:font-size-asian="18pt" style:language-asian="fr" style:country-asian="FR" style:font-weight-asian="bold" style:font-name-complex="Times New Roman2" style:font-size-complex="18pt" style:font-weight-complex="bold"/>
    </style:style>
    <style:style style:name="Note_20_de_20_bas_20_de_20_page_20_Car" style:display-name="Note de bas de page Car" style:family="text">
      <style:text-properties fo:font-size="10pt" style:font-size-asian="10pt" style:font-name-complex="Times New Roman2" style:font-size-complex="10pt"/>
    </style:style>
    <style:style style:name="footnote_20_reference" style:display-name="footnote reference" style:family="text">
      <style:text-properties style:text-position="super 58%" style:font-name-complex="Times New Roman2"/>
    </style:style>
    <style:style style:name="Internet_20_link" style:display-name="Internet link" style:family="text">
      <style:text-properties fo:color="#0000ff" fo:language="zxx" fo:country="none" style:text-underline-style="solid" style:text-underline-width="auto" style:text-underline-color="font-color" style:language-asian="zxx" style:country-asian="none" style:font-name-complex="Times New Roman2" style:language-complex="zxx" style:country-complex="none"/>
    </style:style>
    <style:style style:name="top_5f_table_5f_middle2o" style:display-name="top_table_middle2o" style:family="text">
      <style:text-properties style:font-name-complex="Times New Roman2"/>
    </style:style>
    <style:style style:name="top_5f_table_5f_middle2b" style:display-name="top_table_middle2b" style:family="text">
      <style:text-properties style:font-name-complex="Times New Roman2"/>
    </style:style>
    <style:style style:name="top_5f_table_5f_middle2v" style:display-name="top_table_middle2v" style:family="text">
      <style:text-properties style:font-name-complex="Times New Roman2"/>
    </style:style>
    <style:style style:name="Texte_20_de_20_bulles_20_Car" style:display-name="Texte de bulles Car" style:family="text">
      <style:text-properties style:font-name="Tahoma" fo:font-size="8pt" style:font-size-asian="8pt" style:font-name-complex="Tahoma1" style:font-size-complex="8pt"/>
    </style:style>
    <style:style style:name="En-tête_20_Car" style:display-name="En-tête Car" style:family="text">
      <style:text-properties fo:language="fr" fo:country="FR" style:language-asian="en" style:country-asian="US"/>
    </style:style>
    <style:style style:name="Pied_20_de_20_page_20_Car" style:display-name="Pied de page Car" style:family="text">
      <style:text-properties fo:language="fr" fo:country="FR" style:language-asian="en" style:country-asian="US"/>
    </style:style>
    <style:style style:name="ListLabel_20_1" style:display-name="ListLabel 1" style:family="text">
      <style:text-properties style:font-name-asian="Times New Roman2"/>
    </style:style>
    <style:style style:name="Footnote_20_Symbol" style:display-name="Footnote Symbol"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Endnote_20_Symbol" style:display-name="Endnote Symbol"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Calibri"/>
      </text:list-level-style-bullet>
      <text:list-level-style-bullet text:level="2"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family-generic="swiss" style:font-pitch="variable"/>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family-generic="swiss" style:font-pitch="variable" style:font-charset="x-symbol"/>
      </text:list-level-style-bullet>
      <text:list-level-style-bullet text:level="5"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family-generic="swiss" style:font-pitch="variable"/>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family-generic="swiss" style:font-pitch="variable" style:font-charset="x-symbol"/>
      </text:list-level-style-bullet>
      <text:list-level-style-bullet text:level="8"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family-generic="swiss" style:font-pitch="variable"/>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59cm" fo:page-height="27.884cm" style:num-format="1" style:print-orientation="portrait" fo:margin-top="2.54cm" fo:margin-bottom="2.54cm" fo:margin-left="3.175cm" fo:margin-right="3.175cm" style:writing-mode="lr-tb" style:layout-grid-color="#c0c0c0" style:layout-grid-lines="22803"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0.999cm" fo:page-height="29.699cm" style:num-format="1" style:print-orientation="portrait" fo:margin-top="2.499cm" fo:margin-bottom="1.249cm" fo:margin-left="2.499cm" fo:margin-right="2.499cm" style:writing-mode="lr-tb" style:layout-grid-color="#c0c0c0" style:layout-grid-lines="40"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header-footer-properties fo:min-height="1.251cm" fo:margin-left="0cm" fo:margin-right="0cm" fo:margin-top="1.15cm" style:dynamic-spacing="true"/>
      </style:footer-style>
    </style:page-layout>
  </office:automatic-styles>
  <office:master-styles>
    <style:master-page style:name="Standard" style:page-layout-name="Mpm1"/>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3">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Insctitut CAtholique de Lille</meta:initial-creator>
    <dc:creator>Mylène Botbol-Baum</dc:creator>
    <meta:editing-cycles>93</meta:editing-cycles>
    <meta:print-date>2012-01-18T11:27:00</meta:print-date>
    <meta:creation-date>2012-01-06T08:36:00</meta:creation-date>
    <dc:date>2014-11-11T10:19:18</dc:date>
    <meta:editing-duration>PT00H26M33S</meta:editing-duration>
    <meta:generator>NeoOffice/3.3$Unix OpenOffice.org_project/Patch 10</meta:generator>
    <meta:document-statistic meta:table-count="0" meta:image-count="0" meta:object-count="0" meta:page-count="12" meta:paragraph-count="83" meta:word-count="7516" meta:character-count="44669"/>
    <meta:template xlink:type="simple" xlink:actuate="onRequest" xlink:title="Normal.dotm" xlink:href=""/>
  </office:meta>
</office:document-meta>
</file>