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JLLOK+TimesNewRoman" svg:font-family="CJLLOK+TimesNewRoman, Bold" style:font-family-generic="roman"/>
    <style:font-face style:name="FreeSans1" svg:font-family="FreeSans" style:font-family-generic="swiss"/>
    <style:font-face style:name="Ubuntu" svg:font-family="Ubuntu" style:font-family-generic="swiss"/>
    <style:font-face style:name="Calibri" svg:font-family="Calibri" style:font-pitch="variable"/>
    <style:font-face style:name="Cambria" svg:font-family="Cambria" style:font-pitch="variable"/>
    <style:font-face style:name="Droid Sans Fallback1" svg:font-family="'Droid Sans Fallback'" style:font-pitch="variable"/>
    <style:font-face style:name="Times" svg:font-family="Times, 'Times New 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Tableau1" style:family="table">
      <style:table-properties style:width="16.284cm" fo:margin-left="-0.208cm" table:align="left" style:writing-mode="lr-tb"/>
    </style:style>
    <style:style style:name="Tableau1.A" style:family="table-column">
      <style:table-column-properties style:column-width="5.415cm"/>
    </style:style>
    <style:style style:name="Tableau1.B" style:family="table-column">
      <style:table-column-properties style:column-width="5.417cm"/>
    </style:style>
    <style:style style:name="Tableau1.C" style:family="table-column">
      <style:table-column-properties style:column-width="5.452cm"/>
    </style:style>
    <style:style style:name="Tableau1.1" style:family="table-row">
      <style:table-row-properties fo:keep-together="auto"/>
    </style:style>
    <style:style style:name="Tableau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eau1.C1" style:family="table-cell">
      <style:table-cell-properties style:vertical-align="top" fo:padding-left="0.191cm" fo:padding-right="0.191cm" fo:padding-top="0cm" fo:padding-bottom="0cm" fo:border="0.5pt solid #000000" style:writing-mode="lr-tb"/>
    </style:style>
    <style:style style:name="Tableau2" style:family="table">
      <style:table-properties style:width="16.284cm" fo:margin-left="-0.208cm" table:align="left" style:writing-mode="lr-tb"/>
    </style:style>
    <style:style style:name="Tableau2.A" style:family="table-column">
      <style:table-column-properties style:column-width="3.249cm"/>
    </style:style>
    <style:style style:name="Tableau2.D" style:family="table-column">
      <style:table-column-properties style:column-width="3.251cm"/>
    </style:style>
    <style:style style:name="Tableau2.E" style:family="table-column">
      <style:table-column-properties style:column-width="3.286cm"/>
    </style:style>
    <style:style style:name="Tableau2.1" style:family="table-row">
      <style:table-row-properties fo:keep-together="auto"/>
    </style:style>
    <style:style style:name="Tableau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eau2.E1" style:family="table-cell">
      <style:table-cell-properties style:vertical-align="top" fo:padding-left="0.191cm" fo:padding-right="0.191cm" fo:padding-top="0cm" fo:padding-bottom="0cm" fo:border="0.5pt solid #000000" style:writing-mode="lr-tb"/>
    </style:style>
    <style:style style:name="P1" style:family="paragraph" style:parent-style-name="Default">
      <style:paragraph-properties fo:line-height="150%" fo:text-align="justify" style:justify-single-word="false"/>
      <style:text-properties officeooo:paragraph-rsid="0019af67"/>
    </style:style>
    <style:style style:name="P2" style:family="paragraph" style:parent-style-name="Default">
      <style:paragraph-properties fo:line-height="150%" fo:text-align="justify" style:justify-single-word="false"/>
      <style:text-properties style:font-name="Cambria" fo:language="en" fo:country="GB" officeooo:paragraph-rsid="0019af67" style:font-name-complex="Cambria"/>
    </style:style>
    <style:style style:name="P3" style:family="paragraph" style:parent-style-name="Default">
      <style:paragraph-properties fo:margin-left="0.501cm" fo:margin-right="0cm" fo:margin-top="0.212cm" fo:margin-bottom="0cm" style:contextual-spacing="false" fo:line-height="150%" fo:text-indent="0cm" style:auto-text-indent="false">
        <style:tab-stops>
          <style:tab-stop style:position="0.501cm"/>
          <style:tab-stop style:position="0.751cm"/>
        </style:tab-stops>
      </style:paragraph-properties>
      <style:text-properties officeooo:paragraph-rsid="0019af67"/>
    </style:style>
    <style:style style:name="P4" style:family="paragraph" style:parent-style-name="Default">
      <style:paragraph-properties fo:margin-left="0.501cm" fo:margin-right="0cm" fo:margin-top="0.212cm" fo:margin-bottom="0cm" style:contextual-spacing="false" fo:line-height="150%" fo:text-indent="0cm" style:auto-text-indent="false">
        <style:tab-stops>
          <style:tab-stop style:position="0.501cm"/>
          <style:tab-stop style:position="0.751cm"/>
        </style:tab-stops>
      </style:paragraph-properties>
      <style:text-properties style:font-name="Cambria" fo:language="en" fo:country="US" officeooo:paragraph-rsid="0019af67" style:font-name-complex="Cambria"/>
    </style:style>
    <style:style style:name="P5" style:family="paragraph" style:parent-style-name="Default">
      <style:paragraph-properties fo:margin-left="0.501cm" fo:margin-right="0cm" fo:text-indent="0cm" style:auto-text-indent="false">
        <style:tab-stops>
          <style:tab-stop style:position="0.501cm"/>
          <style:tab-stop style:position="0.751cm"/>
        </style:tab-stops>
      </style:paragraph-properties>
      <style:text-properties officeooo:paragraph-rsid="0019af67"/>
    </style:style>
    <style:style style:name="P6" style:family="paragraph" style:parent-style-name="Footnote">
      <style:text-properties fo:language="en" fo:country="IE" style:language-asian="zh" style:country-asian="CN" style:language-complex="ar" style:country-complex="SA"/>
    </style:style>
    <style:style style:name="P7" style:family="paragraph" style:parent-style-name="Footnote">
      <style:text-properties officeooo:paragraph-rsid="001dbacd"/>
    </style:style>
    <style:style style:name="P8" style:family="paragraph" style:parent-style-name="Footnote">
      <style:paragraph-properties fo:margin-top="0cm" fo:margin-bottom="0.353cm" style:contextual-spacing="false"/>
    </style:style>
    <style:style style:name="P9" style:family="paragraph" style:parent-style-name="Footnote">
      <style:paragraph-properties fo:margin-left="0.501cm" fo:margin-right="0cm" fo:text-indent="0cm" style:auto-text-indent="false">
        <style:tab-stops>
          <style:tab-stop style:position="0.501cm"/>
          <style:tab-stop style:position="0.751cm"/>
        </style:tab-stops>
      </style:paragraph-properties>
      <style:text-properties officeooo:paragraph-rsid="0019af67"/>
    </style:style>
    <style:style style:name="P10" style:family="paragraph" style:parent-style-name="Footnote">
      <style:paragraph-properties fo:margin-left="0.501cm" fo:margin-right="0cm" fo:text-indent="0cm" style:auto-text-indent="false">
        <style:tab-stops>
          <style:tab-stop style:position="0.501cm"/>
          <style:tab-stop style:position="0.751cm"/>
        </style:tab-stops>
      </style:paragraph-properties>
      <style:text-properties style:font-name="Cambria" fo:font-size="12pt" fo:language="en" fo:country="US" officeooo:paragraph-rsid="0019af67" style:font-size-asian="12pt" style:font-name-complex="Cambria" style:font-size-complex="12pt"/>
    </style:style>
    <style:style style:name="P11" style:family="paragraph" style:parent-style-name="Standard">
      <style:paragraph-properties fo:line-height="150%" fo:text-align="justify" style:justify-single-word="false"/>
      <style:text-properties style:font-name="Cambria" fo:font-size="12pt" fo:language="en" fo:country="US" officeooo:paragraph-rsid="0019af67" style:font-size-asian="12pt" style:font-name-complex="Cambria" style:font-size-complex="12pt"/>
    </style:style>
    <style:style style:name="P12" style:family="paragraph" style:parent-style-name="Standard">
      <style:text-properties style:font-name="Cambria" fo:font-size="12pt" fo:language="en" fo:country="US" officeooo:paragraph-rsid="0019af67" style:font-size-asian="12pt" style:font-name-complex="Cambria" style:font-size-complex="12pt"/>
    </style:style>
    <style:style style:name="P13" style:family="paragraph" style:parent-style-name="Standard">
      <style:paragraph-properties fo:line-height="150%" fo:text-align="justify" style:justify-single-word="false"/>
      <style:text-properties style:font-name="Cambria" fo:font-size="12pt" fo:language="en" fo:country="US" officeooo:paragraph-rsid="0019af67" style:font-size-asian="12pt" style:language-asian="fr" style:country-asian="FR" style:font-name-complex="Cambria" style:font-size-complex="12pt"/>
    </style:style>
    <style:style style:name="P14" style:family="paragraph" style:parent-style-name="Standard">
      <style:text-properties style:font-name="Cambria" fo:font-size="12pt" fo:language="en" fo:country="US" officeooo:paragraph-rsid="0019af67" style:font-size-asian="12pt" style:language-asian="fr" style:country-asian="FR" style:font-name-complex="Cambria" style:font-size-complex="12pt"/>
    </style:style>
    <style:style style:name="P15" style:family="paragraph" style:parent-style-name="Standard">
      <style:paragraph-properties fo:line-height="150%" fo:text-align="justify" style:justify-single-word="false"/>
      <style:text-properties officeooo:paragraph-rsid="0019af67"/>
    </style:style>
    <style:style style:name="P16" style:family="paragraph" style:parent-style-name="Standard">
      <style:text-properties fo:color="#000000" style:font-name="Cambria" fo:font-size="12pt" fo:language="en" fo:country="US" fo:font-weight="bold" officeooo:paragraph-rsid="0019af67" style:font-size-asian="12pt" style:language-asian="fr" style:country-asian="FR" style:font-weight-asian="bold" style:font-name-complex="Cambria" style:font-size-complex="12pt"/>
    </style:style>
    <style:style style:name="P17" style:family="paragraph" style:parent-style-name="Standard">
      <style:paragraph-properties fo:margin-top="0cm" fo:margin-bottom="0.353cm" style:contextual-spacing="false"/>
      <style:text-properties style:font-name="Cambria" fo:font-size="12pt" fo:language="en" fo:country="US" officeooo:paragraph-rsid="0019af67" style:font-size-asian="12pt" style:font-name-complex="Cambria" style:font-size-complex="12pt"/>
    </style:style>
    <style:style style:name="P18" style:family="paragraph" style:parent-style-name="Standard">
      <style:paragraph-properties fo:margin-top="0cm" fo:margin-bottom="0cm" style:contextual-spacing="false" fo:text-align="end" style:justify-single-word="false" fo:padding-left="0cm" fo:padding-right="0cm" fo:padding-top="0cm" fo:padding-bottom="0.035cm" fo:border-left="none" fo:border-right="none" fo:border-top="none" fo:border-bottom="0.51pt solid #000000"/>
      <style:text-properties style:font-name="Cambria" fo:font-size="12pt" officeooo:paragraph-rsid="0019af67" style:font-size-asian="12pt" style:font-name-complex="Cambria" style:font-size-complex="12pt"/>
    </style:style>
    <style:style style:name="P19" style:family="paragraph" style:parent-style-name="Standard">
      <style:paragraph-properties fo:margin-top="0cm" fo:margin-bottom="0cm" style:contextual-spacing="false" fo:text-align="end" style:justify-single-word="false" fo:padding-left="0cm" fo:padding-right="0cm" fo:padding-top="0cm" fo:padding-bottom="0.035cm" fo:border-left="none" fo:border-right="none" fo:border-top="none" fo:border-bottom="0.51pt solid #000000"/>
      <style:text-properties officeooo:paragraph-rsid="0019af67"/>
    </style:style>
    <style:style style:name="P20" style:family="paragraph" style:parent-style-name="Standard">
      <style:paragraph-properties fo:margin-top="0cm" fo:margin-bottom="0cm" style:contextual-spacing="false" fo:line-height="100%" fo:text-align="justify" style:justify-single-word="false"/>
      <style:text-properties style:font-name="Cambria" fo:font-size="12pt" fo:language="en" fo:country="GB" fo:font-weight="bold" officeooo:paragraph-rsid="0019af67" style:font-size-asian="12pt" style:font-weight-asian="bold" style:font-name-complex="Cambria" style:font-size-complex="12pt"/>
    </style:style>
    <style:style style:name="P21" style:family="paragraph" style:parent-style-name="Standard">
      <style:paragraph-properties fo:margin-top="0cm" fo:margin-bottom="0cm" style:contextual-spacing="false" fo:line-height="100%" fo:text-align="justify" style:justify-single-word="false"/>
      <style:text-properties style:font-name="Cambria" fo:font-size="12pt" fo:language="en" fo:country="GB" officeooo:paragraph-rsid="0019af67" style:font-size-asian="12pt" style:font-name-complex="Cambria" style:font-size-complex="12pt"/>
    </style:style>
    <style:style style:name="P22" style:family="paragraph" style:parent-style-name="Standard">
      <style:paragraph-properties fo:margin-top="0cm" fo:margin-bottom="0cm" style:contextual-spacing="false" fo:line-height="150%" fo:text-align="justify" style:justify-single-word="false" fo:orphans="0" fo:widows="0" style:text-autospace="none"/>
      <style:text-properties style:font-name="Cambria" fo:font-size="12pt" fo:language="en" fo:country="GB" officeooo:paragraph-rsid="0019af67" style:font-size-asian="12pt" style:font-name-complex="Cambria" style:font-size-complex="12pt"/>
    </style:style>
    <style:style style:name="P23" style:family="paragraph" style:parent-style-name="Standard">
      <style:paragraph-properties fo:margin-top="0cm" fo:margin-bottom="0cm" style:contextual-spacing="false" fo:line-height="150%" fo:text-align="justify" style:justify-single-word="false"/>
      <style:text-properties style:font-name="Cambria" fo:font-size="12pt" fo:language="en" fo:country="GB" officeooo:paragraph-rsid="0019af67" style:font-size-asian="12pt" style:font-name-complex="Cambria" style:font-size-complex="12pt"/>
    </style:style>
    <style:style style:name="P24" style:family="paragraph" style:parent-style-name="Standard">
      <style:paragraph-properties fo:margin-top="0cm" fo:margin-bottom="0cm" style:contextual-spacing="false" fo:line-height="150%" fo:text-align="justify" style:justify-single-word="false" fo:orphans="0" fo:widows="0" style:text-autospace="none"/>
      <style:text-properties style:font-name="Cambria" fo:font-size="12pt" fo:language="en" fo:country="GB" officeooo:paragraph-rsid="0019af67" style:font-size-asian="12pt" style:language-asian="fr" style:country-asian="FR" style:font-name-complex="Cambria" style:font-size-complex="12pt"/>
    </style:style>
    <style:style style:name="P25" style:family="paragraph" style:parent-style-name="Standard">
      <style:paragraph-properties fo:margin-top="0cm" fo:margin-bottom="0cm" style:contextual-spacing="false" fo:line-height="150%" fo:text-align="justify" style:justify-single-word="false"/>
      <style:text-properties style:font-name="Cambria" fo:font-size="12pt" fo:language="en" fo:country="GB" officeooo:paragraph-rsid="0019af67" style:font-size-asian="12pt" style:language-asian="fr" style:country-asian="FR" style:font-name-complex="Cambria" style:font-size-complex="12pt"/>
    </style:style>
    <style:style style:name="P26" style:family="paragraph" style:parent-style-name="Standard">
      <style:paragraph-properties fo:margin-top="0cm" fo:margin-bottom="0cm" style:contextual-spacing="false" fo:line-height="150%" fo:text-align="justify" style:justify-single-word="false"/>
      <style:text-properties style:font-name="Cambria" fo:font-size="12pt" fo:language="en" fo:country="US" officeooo:paragraph-rsid="0019af67" style:font-size-asian="12pt" style:font-name-complex="Cambria" style:font-size-complex="12pt"/>
    </style:style>
    <style:style style:name="P27" style:family="paragraph" style:parent-style-name="Standard">
      <style:paragraph-properties fo:margin-top="0cm" fo:margin-bottom="0cm" style:contextual-spacing="false" fo:line-height="150%" fo:text-align="justify" style:justify-single-word="false"/>
      <style:text-properties style:font-name="Cambria" fo:font-size="12pt" fo:language="en" fo:country="US" officeooo:rsid="001dbacd" officeooo:paragraph-rsid="0019af67" style:font-size-asian="12pt" style:font-name-complex="Cambria" style:font-size-complex="12pt"/>
    </style:style>
    <style:style style:name="P28" style:family="paragraph" style:parent-style-name="Standard">
      <style:paragraph-properties fo:margin-top="0cm" fo:margin-bottom="0cm" style:contextual-spacing="false" fo:line-height="150%" fo:text-align="justify" style:justify-single-word="false"/>
      <style:text-properties style:font-name="Cambria" fo:font-size="12pt" fo:language="en" fo:country="US" officeooo:paragraph-rsid="0019af67" style:font-size-asian="12pt" style:language-asian="fr" style:country-asian="FR" style:font-name-complex="Cambria" style:font-size-complex="12pt"/>
    </style:style>
    <style:style style:name="P29" style:family="paragraph" style:parent-style-name="Standard">
      <style:paragraph-properties fo:margin-top="0cm" fo:margin-bottom="0cm" style:contextual-spacing="false" fo:line-height="150%" fo:text-align="justify" style:justify-single-word="false"/>
      <style:text-properties style:font-name="Cambria" fo:font-size="12pt" fo:language="en" fo:country="US" fo:font-weight="bold" officeooo:paragraph-rsid="0019af67" style:font-size-asian="12pt" style:font-weight-asian="bold" style:font-name-complex="Cambria" style:font-size-complex="12pt"/>
    </style:style>
    <style:style style:name="P30" style:family="paragraph" style:parent-style-name="Standard">
      <style:paragraph-properties fo:margin-top="0cm" fo:margin-bottom="0cm" style:contextual-spacing="false" fo:line-height="150%"/>
      <style:text-properties style:font-name="Cambria" fo:font-size="12pt" fo:language="en" fo:country="US" fo:font-style="italic" officeooo:paragraph-rsid="0019af67" style:font-size-asian="12pt" style:language-asian="fr" style:country-asian="FR" style:font-style-asian="italic" style:font-name-complex="Cambria" style:font-size-complex="12pt"/>
    </style:style>
    <style:style style:name="P31" style:family="paragraph" style:parent-style-name="Standard">
      <style:paragraph-properties fo:margin-top="0cm" fo:margin-bottom="0cm" style:contextual-spacing="false" fo:line-height="150%" fo:text-align="justify" style:justify-single-word="false"/>
      <style:text-properties style:font-name="Cambria" fo:font-size="12pt" fo:language="en" fo:country="US" officeooo:paragraph-rsid="0019af67" style:font-name-asian="Cambria" style:font-size-asian="12pt" style:font-name-complex="Cambria" style:font-size-complex="12pt"/>
    </style:style>
    <style:style style:name="P32" style:family="paragraph" style:parent-style-name="Standard">
      <style:paragraph-properties fo:margin-top="0cm" fo:margin-bottom="0cm" style:contextual-spacing="false" fo:line-height="150%" fo:text-align="justify" style:justify-single-word="false" fo:orphans="0" fo:widows="0" style:text-autospace="none"/>
      <style:text-properties officeooo:paragraph-rsid="0019af67"/>
    </style:style>
    <style:style style:name="P33" style:family="paragraph" style:parent-style-name="Standard">
      <style:paragraph-properties fo:margin-top="0cm" fo:margin-bottom="0cm" style:contextual-spacing="false" fo:line-height="150%" fo:text-align="justify" style:justify-single-word="false" style:text-autospace="none"/>
      <style:text-properties officeooo:paragraph-rsid="0019af67"/>
    </style:style>
    <style:style style:name="P34" style:family="paragraph" style:parent-style-name="Standard">
      <style:paragraph-properties fo:margin-top="0cm" fo:margin-bottom="0cm" style:contextual-spacing="false" fo:line-height="150%" fo:text-align="justify" style:justify-single-word="false" style:snap-to-layout-grid="false"/>
      <style:text-properties officeooo:paragraph-rsid="0019af67"/>
    </style:style>
    <style:style style:name="P35" style:family="paragraph" style:parent-style-name="Standard">
      <style:paragraph-properties fo:margin-top="0cm" fo:margin-bottom="0cm" style:contextual-spacing="false" fo:line-height="150%" fo:text-align="justify" style:justify-single-word="false"/>
      <style:text-properties officeooo:paragraph-rsid="0019af67"/>
    </style:style>
    <style:style style:name="P36" style:family="paragraph" style:parent-style-name="Standard">
      <style:paragraph-properties fo:margin-top="0cm" fo:margin-bottom="0cm" style:contextual-spacing="false" fo:line-height="150%" fo:text-align="justify" style:justify-single-word="false" fo:orphans="0" fo:widows="0" style:text-autospace="none"/>
      <style:text-properties fo:color="#000000" style:font-name="Cambria" fo:font-size="12pt" fo:language="en" fo:country="US" officeooo:paragraph-rsid="0019af67" style:font-size-asian="12pt" style:font-name-complex="Cambria" style:font-size-complex="12pt"/>
    </style:style>
    <style:style style:name="P37" style:family="paragraph" style:parent-style-name="Standard">
      <style:paragraph-properties fo:margin-top="0cm" fo:margin-bottom="0cm" style:contextual-spacing="false" fo:line-height="150%" fo:text-align="justify" style:justify-single-word="false"/>
      <style:text-properties fo:color="#000000" style:font-name="Cambria" fo:font-size="12pt" fo:language="en" fo:country="US" officeooo:paragraph-rsid="0019af67" style:font-size-asian="12pt" style:font-name-complex="Cambria" style:font-size-complex="12pt"/>
    </style:style>
    <style:style style:name="P38" style:family="paragraph" style:parent-style-name="Standard" style:master-page-name="Standard">
      <style:paragraph-properties fo:margin-top="0cm" fo:margin-bottom="0cm" style:contextual-spacing="false" fo:text-align="end" style:justify-single-word="false" style:page-number="auto"/>
      <style:text-properties style:font-name="Cambria" fo:font-size="12pt" officeooo:paragraph-rsid="0019af67" style:font-size-asian="12pt" style:font-name-complex="Cambria" style:font-size-complex="12pt"/>
    </style:style>
    <style:style style:name="P39" style:family="paragraph" style:parent-style-name="Standard">
      <style:paragraph-properties fo:margin-left="0cm" fo:margin-right="0cm" fo:margin-top="0cm" fo:margin-bottom="0cm" style:contextual-spacing="false" fo:line-height="150%" fo:text-align="justify" style:justify-single-word="false" fo:text-indent="1.249cm" style:auto-text-indent="false"/>
      <style:text-properties style:font-name="Cambria" fo:font-size="12pt" fo:language="en" fo:country="GB" officeooo:paragraph-rsid="0019af67" style:font-size-asian="12pt" style:font-name-complex="Cambria" style:font-size-complex="12pt"/>
    </style:style>
    <style:style style:name="P40" style:family="paragraph" style:parent-style-name="Standard">
      <style:paragraph-properties fo:margin-left="0cm" fo:margin-right="0cm" fo:margin-top="0cm" fo:margin-bottom="0cm" style:contextual-spacing="false" fo:line-height="150%" fo:text-align="justify" style:justify-single-word="false" fo:text-indent="1.249cm" style:auto-text-indent="false"/>
      <style:text-properties officeooo:paragraph-rsid="0019af67"/>
    </style:style>
    <style:style style:name="P41" style:family="paragraph" style:parent-style-name="Standard">
      <style:paragraph-properties fo:margin-left="0.501cm" fo:margin-right="0cm" fo:text-indent="0cm" style:auto-text-indent="false" style:text-autospace="none">
        <style:tab-stops>
          <style:tab-stop style:position="0.501cm"/>
          <style:tab-stop style:position="0.751cm"/>
        </style:tab-stops>
      </style:paragraph-properties>
      <style:text-properties officeooo:paragraph-rsid="0019af67"/>
    </style:style>
    <style:style style:name="P42" style:family="paragraph" style:parent-style-name="Standard">
      <style:paragraph-properties fo:margin-left="0.501cm" fo:margin-right="0cm" fo:text-indent="0cm" style:auto-text-indent="false">
        <style:tab-stops>
          <style:tab-stop style:position="0.501cm"/>
          <style:tab-stop style:position="0.751cm"/>
        </style:tab-stops>
      </style:paragraph-properties>
      <style:text-properties officeooo:paragraph-rsid="0019af67"/>
    </style:style>
    <style:style style:name="P43" style:family="paragraph" style:parent-style-name="Standard">
      <style:paragraph-properties fo:margin-left="0.501cm" fo:margin-right="0cm" fo:text-indent="0cm" style:auto-text-indent="false">
        <style:tab-stops>
          <style:tab-stop style:position="0.501cm"/>
          <style:tab-stop style:position="0.751cm"/>
        </style:tab-stops>
      </style:paragraph-properties>
      <style:text-properties fo:color="#000000" style:font-name="Cambria" fo:font-size="12pt" fo:language="en" fo:country="GB" officeooo:paragraph-rsid="0019af67" style:font-size-asian="12pt" style:font-name-complex="Cambria" style:font-size-complex="12pt"/>
    </style:style>
    <style:style style:name="P44" style:family="paragraph" style:parent-style-name="Standard">
      <style:paragraph-properties fo:margin-left="0.501cm" fo:margin-right="0cm" fo:text-indent="0cm" style:auto-text-indent="false">
        <style:tab-stops>
          <style:tab-stop style:position="0.501cm"/>
          <style:tab-stop style:position="0.751cm"/>
        </style:tab-stops>
      </style:paragraph-properties>
      <style:text-properties fo:color="#000000" style:font-name="Cambria" fo:font-size="12pt" fo:language="en" fo:country="US" officeooo:paragraph-rsid="0019af67" style:font-size-asian="12pt" style:font-name-complex="Cambria" style:font-size-complex="12pt"/>
    </style:style>
    <style:style style:name="P45" style:family="paragraph" style:parent-style-name="Standard">
      <style:paragraph-properties fo:margin-left="0.501cm" fo:margin-right="0cm" fo:text-indent="0cm" style:auto-text-indent="false"/>
      <style:text-properties officeooo:paragraph-rsid="0019af67"/>
    </style:style>
    <style:style style:name="P46" style:family="paragraph" style:parent-style-name="Standard">
      <style:paragraph-properties fo:margin-left="0.501cm" fo:margin-right="0cm" fo:margin-top="0.212cm" fo:margin-bottom="0cm" style:contextual-spacing="false" fo:line-height="150%" fo:text-indent="0cm" style:auto-text-indent="false">
        <style:tab-stops>
          <style:tab-stop style:position="0.501cm"/>
          <style:tab-stop style:position="0.751cm"/>
        </style:tab-stops>
      </style:paragraph-properties>
      <style:text-properties fo:color="#000000" style:font-name="Cambria" fo:font-size="12pt" fo:language="en" fo:country="US" officeooo:paragraph-rsid="0019af67" style:font-size-asian="12pt" style:font-name-complex="Cambria" style:font-size-complex="12pt"/>
    </style:style>
    <style:style style:name="P47" style:family="paragraph" style:parent-style-name="Standard">
      <style:paragraph-properties fo:margin-left="0.501cm" fo:margin-right="0cm" fo:margin-top="0.212cm" fo:margin-bottom="0cm" style:contextual-spacing="false" fo:line-height="150%" fo:text-indent="0cm" style:auto-text-indent="false" style:text-autospace="none">
        <style:tab-stops>
          <style:tab-stop style:position="0.501cm"/>
          <style:tab-stop style:position="0.751cm"/>
        </style:tab-stops>
      </style:paragraph-properties>
      <style:text-properties officeooo:paragraph-rsid="0019af67"/>
    </style:style>
    <style:style style:name="P48" style:family="paragraph" style:parent-style-name="Standard">
      <style:paragraph-properties fo:margin-left="0.501cm" fo:margin-right="0cm" fo:margin-top="0.212cm" fo:margin-bottom="0cm" style:contextual-spacing="false" fo:line-height="150%" fo:text-indent="0cm" style:auto-text-indent="false">
        <style:tab-stops>
          <style:tab-stop style:position="0.501cm"/>
          <style:tab-stop style:position="0.751cm"/>
        </style:tab-stops>
      </style:paragraph-properties>
      <style:text-properties officeooo:paragraph-rsid="0019af67"/>
    </style:style>
    <style:style style:name="P49" style:family="paragraph" style:parent-style-name="Normal_20__28_Web_29_">
      <style:paragraph-properties fo:line-height="150%" fo:text-align="justify" style:justify-single-word="false"/>
      <style:text-properties fo:color="#000000" style:font-name="Cambria" fo:font-size="12pt" fo:language="en" fo:country="US" officeooo:paragraph-rsid="0019af67" style:font-size-asian="12pt" style:font-name-complex="Cambria" style:font-size-complex="12pt"/>
    </style:style>
    <style:style style:name="P50" style:family="paragraph" style:parent-style-name="Bibliographie">
      <style:paragraph-properties fo:margin-left="0.501cm" fo:margin-right="0cm" fo:text-align="justify" style:justify-single-word="false" fo:text-indent="0cm" style:auto-text-indent="false"/>
      <style:text-properties officeooo:paragraph-rsid="0019af67"/>
    </style:style>
    <style:style style:name="P51" style:family="paragraph">
      <style:paragraph-properties fo:margin-top="0cm" fo:margin-bottom="0.353cm" fo:line-height="115%" style:writing-mode="lr-tb"/>
    </style:style>
    <style:style style:name="P52" style:family="paragraph">
      <style:paragraph-properties fo:margin-left="0cm" fo:margin-right="0cm" fo:margin-top="0cm" fo:margin-bottom="0cm" fo:line-height="100%" fo:text-align="start" fo:text-indent="0cm" style:text-autospace="ideograph-alpha" style:punctuation-wrap="simple" style:line-break="strict" style:writing-mode="lr-tb">
        <style:tab-stops/>
      </style:paragraph-properties>
      <style:text-properties fo:hyphenate="false"/>
    </style:style>
    <style:style style:name="P53" style:family="paragraph">
      <style:paragraph-properties fo:margin-left="0cm" fo:margin-right="0cm" fo:margin-top="0cm" fo:margin-bottom="0cm" fo:line-height="100%" fo:text-align="start" fo:text-indent="0cm" style:text-autospace="ideograph-alpha" style:punctuation-wrap="simple" style:line-break="strict" style:writing-mode="lr-tb"/>
    </style:style>
    <style:style style:name="T1" style:family="text">
      <style:text-properties style:font-name="Cambria" fo:font-size="12pt" fo:language="en" fo:country="US" style:font-size-asian="12pt" style:font-name-complex="Cambria" style:font-size-complex="12pt"/>
    </style:style>
    <style:style style:name="T2" style:family="text">
      <style:text-properties style:font-name="Cambria" fo:font-size="12pt" fo:language="en" fo:country="US" officeooo:rsid="0018066b" style:font-size-asian="12pt" style:font-name-complex="Cambria" style:font-size-complex="12pt"/>
    </style:style>
    <style:style style:name="T3" style:family="text">
      <style:text-properties style:font-name="Cambria" fo:font-size="12pt" fo:language="en" fo:country="US" officeooo:rsid="0018077c" style:font-size-asian="12pt" style:font-name-complex="Cambria" style:font-size-complex="12pt"/>
    </style:style>
    <style:style style:name="T4" style:family="text">
      <style:text-properties style:font-name="Cambria" fo:font-size="12pt" fo:language="en" fo:country="US" officeooo:rsid="001b71be" style:font-size-asian="12pt" style:font-name-complex="Cambria" style:font-size-complex="12pt"/>
    </style:style>
    <style:style style:name="T5" style:family="text">
      <style:text-properties style:font-name="Cambria" fo:font-size="12pt" fo:language="en" fo:country="US" officeooo:rsid="001c7bf8" style:font-size-asian="12pt" style:font-name-complex="Cambria" style:font-size-complex="12pt"/>
    </style:style>
    <style:style style:name="T6" style:family="text">
      <style:text-properties style:font-name="Cambria" fo:font-size="12pt" fo:language="en" fo:country="US" officeooo:rsid="001dbacd" style:font-size-asian="12pt" style:font-name-complex="Cambria" style:font-size-complex="12pt"/>
    </style:style>
    <style:style style:name="T7" style:family="text">
      <style:text-properties style:font-name="Cambria" fo:font-size="12pt" fo:language="en" fo:country="US" officeooo:rsid="0019af67" style:font-size-asian="12pt" style:font-name-complex="Cambria" style:font-size-complex="12pt"/>
    </style:style>
    <style:style style:name="T8" style:family="text">
      <style:text-properties style:font-name="Cambria" fo:font-size="12pt" fo:language="en" fo:country="US" style:font-size-asian="12pt" style:language-asian="fr" style:country-asian="FR" style:font-name-complex="Cambria" style:font-size-complex="12pt"/>
    </style:style>
    <style:style style:name="T9" style:family="text">
      <style:text-properties style:font-name="Cambria" fo:font-size="12pt" fo:language="en" fo:country="US" officeooo:rsid="0018077c" style:font-size-asian="12pt" style:language-asian="fr" style:country-asian="FR" style:font-name-complex="Cambria" style:font-size-complex="12pt"/>
    </style:style>
    <style:style style:name="T10" style:family="text">
      <style:text-properties style:font-name="Cambria" fo:font-size="12pt" fo:language="en" fo:country="US" officeooo:rsid="0012d5e0" style:font-size-asian="12pt" style:language-asian="fr" style:country-asian="FR" style:font-name-complex="Cambria" style:font-size-complex="12pt"/>
    </style:style>
    <style:style style:name="T11" style:family="text">
      <style:text-properties style:font-name="Cambria" fo:font-size="12pt" fo:language="en" fo:country="US" style:font-size-asian="12pt" style:language-asian="fr" style:country-asian="CA" style:font-name-complex="Cambria" style:font-size-complex="12pt"/>
    </style:style>
    <style:style style:name="T12" style:family="text">
      <style:text-properties style:font-name="Cambria" fo:font-size="12pt" fo:language="en" fo:country="US" officeooo:rsid="001c7bf8" style:font-size-asian="12pt" style:language-asian="fr" style:country-asian="CA" style:font-name-complex="Cambria" style:font-size-complex="12pt"/>
    </style:style>
    <style:style style:name="T13" style:family="text">
      <style:text-properties style:font-name="Cambria" fo:font-size="12pt" fo:language="en" fo:country="US" style:font-name-asian="Times New Roman" style:font-size-asian="12pt" style:font-name-complex="Cambria" style:font-size-complex="12pt"/>
    </style:style>
    <style:style style:name="T14" style:family="text">
      <style:text-properties style:font-name="Cambria" fo:font-size="12pt" fo:language="en" fo:country="US" fo:font-style="italic" style:font-size-asian="12pt" style:font-style-asian="italic" style:font-name-complex="Cambria" style:font-size-complex="12pt"/>
    </style:style>
    <style:style style:name="T15" style:family="text">
      <style:text-properties style:font-name="Cambria" fo:font-size="12pt" fo:language="en" fo:country="US" fo:font-style="italic" style:font-size-asian="12pt" style:language-asian="fr" style:country-asian="CA" style:font-style-asian="italic" style:font-name-complex="Cambria" style:font-size-complex="12pt" style:font-style-complex="italic"/>
    </style:style>
    <style:style style:name="T16" style:family="text">
      <style:text-properties style:font-name="Cambria" fo:font-size="12pt" fo:language="en" fo:country="US" fo:font-style="italic" style:font-size-asian="12pt" style:language-asian="fr" style:country-asian="FR" style:font-style-asian="italic" style:font-name-complex="Cambria" style:font-size-complex="12pt" style:font-style-complex="italic"/>
    </style:style>
    <style:style style:name="T17" style:family="text">
      <style:text-properties style:font-name="Cambria" fo:font-size="12pt" fo:language="en" fo:country="US" fo:font-weight="bold" style:font-size-asian="12pt" style:font-weight-asian="bold" style:font-name-complex="Cambria" style:font-size-complex="12pt"/>
    </style:style>
    <style:style style:name="T18" style:family="text">
      <style:text-properties style:font-name="Cambria" fo:font-size="12pt" fo:language="en" fo:country="US" fo:font-weight="bold" officeooo:rsid="001985fb" style:font-size-asian="12pt" style:font-weight-asian="bold" style:font-name-complex="Cambria" style:font-size-complex="12pt"/>
    </style:style>
    <style:style style:name="T19" style:family="text">
      <style:text-properties style:font-name="Cambria" fo:font-size="12pt" fo:language="en" fo:country="US" fo:font-weight="bold" style:font-size-asian="12pt" style:language-asian="fr" style:country-asian="FR" style:font-weight-asian="bold" style:font-name-complex="Cambria" style:font-size-complex="12pt"/>
    </style:style>
    <style:style style:name="T20" style:family="text">
      <style:text-properties style:font-name="Cambria" fo:font-size="12pt" fo:language="en" fo:country="US" fo:font-weight="bold" officeooo:rsid="0018077c" style:font-size-asian="12pt" style:language-asian="fr" style:country-asian="FR" style:font-weight-asian="bold" style:font-name-complex="Cambria" style:font-size-complex="12pt"/>
    </style:style>
    <style:style style:name="T21" style:family="text">
      <style:text-properties style:font-name="Cambria" fo:font-size="12pt" fo:language="en" fo:country="US" fo:background-color="#ffff00" loext:char-shading-value="0" style:font-size-asian="12pt" style:font-name-complex="Cambria" style:font-size-complex="12pt"/>
    </style:style>
    <style:style style:name="T22" style:family="text">
      <style:text-properties style:font-name="Cambria" fo:font-size="12pt" fo:language="en" fo:country="US" officeooo:rsid="00180462" fo:background-color="#ffff00" loext:char-shading-value="0" style:font-size-asian="12pt" style:font-name-complex="Cambria" style:font-size-complex="12pt"/>
    </style:style>
    <style:style style:name="T23" style:family="text">
      <style:text-properties style:font-name="Cambria" fo:font-size="12pt" fo:language="en" fo:country="US" officeooo:rsid="001985fb" fo:background-color="#ffff00" loext:char-shading-value="0" style:font-size-asian="12pt" style:font-name-complex="Cambria" style:font-size-complex="12pt"/>
    </style:style>
    <style:style style:name="T24" style:family="text">
      <style:text-properties style:font-name="Cambria" fo:font-size="12pt" fo:language="en" fo:country="US" officeooo:rsid="001dbacd" fo:background-color="#ffff00" loext:char-shading-value="0" style:font-size-asian="12pt" style:font-name-complex="Cambria" style:font-size-complex="12pt"/>
    </style:style>
    <style:style style:name="T25" style:family="text">
      <style:text-properties style:font-name="Cambria" fo:font-size="12pt" fo:language="en" fo:country="GB" style:font-size-asian="12pt" style:font-name-complex="Cambria" style:font-size-complex="12pt"/>
    </style:style>
    <style:style style:name="T26" style:family="text">
      <style:text-properties style:font-name="Cambria" fo:font-size="12pt" fo:language="en" fo:country="GB" style:font-size-asian="12pt" style:language-asian="fr" style:country-asian="FR" style:font-name-complex="Cambria" style:font-size-complex="12pt"/>
    </style:style>
    <style:style style:name="T27" style:family="text">
      <style:text-properties style:font-name="Cambria" fo:font-size="12pt" fo:language="en" fo:country="GB" officeooo:rsid="001985fb" style:font-size-asian="12pt" style:language-asian="fr" style:country-asian="FR" style:font-name-complex="Cambria" style:font-size-complex="12pt"/>
    </style:style>
    <style:style style:name="T28" style:family="text">
      <style:text-properties style:font-name="Cambria" fo:font-size="12pt" fo:language="en" fo:country="GB" officeooo:rsid="0012d5e0" style:font-size-asian="12pt" style:language-asian="fr" style:country-asian="FR" style:font-name-complex="Cambria" style:font-size-complex="12pt"/>
    </style:style>
    <style:style style:name="T29" style:family="text">
      <style:text-properties style:font-name="Cambria" fo:font-size="12pt" fo:language="en" fo:country="GB" style:font-size-asian="12pt" style:language-asian="fr" style:country-asian="FR" style:font-name-complex="Cambria" style:font-size-complex="12pt" text:display="true"/>
    </style:style>
    <style:style style:name="T30" style:family="text">
      <style:text-properties style:font-name="Cambria" fo:font-size="12pt" fo:language="en" fo:country="GB" officeooo:rsid="0013f6f7" style:font-size-asian="12pt" style:language-asian="fr" style:country-asian="FR" style:font-name-complex="Cambria" style:font-size-complex="12pt"/>
    </style:style>
    <style:style style:name="T31" style:family="text">
      <style:text-properties style:font-name="Cambria" fo:font-size="12pt" fo:language="en" fo:country="GB" officeooo:rsid="00150b30" style:font-size-asian="12pt" style:language-asian="fr" style:country-asian="FR" style:font-name-complex="Cambria" style:font-size-complex="12pt"/>
    </style:style>
    <style:style style:name="T32" style:family="text">
      <style:text-properties style:font-name="Cambria" fo:font-size="12pt" fo:language="en" fo:country="GB" officeooo:rsid="00164743" style:font-size-asian="12pt" style:language-asian="fr" style:country-asian="FR" style:font-name-complex="Cambria" style:font-size-complex="12pt"/>
    </style:style>
    <style:style style:name="T33" style:family="text">
      <style:text-properties style:font-name="Cambria" fo:font-size="12pt" fo:language="en" fo:country="GB" officeooo:rsid="0019af67" style:font-size-asian="12pt" style:language-asian="fr" style:country-asian="FR" style:font-name-complex="Cambria" style:font-size-complex="12pt"/>
    </style:style>
    <style:style style:name="T34" style:family="text">
      <style:text-properties style:font-name="Cambria" fo:font-size="12pt" fo:language="en" fo:country="GB" style:font-name-asian="Cambria" style:font-size-asian="12pt" style:font-name-complex="Cambria" style:font-size-complex="12pt"/>
    </style:style>
    <style:style style:name="T35" style:family="text">
      <style:text-properties style:font-name="Cambria" fo:font-size="12pt" fo:language="en" fo:country="GB" style:font-name-asian="Times New Roman" style:font-size-asian="12pt" style:font-name-complex="Cambria" style:font-size-complex="12pt"/>
    </style:style>
    <style:style style:name="T36" style:family="text">
      <style:text-properties style:font-name="Cambria" fo:font-size="12pt" fo:language="en" fo:country="GB" officeooo:rsid="0013f6f7" style:font-name-asian="Times New Roman" style:font-size-asian="12pt" style:font-name-complex="Cambria" style:font-size-complex="12pt"/>
    </style:style>
    <style:style style:name="T37" style:family="text">
      <style:text-properties style:font-name="Cambria" fo:font-size="12pt" fo:language="en" fo:country="GB" officeooo:rsid="00164743" style:font-name-asian="Times New Roman" style:font-size-asian="12pt" style:font-name-complex="Cambria" style:font-size-complex="12pt"/>
    </style:style>
    <style:style style:name="T38" style:family="text">
      <style:text-properties style:font-name="Cambria" fo:font-size="12pt" fo:language="en" fo:country="GB" style:font-name-asian="Times New Roman" style:font-size-asian="12pt" style:language-asian="fr" style:country-asian="FR" style:font-name-complex="Cambria" style:font-size-complex="12pt"/>
    </style:style>
    <style:style style:name="T39" style:family="text">
      <style:text-properties style:font-name="Cambria" fo:font-size="12pt" fo:language="en" fo:country="GB" fo:background-color="#ffff00" loext:char-shading-value="0" style:font-size-asian="12pt" style:language-asian="fr" style:country-asian="FR" style:font-name-complex="Cambria" style:font-size-complex="12pt"/>
    </style:style>
    <style:style style:name="T40" style:family="text">
      <style:text-properties style:font-name="Cambria" fo:font-size="12pt" fo:language="en" fo:country="GB" officeooo:rsid="0019af67" fo:background-color="#ffff00" loext:char-shading-value="0" style:font-size-asian="12pt" style:language-asian="fr" style:country-asian="FR" style:font-name-complex="Cambria" style:font-size-complex="12pt"/>
    </style:style>
    <style:style style:name="T41" style:family="text">
      <style:text-properties style:font-name="Cambria" fo:font-size="12pt" style:font-size-asian="12pt" style:font-name-complex="Cambria" style:font-size-complex="12pt"/>
    </style:style>
    <style:style style:name="T42" style:family="text">
      <style:text-properties style:font-name="Cambria" fo:font-size="12pt" style:font-name-asian="Times New Roman" style:font-size-asian="12pt" style:language-asian="fr" style:country-asian="FR" style:font-name-complex="Cambria" style:font-size-complex="12pt"/>
    </style:style>
    <style:style style:name="T43" style:family="text">
      <style:text-properties style:font-name="Cambria" fo:font-size="12pt" fo:font-style="italic" style:font-name-asian="Times New Roman" style:font-size-asian="12pt" style:language-asian="fr" style:country-asian="FR" style:font-style-asian="italic" style:font-name-complex="Cambria" style:font-size-complex="12pt" style:font-style-complex="italic"/>
    </style:style>
    <style:style style:name="T44" style:family="text">
      <style:text-properties style:font-name="Cambria" fo:font-size="12pt" fo:font-style="italic" style:font-size-asian="12pt" style:font-style-asian="italic" style:font-name-complex="Cambria" style:font-size-complex="12pt" style:font-style-complex="italic"/>
    </style:style>
    <style:style style:name="T45" style:family="text">
      <style:text-properties style:font-name="Cambria" fo:language="en" fo:country="US" style:language-asian="fr" style:country-asian="FR" style:font-name-complex="Cambria"/>
    </style:style>
    <style:style style:name="T46" style:family="text">
      <style:text-properties style:font-name="Cambria" fo:language="en" fo:country="US" style:font-name-complex="Cambria"/>
    </style:style>
    <style:style style:name="T47" style:family="text">
      <style:text-properties style:font-name="Cambria" fo:language="en" fo:country="US" fo:font-weight="normal" style:font-weight-asian="normal" style:font-name-complex="Cambria"/>
    </style:style>
    <style:style style:name="T48" style:family="text">
      <style:text-properties style:font-name="Cambria" fo:language="en" fo:country="GB" style:font-name-complex="Cambria"/>
    </style:style>
    <style:style style:name="T49" style:family="text">
      <style:text-properties style:font-name="Cambria" fo:language="en" fo:country="GB" officeooo:rsid="0013f6f7" style:font-name-complex="Cambria"/>
    </style:style>
    <style:style style:name="T50" style:family="text">
      <style:text-properties style:font-name="Cambria" fo:language="en" fo:country="GB" style:font-name-asian="Times New Roman" style:font-name-complex="Cambria"/>
    </style:style>
    <style:style style:name="T51" style:family="text">
      <style:text-properties style:font-name="Cambria" fo:language="en" fo:country="GB" fo:font-style="italic" style:font-style-asian="italic" style:font-name-complex="Cambria" style:font-style-complex="italic"/>
    </style:style>
    <style:style style:name="T52" style:family="text">
      <style:text-properties fo:language="none" fo:country="none"/>
    </style:style>
    <style:style style:name="T53" style:family="text">
      <style:text-properties fo:language="none" fo:country="none" text:display="true"/>
    </style:style>
    <style:style style:name="T54" style:family="text">
      <style:text-properties fo:language="en" fo:country="GB"/>
    </style:style>
    <style:style style:name="T55" style:family="text">
      <style:text-properties fo:color="#000000" style:font-name="Cambria" fo:font-size="12pt" fo:language="en" fo:country="GB" officeooo:rsid="0018077c" style:font-size-asian="12pt" style:language-asian="fr" style:country-asian="FR" style:font-name-complex="Cambria" style:font-size-complex="12pt"/>
    </style:style>
    <style:style style:name="T56" style:family="text">
      <style:text-properties fo:color="#000000" style:font-name="Cambria" fo:font-size="12pt" fo:language="en" fo:country="GB" officeooo:rsid="001985fb" style:font-size-asian="12pt" style:language-asian="fr" style:country-asian="FR" style:font-name-complex="Cambria" style:font-size-complex="12pt"/>
    </style:style>
    <style:style style:name="T57" style:family="text">
      <style:text-properties fo:color="#000000" style:font-name="Cambria" fo:font-size="12pt" fo:language="en" fo:country="GB" style:font-size-asian="12pt" style:font-name-complex="Cambria" style:font-size-complex="12pt"/>
    </style:style>
    <style:style style:name="T58" style:family="text">
      <style:text-properties fo:color="#000000" style:font-name="Cambria" fo:font-size="12pt" fo:language="en" fo:country="GB" style:font-size-asian="12pt" style:font-name-complex="Cambria" style:font-size-complex="12pt" style:font-weight-complex="bold"/>
    </style:style>
    <style:style style:name="T59" style:family="text">
      <style:text-properties fo:color="#000000" style:font-name="Cambria" fo:font-size="12pt" fo:language="en" fo:country="GB" officeooo:rsid="00150b30" style:font-name-asian="Cambria" style:font-size-asian="12pt" style:language-asian="fr" style:country-asian="FR" style:font-name-complex="Cambria" style:font-size-complex="12pt" style:language-complex="ar" style:country-complex="SA"/>
    </style:style>
    <style:style style:name="T60" style:family="text">
      <style:text-properties fo:color="#000000" style:font-name="Cambria" fo:font-size="12pt" fo:language="en" fo:country="GB" fo:font-style="italic" style:font-size-asian="12pt" style:font-style-asian="italic" style:font-name-complex="Cambria" style:font-size-complex="12pt"/>
    </style:style>
    <style:style style:name="T61" style:family="text">
      <style:text-properties fo:color="#000000" style:font-name="Cambria" fo:font-size="12pt" fo:language="en" fo:country="GB" fo:font-style="italic" style:font-size-asian="12pt" style:font-style-asian="italic" style:font-name-complex="Cambria" style:font-size-complex="12pt" style:font-style-complex="italic"/>
    </style:style>
    <style:style style:name="T62" style:family="text">
      <style:text-properties fo:color="#000000" style:font-name="Cambria" fo:font-size="12pt" fo:language="en" fo:country="GB" fo:font-style="italic" style:font-size-asian="12pt" style:font-style-asian="italic" style:font-name-complex="Cambria" style:font-size-complex="12pt" style:font-weight-complex="bold"/>
    </style:style>
    <style:style style:name="T63" style:family="text">
      <style:text-properties fo:color="#000000" style:font-name="Cambria" fo:font-size="12pt" fo:language="en" fo:country="GB" fo:font-style="normal" style:font-size-asian="12pt" style:font-style-asian="normal" style:font-name-complex="Cambria" style:font-size-complex="12pt"/>
    </style:style>
    <style:style style:name="T64" style:family="text">
      <style:text-properties fo:color="#000000" style:font-name="Cambria" fo:font-size="12pt" fo:language="en" fo:country="US" style:font-size-asian="12pt" style:font-name-complex="Cambria" style:font-size-complex="12pt"/>
    </style:style>
    <style:style style:name="T65" style:family="text">
      <style:text-properties fo:color="#000000" style:font-name="Cambria" fo:font-size="12pt" fo:language="en" fo:country="US" style:font-size-asian="12pt" style:font-name-complex="Cambria" style:font-size-complex="12pt" style:font-weight-complex="bold"/>
    </style:style>
    <style:style style:name="T66" style:family="text">
      <style:text-properties fo:color="#000000" style:font-name="Cambria" fo:font-size="12pt" fo:language="en" fo:country="US" style:font-size-asian="12pt" style:font-name-complex="Cambria" style:font-size-complex="12pt" style:font-style-complex="italic"/>
    </style:style>
    <style:style style:name="T67" style:family="text">
      <style:text-properties fo:color="#000000" style:font-name="Cambria" fo:font-size="12pt" fo:language="en" fo:country="US" style:font-size-asian="12pt" style:language-asian="fr" style:country-asian="FR" style:font-name-complex="Cambria" style:font-size-complex="12pt"/>
    </style:style>
    <style:style style:name="T68" style:family="text">
      <style:text-properties fo:color="#000000" style:font-name="Cambria" fo:font-size="12pt" fo:language="en" fo:country="US" fo:font-style="italic" style:font-size-asian="12pt" style:font-style-asian="italic" style:font-name-complex="Cambria" style:font-size-complex="12pt"/>
    </style:style>
    <style:style style:name="T69" style:family="text">
      <style:text-properties fo:color="#000000" style:font-name="Cambria" fo:font-size="12pt" fo:language="en" fo:country="US" fo:font-style="italic" style:font-size-asian="12pt" style:font-style-asian="italic" style:font-name-complex="Cambria" style:font-size-complex="12pt" style:font-style-complex="italic"/>
    </style:style>
    <style:style style:name="T70" style:family="text">
      <style:text-properties fo:color="#000000" style:font-name="Cambria" fo:font-size="12pt" fo:language="en" fo:country="US" fo:font-style="italic" style:font-size-asian="12pt" style:language-asian="fr" style:country-asian="FR" style:font-style-asian="italic" style:font-name-complex="Cambria" style:font-size-complex="12pt"/>
    </style:style>
    <style:style style:name="T71" style:family="text">
      <style:text-properties fo:color="#000000" style:font-name="Cambria" fo:font-size="12pt" fo:language="en" fo:country="US" style:letter-kerning="true" style:font-name-asian="Times New Roman" style:font-size-asian="12pt" style:language-asian="fr" style:country-asian="FR" style:font-name-complex="Cambria" style:font-size-complex="12pt"/>
    </style:style>
    <style:style style:name="T72" style:family="text">
      <style:text-properties fo:color="#000000" style:font-name="Cambria" fo:font-size="12pt" style:font-size-asian="12pt" style:font-name-complex="Cambria" style:font-size-complex="12pt"/>
    </style:style>
    <style:style style:name="T73" style:family="text">
      <style:text-properties fo:color="#000000" style:font-name="Cambria" fo:font-size="12pt" fo:font-style="italic" style:font-size-asian="12pt" style:font-style-asian="italic" style:font-name-complex="Cambria" style:font-size-complex="12pt" style:font-style-complex="italic"/>
    </style:style>
    <style:style style:name="T74" style:family="text">
      <style:text-properties fo:color="#000000" fo:font-size="12pt" officeooo:rsid="001985fb" style:font-name-asian="Cambria" style:font-size-asian="12pt" style:language-asian="zh" style:country-asian="CN" style:font-size-complex="12pt" style:language-complex="ar" style:country-complex="SA"/>
    </style:style>
    <style:style style:name="T75" style:family="text">
      <style:text-properties style:text-position="super 58%" style:font-name="Cambria" fo:font-size="12pt" fo:language="en" fo:country="GB" style:font-size-asian="12pt" style:language-asian="fr" style:country-asian="FR" style:font-name-complex="Cambria" style:font-size-complex="12pt"/>
    </style:style>
    <style:style style:name="T76" style:family="text">
      <style:text-properties style:text-position="super 58%" style:font-name="Cambria" fo:font-size="12pt" fo:language="en" fo:country="GB" officeooo:rsid="0013f6f7" style:font-name-asian="Times New Roman" style:font-size-asian="12pt" style:font-name-complex="Cambria" style:font-size-complex="12pt"/>
    </style:style>
    <style:style style:name="T77" style:family="text">
      <style:text-properties fo:color="#231f20" style:font-name="Cambria" fo:font-size="12pt" fo:language="en" fo:country="US" style:font-size-asian="12pt" style:font-name-complex="Cambria" style:font-size-complex="12pt"/>
    </style:style>
    <style:style style:name="T78" style:family="text">
      <style:text-properties officeooo:rsid="0012d5e0"/>
    </style:style>
    <style:style style:name="T79" style:family="text">
      <style:text-properties officeooo:rsid="00133c1f"/>
    </style:style>
    <style:style style:name="T80" style:family="text">
      <style:text-properties style:font-name-complex="Calibri"/>
    </style:style>
    <style:style style:name="T81" style:family="text">
      <style:text-properties officeooo:rsid="001985fb"/>
    </style:style>
    <style:style style:name="T82" style:family="text">
      <style:text-properties officeooo:rsid="001b71be"/>
    </style:style>
    <style:style style:name="T83" style:family="text">
      <style:text-properties fo:language="en" fo:country="IE" style:language-asian="zh" style:country-asian="CN" style:language-complex="ar" style:country-complex="SA"/>
    </style:style>
    <style:style style:name="T84" style:family="text">
      <style:text-properties fo:language="en" fo:country="IE" officeooo:rsid="0018077c" style:language-asian="zh" style:country-asian="CN" style:language-complex="ar" style:country-complex="SA"/>
    </style:style>
    <style:style style:name="T85" style:family="text">
      <style:text-properties fo:language="en" fo:country="US"/>
    </style:style>
    <style:style style:name="T86" style:family="text">
      <style:text-properties fo:language="en" fo:country="US" style:font-name-complex="Calibri"/>
    </style:style>
    <style:style style:name="T87" style:family="text">
      <style:text-properties officeooo:rsid="001dbacd"/>
    </style:style>
    <style:style style:name="T88" style:family="text">
      <style:text-properties style:use-window-font-color="true" style:font-name="Calibri" fo:font-size="12pt" fo:language="en" fo:country="US" style:font-name-asian="Calibri" style:font-size-asian="12pt" style:language-asian="zh" style:country-asian="CN" style:font-name-complex="Times New Roman" style:font-size-complex="12pt" style:language-complex="ar" style:country-complex="SA"/>
    </style:style>
    <style:style style:name="T89" style:family="text">
      <style:text-properties fo:font-variant="normal" fo:text-transform="none" style:use-window-font-color="true" style:text-outline="false" style:text-line-through-style="none" style:text-line-through-type="none" style:text-position="0% 100%" style:font-name="Ubuntu" fo:font-size="8pt" fo:letter-spacing="normal" fo:language="fr" fo:country="CA" fo:font-style="italic" fo:text-shadow="none" style:text-underline-style="none" fo:font-weight="normal" style:text-underline-mode="continuous" style:text-overline-mode="continuous" style:text-line-through-mode="continuous" style:letter-kerning="false" style:font-name-asian="Droid Sans Fallback" style:font-size-asian="10.5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90" style:family="text">
      <style:text-properties style:font-name="Ubuntu" fo:font-size="10pt" fo:language="fr" fo:country="CA" style:language-asian="zh" style:country-asian="CN" style:language-complex="hi" style:country-complex="IN"/>
    </style:style>
    <style:style style:name="T91" style:family="text">
      <style:text-properties style:use-window-font-color="true" style:font-name="Calibri" fo:font-size="12pt" fo:language="none" fo:country="none" style:font-name-asian="Calibri" style:font-size-asian="12pt" style:language-asian="zh" style:country-asian="CN" style:font-name-complex="Times New Roman" style:font-size-complex="12pt" style:language-complex="ar" style:country-complex="SA"/>
    </style:style>
    <style:style style:name="T92" style:family="text">
      <style:text-properties fo:font-variant="normal" fo:text-transform="none" style:use-window-font-color="true" style:text-outline="false" style:text-line-through-style="none" style:text-line-through-type="none" style:text-position="0% 100%" style:font-name="Ubuntu" fo:font-size="10pt" fo:letter-spacing="normal" fo:language="en" fo:country="GB" fo:font-style="normal" fo:text-shadow="none" style:text-underline-style="none" fo:font-weight="normal" style:text-underline-mode="continuous" style:text-overline-mode="continuous" style:text-line-through-mode="continuous" style:letter-kerning="false" style:font-name-asian="Droid Sans Fallback" style:font-size-asian="10.5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93" style:family="text">
      <style:text-properties fo:font-variant="normal" fo:text-transform="none" style:use-window-font-color="true" style:text-outline="false" style:text-line-through-style="none" style:text-line-through-type="none" style:text-position="0% 100%" style:font-name="Ubuntu" fo:font-size="10pt" fo:letter-spacing="normal" fo:language="en" fo:country="US" fo:font-style="normal" fo:text-shadow="none" style:text-underline-style="none" fo:font-weight="normal" style:text-underline-mode="continuous" style:text-overline-mode="continuous" style:text-line-through-mode="continuous" style:letter-kerning="false" style:font-name-asian="Droid Sans Fallback" style:font-size-asian="10.5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94" style:family="text">
      <style:text-properties fo:font-variant="normal" fo:text-transform="none" style:use-window-font-color="true" style:text-outline="false" style:text-line-through-style="none" style:text-line-through-type="none" style:text-position="0% 100%" style:font-name="Ubuntu" fo:font-size="8pt" fo:letter-spacing="normal" fo:language="fr" fo:country="CA" fo:font-style="italic" fo:text-shadow="none" style:text-underline-style="none" fo:font-weight="normal" style:letter-kerning="true" style:font-name-asian="Droid Sans Fallback1" style:font-size-asian="8pt" style:language-asian="zh" style:country-asian="CN" style:font-style-asian="italic" style:font-weight-asian="normal" style:font-name-complex="Ubuntu" style:font-size-complex="12pt" style:language-complex="hi" style:country-complex="IN" style:font-style-complex="normal" style:font-weight-complex="normal" style:text-emphasize="none" style:text-scale="100%"/>
    </style:style>
    <style:style style:name="T95" style:family="text">
      <style:text-properties style:use-window-font-color="true" style:font-name="Ubuntu" fo:font-size="10pt" fo:language="fr" fo:country="CA" style:font-name-asian="Calibri" style:font-size-asian="10pt" style:language-asian="zh" style:country-asian="CN" style:font-name-complex="Ubuntu" style:font-size-complex="11pt" style:language-complex="hi" style:country-complex="IN"/>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7">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8">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9">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0">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8">Clément Fontan, Université de Montréal, CRE</text:p>
      <text:p text:style-name="P18">Sabine Saurugger, Sciences Po Grenoble, PACTE, Institut universitaire de France</text:p>
      <text:p text:style-name="P19"><text:span text:style-name="T1">Nikolaos Zahariadis, </text:span><text:span text:style-name="T1">Rhodes College</text:span></text:p>
      <text:p text:style-name="P12"/>
      <text:p text:style-name="P20">Resisting in times of crisis: </text:p>
      <text:p text:style-name="P20">The implementation of European rigor plans in the Irish and Greek cases.</text:p>
      <text:p text:style-name="P21"/>
      <text:p text:style-name="P21"/>
      <text:p text:style-name="P35"><text:span text:style-name="T1">The financial and economic crisis in the EU starting in 2008 triggered important economic difficulties for a number of member states. Amongst those, Ireland and Greece were confronted very early in this crisis with difficulties to raise money on financial markets. The European Commission, together with the European Central Bank (ECB) and the International Monetary Fund (IMF), provided a bailout plan for both countries. The implementation of these plans, however, took two different forms in Ireland and Greece. While Ireland has completed the structural reforms linked to the bailout plan, Greece is still confronted with serious delays in complying with the demands. </text:span></text:p>
      <text:p text:style-name="P35"><text:span text:style-name="T1">The aim of this chapter is to </text:span><text:span text:style-name="T8">investigate the factors that led to this differentiated outcome. Based on an implementation approach, we will analyze the reasons that led to higher resistances in the Greek administration than in the Irish one towards the EU-IMF rigor plans. </text:span></text:p>
      <text:p text:style-name="P35"><text:span text:style-name="T8">When applying for financial assistance from EU partners, countries must comply with rules linked to the implementation of economic reforms. </text:span><text:span text:style-name="T1">The bailout processes involve bargaining between the bailed-out countries and their creditors and possible revisions following the deal. The conditions for granting the loans have to be agreed between the bailed-out countries and the Commission, in consultation with the ECB and the IMF (European Council 2010). They are laid down in a Memorandum of Understanding (MoU) which follows the recommendations the Council made to the countries when agreeing to the loan principles. The Commission, the ECB and the IMF monitor and verify on a quarterly basis that the implementation of the economic policies conditions is fulfilled. Implementation delays (due to legislative or administrative resistances) may affect the disbursements of the loan. <text:s text:c="2"/></text:span></text:p>
      <text:p text:style-name="P26"/>
      <text:p text:style-name="P35"><text:span text:style-name="T1">The legal status of these plans is ambiguous. Financial loans decided by </text:span><text:soft-page-break/><text:span text:style-name="T1">international financial institutions inhabit a grey area “in the interstices of soft law, technical norms, public international law, and international private law” (Anders 2008, 188). They are not soft law, that is, legally non-binding, since the violation of certain conditions affects disbursement and the repayment of the loan with interests is a contractual obligation. The conditions themselves, on the other hand, do not amount to contractual obligations according to the legal opinion of international financial institutions, because they are set by the government requesting legal assistance ( Terpan 2015). . </text:span></text:p>
      <text:p text:style-name="P35"><text:span text:style-name="T1">However, even intergovernmentally negotiated, </text:span><text:span text:style-name="T14">legally binding but not jurisdictionally enforceable norms </text:span><text:span text:style-name="T1">are open to resistance during the implementation process. Not complying with rules does not lead to legal consequences, but re-negotiation of the terms. While governmental actors might agree at the European level, the administration at the domestic level has margins of resistance. However, non-compliance to soft law, or as we call it, resistance on the administrative level does not only depend on the degree of competence and training (Falkner et al 2005), nor at the degree of corruption (</text:span><text:span text:style-name="T25">Börzel</text:span><text:span text:style-name="T1"> et al 2007) found at administrative level. These acts of resistance can only be understood when the strategies of the actors are taken into account. In other words, it is agency that helps us to explain the degree of resistance and not solely institutional structures (Graziano 2011, Saurugger 2012).</text:span></text:p>
      <text:p text:style-name="P35"><text:span text:style-name="T1">The chapter is structured as follows. In the first part, we outline the hypotheses based on the non-compliance literature. We then present the empirical elements of the bail-out plans for Ireland and Greece and analyze the administrations’ responses at the domestic levels. We conclude with a typology of resistance patterns to legally binding norms. </text:span></text:p>
      <text:p text:style-name="P26"/>
      <text:p text:style-name="P29">Compliance and non-compliance with norms</text:p>
      <text:p text:style-name="P39"/>
      <text:p text:style-name="P40"><text:span text:style-name="T25">In most non-compliance research, law is used as a starting point for measuring whether or not an actor complies with law (Saurugger 2012; Saurugger &amp; Terpan 2015). While European directives and regulations were initially considered to be relatively a-political and the efficiency of implementation was </text:span><text:soft-page-break/><text:span text:style-name="T25">addressed in terms of efficiency and capacity of national administrations, hence the quicker the legislative procedure of adoption, the more efficient the implementation of EU law was thought to be, more recent research has enlarged this understanding of non-compliance. The different degree of implementation became a dependent variable to be explained by institutional configurations as well as intermediating or facilitating factors (Duina 1997; Risse et al 2001; Falkner et al. 2005, 14-17; Treib 2008). The literature has now identified four possible outcomes: absorption, transformation, retrenchment and inertia (Börzel 1999; Risse et al 2001; Héritier and Knill 2001; Falkner et al 2005, 2007,, </text:span><text:span text:style-name="Comment_20_Reference"><text:span text:style-name="T53"><office:annotation office:name="__Fieldmark__0_588774804"><dc:creator>Nikolaos Zahariadis</dc:creator><dc:date>2016-03-14T11:27:00</dc:date><text:sender-initials>NZ</text:sender-initials><text:p text:style-name="P51"><text:span text:style-name="T88">Perhaps delete some of the references here and in the references section to save words?</text:span></text:p></office:annotation></text:span></text:span><text:span text:style-name="T25">Hartla</text:span><text:span text:style-name="Comment_20_Reference"><text:span text:style-name="T52">p</text:span></text:span><text:span text:style-name="Comment_20_Reference"><text:span text:style-name="T53">p</text:span></text:span><office:annotation-end office:name="__Fieldmark__0_588774804"/><text:span text:style-name="Comment_20_Reference"><text:span text:style-name="T53"><office:annotation><dc:creator>Auteur inconnu</dc:creator><dc:date>2016-03-23T17:33:00</dc:date><text:p text:style-name="P53"><text:span text:style-name="T94">Répondre à Nikolaos Zahariadis (2016-03-14, 11:27): "..."</text:span></text:p><text:p text:style-name="P51"><text:span text:style-name="T95">I agree, Sabine could you choose the references to be deleted?</text:span></text:p></office:annotation></text:span></text:span><text:span text:style-name="T25"> and Falkner 2009; Toshkov 2009, Kaeding 2007, Mastenbroek 2005, Börzel et al 2007, König and Luetgert 2009). While absorption and transformation describe degrees of policy change, retrenchment and inertia refer to non-change. </text:span></text:p>
      <text:p text:style-name="P40"><text:span text:style-name="T34"><text:s/></text:span><text:span text:style-name="T25">In non-compliance studies, directives are generally used as a starting point. Based on the comparative analysis of different quantitative research projects undertaken in this field, Toshkov offers a comprehensive typology of variables affecting non-compliance.</text:span><text:span text:style-name="Footnote_20_Symbol"><text:span text:style-name="T25"><text:note text:id="ftn1" text:note-class="footnote"><text:note-citation>1</text:note-citation><text:note-body><text:p text:style-name="P8"><text:span text:style-name="T54">Although Toshkov’s taking stock exercise is exclusively based on quantitative non-compliance studies, the variables consistently reflect those found in qualitative studies.</text:span></text:p></text:note-body></text:note></text:span></text:span><text:span text:style-name="T25"> He distinguishes between variables that <text:s/>affect compliance positively: administrative efficiency, parliamentary scrutiny and coordination strength; and variables that exert a negative (or non-positive) influence: centralised/decentralised decision making, corruption levels, veto players (both public and private), members of relevant actors involved, and domestic conflict. </text:span></text:p>
      <text:p text:style-name="P35"><text:span text:style-name="T25">We conceptualize resistance as non-change and argue that resistance attitudes appear not only with regard to directives and regulations, or hard law, but also in the case of soft law implementation. In this particular context, rigor plans are legally binding but not jurisdictionally enforceable norms, and as such refer to a specific form of ambiguous soft law (see supra). The specificity of our approach lies in the fact that we concentrate primarily on agency. Implementation or non-implementation must be activated by agency; they are not implicit in the political or administrative structure. </text:span></text:p>
      <text:p text:style-name="P23"/>
      <text:p text:style-name="P23">On the basis of our agency-approach linked to Toshkov’s typology of non-<text:soft-page-break/>compliance factors, we formulate three hypotheses:</text:p>
      <text:p text:style-name="P23">H1: The higher the number of actors involved, the higher the probability that resistance attitudes appear. More actors add more complexity to the process of implementation, and thus open up a higher number of veto points. The more agencies, non-state actors and administrative services are involved, the more complex the definition of what form the implementation process should take, and the higher the possibilities of resistance (Tsebelis 1995). </text:p>
      <text:p text:style-name="P23"/>
      <text:p text:style-name="P23">H2: The higher the resources of an administration, the higher its capacity will be to resist and to circumvent non-legal instruments in an innovative manner. This is a counterfactual hypothesis to the arguments developed by legal compliance research arguing that that missing resources are one of the main factors of non-compliance. It is argued here that rejection, inertia and retrenchment attitudes with regard to non-legal instruments is an active decision made by domestic administrations who have the possibility to structure their goals hierarchically. Thus deciding not to implement an instrument can be seen as inertia, rejection or retrenchment. </text:p>
      <text:p text:style-name="P23"/>
      <text:p text:style-name="P23">H3: The greater the perceived distance or dispositions between the instruments’ goal and the agency’s goal, and the higher the agencies resources, the greater the resistance to the implementation of these instruments and programmes will be. Thus the propensity to implement or even use the instrument that diverges substantially from those enshrined in organizational goals is rather low. Dispositions refer more precisely to “what implementers perceive is the programmatic impact on agency or personal goals” (Zahariadis 2008, 225).</text:p>
      <text:p text:style-name="P23"/>
      <text:p text:style-name="P35"><text:span text:style-name="T17">The </text:span><text:span text:style-name="T18">domestic</text:span><text:span text:style-name="T17"> roots of the crisis </text:span></text:p>
      <text:p text:style-name="P32"><text:span text:style-name="T26">Following severe liquidity problems in Greece and other peripheral Euro area countries, in May 2010 the heads of States and governments of the Euro area issued a €110 billion emergency loan to Greece and set up a €450 billion temporary aid mechanism (European Financial Stability Facility, EFSF) for the whole Euro area. This new institutional arrangement gave only brief relief to the </text:span><text:soft-page-break/><text:span text:style-name="T26">Eurozone economies as Ireland was plunged into a new fiscal crisis in November 2010, following Eurozone leaders' talks about private sector's involvement in future bail-outs. Ireland was thus the first country to ask for the help of the EFSF and signed a €85bn bail-out package on the 28th of November. </text:span><text:span text:style-name="T27">While Greek difficulties went on with a second and third bailout in March 2012 and August 2015, <text:s/>t</text:span><text:span text:style-name="T55">he Eurogroup considered that the Irish economic adjustment program was </text:span><text:span text:style-name="T56">successful</text:span><text:span text:style-name="T55"> in </text:span><text:span text:style-name="T56">November</text:span><text:span text:style-name="T55"> 2013. </text:span><text:span text:style-name="T56">Thus,</text:span><text:span text:style-name="T55"> since January 2014, Ireland left the program and is “post-program” surveillance. </text:span><text:span text:style-name="T26"><text:s/></text:span></text:p>
      <text:p text:style-name="P32"/>
      <text:p text:style-name="P32"><text:span text:style-name="T26"><text:s/></text:span><text:span text:style-name="T26"><text:s/></text:span><office:annotation-end office:name="__Fieldmark__1_588774804"/><text:span text:style-name="T28">It is well beyond the scope of this chapter to identify the</text:span><text:span text:style-name="T26"> </text:span><text:span text:style-name="T28">numerous factors that caused the </text:span><text:span text:style-name="T26">Eurozone crisis (among the vast </text:span><text:span text:style-name="T33">literature</text:span><text:span text:style-name="T26"> on this issue, see </text:span><text:span text:style-name="T26"><office:annotation office:name="__Fieldmark__18_588774804"><dc:creator>Auteur inconnu</dc:creator><dc:date>2016-03-24T10:24:30.924060400</dc:date><text:list text:style-name=""><text:list-item><text:p text:style-name="P52"><text:span text:style-name="T92">These are the references I found the most instructive, please don't hesitate to add yours to diversify our theortiical lenses)</text:span></text:p></text:list-item></text:list></office:annotation></text:span><text:span text:style-name="T39">Bly</text:span><text:span text:style-name="T40">t</text:span><text:span text:style-name="T39">h 2013, Dyson 2014</text:span><office:annotation-end office:name="__Fieldmark__18_588774804"/><text:span text:style-name="T26">). Here, we expose the domestic roots of the crisis <text:s/>in both the Irish and the Greek case.</text:span></text:p>
      <text:p text:style-name="P35"><text:span text:style-name="T26">First, the Irish growth model, the so-called “Celtic Tiger” praised by EU and other international organizations since the beginning of the 2000, carried its own flaws explaining the depth and speed of the crisis. Indeed, t</text:span><text:span text:style-name="T77">he ‘deadly triumvirate’ of the banks, developers</text:span><text:span text:style-name="T1"> </text:span><text:span text:style-name="T77">and the state apparatus led to a connivance of interest on light-touch financial regulation and credit flows towards construction activities (</text:span><text:span text:style-name="T8">Chari &amp; Bernhagen, 2011). It means that the cheap credit allowed by the belonging to the Eurozone and the growth generated in the productive economy were not directed towards a strengthening of social services, research or support for small and medium-sized enterprises (Kirby 2010; Hardiman 2010). Moreover, the Celtic Tiger model relied on a strong export-oriented export, which suffered in turn during the global economic slowdown. </text:span><text:span text:style-name="T26">The deregulated banking sector that was affected by the burst of the housing market bubble (</text:span><text:span text:style-name="T8">Honohan 2009</text:span><text:span text:style-name="T26">) led then to excessive public deficits following the recapitalisation of imprudent national banks (such as Anglo-Irish bank). Indeed, the Irish bailout plan amounted to €64 billion, e.g. 64% of the GDP </text:span><text:span text:style-name="T64">(Cussen &amp; Lucey, 2011: 82). </text:span></text:p>
      <text:p text:style-name="P35"><text:span text:style-name="T55"/></text:p>
      <text:p text:style-name="P25">In the Greek case, <text:span text:style-name="T78">the domestic reasons for the erosion of market's confidence in its sovereign debt </text:span><text:s/><text:span text:style-name="T78">were </text:span>structural public deficits (Greek government deficit figures were questioned in 2004 <text:span text:style-name="T78">and in 2009</text:span>) <text:span text:style-name="T79">and</text:span>,<text:span text:style-name="T79">its inability to reform its </text:span><text:soft-page-break/><text:span text:style-name="T79">economy (see. Infra). </text:span><office:annotation office:name="__Fieldmark__37_588774804"><dc:creator>Auteur inconnu</dc:creator><dc:date>2016-03-24T10:41:03.659630640</dc:date><text:list text:continue-numbering="true" text:style-name=""><text:list-item><text:p text:style-name="P52"><text:span text:style-name="T92">Lets focus on domestic roots of the crisis, but I do agree with you, non greek banks were part of the reasons for the greek crisis. </text:span></text:p></text:list-item></text:list></office:annotation><office:annotation-end office:name="__Fieldmark__37_588774804"/><text:s/>The EU solution for each of the country was to provide temporary loans and impose structural reforms aimed at fiscal consolidation and improved economic competitiveness. </text:p>
      <text:p text:style-name="P33"><text:span text:style-name="T8">The focus of this chapter is on </text:span><text:span text:style-name="T9">two</text:span><text:span text:style-name="T8"> specific items taken from the panel of structural reforms: </text:span><text:span text:style-name="T19"><office:annotation office:name="__Fieldmark__167_588774804"><dc:creator>Auteur inconnu</dc:creator><dc:date>2016-03-24T15:49:14.692007560</dc:date><text:list text:continue-numbering="true" text:style-name=""><text:list-item><text:p text:style-name="P52"><text:span text:style-name="T93">Much easier to focus on these two items as we do not have data on greek financial reforms and we need to cut words. </text:span></text:p></text:list-item></text:list></office:annotation></text:span><text:span text:style-name="T19">privatization programs </text:span><text:span text:style-name="T20">and</text:span><text:span text:style-name="T8"> the </text:span><text:span text:style-name="T19">opening of closed professions</text:span><office:annotation-end office:name="__Fieldmark__167_588774804"/><text:span text:style-name="T8">. Indeed, these measures are salient in the public debate, have been first on the list in both of the rigor plans and redefine the boundaries in the state-market balance </text:span><text:span text:style-name="T10">in the economy</text:span><text:span text:style-name="T8">. In both cases, parliament's approval of the law does not suffice to be sure of implementation. We test whether the nature and the intensity of administrative preferences are the main variable explaining the variation of resistance. </text:span></text:p>
      <text:p text:style-name="P28"/>
      <text:p text:style-name="P30">Greek and Irish administrative systems</text:p>
      <text:p text:style-name="P35"><text:span text:style-name="T8">Following the ‘varieties of capitalism’ literature (Hall and Soskice 2001), Ireland could be classified as part of the liberal market economies group. Liberal market economies are expected to adapt their administrative system to the needs of the short term shifts in markets signals through the implementation of New Public Management (NPM)'s reforms. Agencification, privatization and liberalization of the administration took place in the mid-90' and shaped the Irish administration according to models in USA, Britain or New Zealand (Hardiman and Mac Cárthaigh 2008). It is however worth to note that some NPM features such as performance-based wages for civil servants and efficient coordination between decentralized governments agencies were still lacking in 2008 (Hardiman and Mac Cárthaigh 2008). Moreover, the multiplication of agencies has often been <text:s/>a hidden tool to employ more staff, an objective that is not in line with NPM ideas (Hardiman 2010).. Despite these remarks, the Irish administration could be classified as an imperfect and badly coordinated NMP-inspired system. Resistance within Irish administration should thus not occur because of the distance between the agency's goal and the ones of the program (H3) as its preferences have already been changed a decade ago since the first wave of "public sector reform". It could however be triggered by an excessive number of veto players (H1) as coordination between governments agencies was already lacking. The most </text:span><text:soft-page-break/><text:span text:style-name="T8">powerful administrative body (e.g. the Ministry of Finance) should not oppose the reforms neither as they push for more market-oriented and expenses-cutting reforms which are two traditional items that ministries of finances are backing up in inter-ministerial bargains (H2).</text:span></text:p>
      <text:p text:style-name="P1"><text:span text:style-name="T45">Greece falls between liberal market economies and coordinated economies, in a group of Southern European countries that Molina and Rhodes (2007) call mixed market economies. evin Featherstone classifies it as "neo-corporatist" (Featherstone 2008), "disjointed corporatism" (Featherstone 2005) or even as "failing state” (Featherstone, 2011)). The main characteristics of the Greek State underpinning these three classifications are:: "</text:span><text:span text:style-name="T46">legalism and hierarchical control; turf-fighting; the paucity of high quality technical personnel; the inefficient use, and often the lack of, resources; clientelism and non-meritocratic norms; party infiltration; and, the lack of permanency for senior positions" (Featherstone 2003). Moreover, policy delivery is extremely fragmented and "is marked by the weakness of state actors as agents of reform" (Featherstone 2003). Greece could then be classified as a "societé bloquée" meaning a "</text:span><text:span text:style-name="T45">political setting of stalemate between contending veto points"</text:span><text:span text:style-name="T46"> (Featherstone 2005). Indeed, despite attempts by Prime Minister Costas Simitis to modernize and E</text:span><text:bookmark text:name="_GoBack"/><text:span text:style-name="T46">uropeanize Greek economic and administrative features in the early 2000s, labour markets as well as pension systems could not be reformed. Moreover, Greece has one of the worst ranking in EU's single market rules transposition. This can be explained by its "statist" feature: the size of government administration is high in proportion of the GDP but international measures of effectiveness are low (Featherstone 2008). One could thus expect that the number of veto players is high (H1) and their fragmentation in Greek administration may trigger resistances to change. The distance between agency's goal and the plans' ones might be important: the nature of the NPM inspired reforms are against Greek political culture as shown by the failure of previous plans inspired by these ideas. The lack of resources and capabilities to act from the Greek administration should avoid the type of resistance triggered by a powerful administrative body (H2). <text:s/></text:span></text:p>
      <text:p text:style-name="P1"><text:span text:style-name="T48"><office:annotation office:name="__Fieldmark__38_588774804"><dc:creator>Auteur inconnu</dc:creator><dc:date>2016-03-24T10:47:25.915622680</dc:date><text:list text:continue-numbering="true" text:style-name=""><text:list-item><text:p text:style-name="P52"><text:span text:style-name="T92">2 important questions : should this variable timing be presented in the thoeritical section? <text:s/>Should we tackle the presentation of this variable here to cut the syriza section which comes latter int eh article and insert I here? </text:span></text:p></text:list-item></text:list></office:annotation></text:span><text:span text:style-name="T48">There is, however, another variable that must be taken into account in analyzing resistances to soft law: the variable of timing. In Greece, empirical evidence shows </text:span><text:soft-page-break/><text:span text:style-name="T48">a slowdown in all reforms in autumn 2010</text:span><office:annotation-end office:name="__Fieldmark__38_588774804"/><text:span text:style-name="T48">. After a landmark pension reform before the summer, the reform momentum weakened in autumn 2010, partially reflecting the shift in political focus in the run-up to the local elections in November, a cabinet reshuffle in September and limited administrative and operational capacity of the Greek government. </text:span><text:span text:style-name="T49">The slowdown in economic reforms was also visible when the government of </text:span><text:span text:style-name="T30">Alexis Tsipras was elected in January 2015 with the political platform of renegotiating the terms of the financial agreement with the EU authorities. </text:span><text:span text:style-name="T31">The conflict between the Greek government and EU authorities reached its peak </text:span><text:span text:style-name="T59">with</text:span><text:span text:style-name="T31"> the organisation of a</text:span><text:span text:style-name="T30"> referendum on the terms negotiated with the Troïka </text:span><text:span text:style-name="T31">within the context of a </text:span><text:span text:style-name="T30">third MoU </text:span><text:span text:style-name="T31">in July 2015</text:span><text:span text:style-name="T30">. </text:span><text:span text:style-name="T31">After the </text:span><text:span text:style-name="T30">reject</text:span><text:span text:style-name="T31">ion of the terms, an intense political pressure from the EU authorities led to</text:span><text:span text:style-name="T30"> </text:span><text:span text:style-name="T31">the negotiation of a </text:span><text:span text:style-name="T30"><text:s/>new version </text:span><text:span text:style-name="T31">of the </text:span><text:span text:style-name="T32">MoU</text:span><text:span text:style-name="T30"> </text:span><text:span text:style-name="T32">which contained stricter conditionality terms than the previous one</text:span><text:span text:style-name="T36">. Th</text:span><text:span text:style-name="T37">e signing of the MoU in</text:span><text:span text:style-name="T36"> August 15</text:span><text:span text:style-name="T76">th</text:span><text:span text:style-name="T36"> 2015 followed the publication of a Commission Report on August 14</text:span><text:span text:style-name="T76">th</text:span><text:span text:style-name="T36">, commenting very positively on the “Omnibus law” that was adopted by the Greek parliament on the same day</text:span><text:span text:style-name="T30">’</text:span><text:span text:style-name="Footnote_20_Symbol"><text:span text:style-name="T30"><text:note text:id="ftn7" text:note-class="footnote"><text:note-citation>2</text:note-citation><text:note-body><text:p text:style-name="P8"><text:span text:style-name="T80"><text:s/></text:span>http://ec.europa.eu/economy_finance/assistance_eu_ms/greek_loan_facility/pdf/report_on_compliance_with_prior_actions_en</text:p></text:note-body></text:note></text:span></text:span><text:span text:style-name="T36">. This allowed the launch of a third economic adjustment programme, </text:span><text:span text:style-name="T37">via the </text:span><text:span text:style-name="T36">European Stability Mechanism (ESM), mobilising up to €86 billion in financial assistance to Greece over three years (2015-2018).</text:span></text:p>
      <text:p text:style-name="P2">The Irish situation is very similar: elections and political instability create uncertainty and ambiguity, which create, in turn, active as well as passive resistances. <text:span text:style-name="T81">Indeed, the 2012 Irish elections wiped out the governing parties and the new governemnt negotiated new conditionnality terms </text:span><text:span text:style-name="T74">with</text:span><text:span text:style-name="T81"> EU authorities. Yet, this negotiation </text:span><text:s/>was less contentious than the <text:span text:style-name="T82">in theGreek case</text:span>.</text:p>
      <text:p text:style-name="P37">From the analysis of the Irish and Greek administrative system before the crisis, we could expect the tested hypotheses to produce the following results:</text:p>
      <table:table table:name="Tableau1" table:style-name="Tableau1">
        <table:table-column table:style-name="Tableau1.A"/>
        <table:table-column table:style-name="Tableau1.B"/>
        <table:table-column table:style-name="Tableau1.C"/>
        <table:table-row table:style-name="Tableau1.1">
          <table:table-cell table:style-name="Tableau1.A1" office:value-type="string">
            <text:p text:style-name="P34"/>
          </table:table-cell>
          <table:table-cell table:style-name="Tableau1.A1" office:value-type="string">
            <text:p text:style-name="P37">Ireland</text:p>
          </table:table-cell>
          <table:table-cell table:style-name="Tableau1.C1" office:value-type="string">
            <text:p text:style-name="P37">Greece</text:p>
          </table:table-cell>
        </table:table-row>
        <table:table-row table:style-name="Tableau1.1">
          <table:table-cell table:style-name="Tableau1.A1" office:value-type="string">
            <text:p text:style-name="P37">Number of veto players</text:p>
          </table:table-cell>
          <table:table-cell table:style-name="Tableau1.A1" office:value-type="string">
            <text:p text:style-name="P37">+</text:p>
          </table:table-cell>
          <table:table-cell table:style-name="Tableau1.C1" office:value-type="string">
            <text:p text:style-name="P37">+</text:p>
          </table:table-cell>
        </table:table-row>
        <table:table-row table:style-name="Tableau1.1">
          <table:table-cell table:style-name="Tableau1.A1" office:value-type="string">
            <text:p text:style-name="P37">Use of resources to resist</text:p>
          </table:table-cell>
          <table:table-cell table:style-name="Tableau1.A1" office:value-type="string">
            <text:p text:style-name="P37">+</text:p>
          </table:table-cell>
          <table:table-cell table:style-name="Tableau1.C1" office:value-type="string">
            <text:p text:style-name="P37">-</text:p>
          </table:table-cell>
        </table:table-row>
        <table:table-row table:style-name="Tableau1.1">
          <table:table-cell table:style-name="Tableau1.A1" office:value-type="string">
            <text:p text:style-name="P37">Programmatic distance</text:p>
          </table:table-cell>
          <table:table-cell table:style-name="Tableau1.A1" office:value-type="string">
            <text:p text:style-name="P37">-</text:p>
          </table:table-cell>
          <table:table-cell table:style-name="Tableau1.C1" office:value-type="string">
            <text:p text:style-name="P37">+</text:p>
          </table:table-cell>
        </table:table-row>
      </table:table>
      <text:p text:style-name="P37"/>
      <text:p text:style-name="P35"><text:soft-page-break/><text:span text:style-name="T68">Ireland</text:span></text:p>
      <text:p text:style-name="P35"><text:span text:style-name="T64">First, Ireland had to "</text:span><text:span text:style-name="T1">adopt legislative changes to remove restrictions to trade and competition in sheltered sectors including the legal profession, medical services and the pharmacy profession" (European Council 2010: 16). In the case of the legal profession, the government was expected to adopt the recommendations of the "Legal Costs Working group" (Irish Ministry of Justice 2005) and of the Competition Authority which is an independent body aiming at promoting competition. These reports have been adopted in </text:span><text:span text:style-name="T21">2005 and 2004 but </text:span><text:span text:style-name="T22">were </text:span><text:span text:style-name="T23">n</text:span><text:span text:style-name="T22">ot implemented before the crisis</text:span><text:span text:style-name="T1">; resistances are then highly probable</text:span><text:span text:style-name="T2">s</text:span><text:span text:style-name="T1">. </text:span><text:span text:style-name="T2">Indeed, while a legal services regulation bill was </text:span><text:span text:style-name="T3">introduced </text:span><text:span text:style-name="T2">in October 2011, </text:span><text:span text:style-name="T3">it was enacted only in late 2015 and it suffered from many amendments allowing legal professions to retain much of thir</text:span><text:span text:style-name="T4">d</text:span><text:span text:style-name="T3"> powers. Interestingly, this was caused by the high resistances from professional bodies representing the legal profession which did not share the objectives of flexibility and free-competition within their profession (H3). Despite the troika criticism, the legal profession representatives were powerful enough to resist to the reform pressure (H1 and H2)</text:span><text:span text:style-name="T3"><text:note text:id="ftn10" text:note-class="footnote"><text:note-citation>3</text:note-citation><text:note-body><text:h text:style-name="Heading_20_3" text:outline-level="3"><text:span text:style-name="T83"><text:s/>“</text:span><text:a xlink:type="simple" xlink:href="http://www.irishtimes.com/business/retail-and-services/legal-reform-professions-to-retain-key-powers-in-plan-1.2432491">Legal reform: Professions to retain key powers in plan</text:a><text:span text:style-name="T83">”, </text:span><text:span text:style-name="T84">Irish Times, November 17, 2015. </text:span></text:h><text:p text:style-name="P6"/></text:note-body></text:note></text:span><text:span text:style-name="T3">. </text:span><text:span text:style-name="T4">Also our intervening variable had an influence here, since the new government elected in 2012 was much less </text:span><text:span text:style-name="T7">supportive</text:span><text:span text:style-name="T4"> of the bill. </text:span></text:p>
      <text:p text:style-name="P35"/>
      <text:p text:style-name="P35"><text:span text:style-name="T1">In the case of medical services, restrictions on advertising and on the number of General Practitioners were expected to be erased and the recent elimination of the 50% mark-up paid for medicines should be enforced. Resistances were not likely as department of Health is not a powerful body (H2). </text:span><text:span text:style-name="T4">Indeed, reforms of the medical services did not trigger any resistance and the </text:span><text:span text:style-name="T7">program</text:span><text:span text:style-name="T4"> stayed on </text:span><text:span text:style-name="T7">track.</text:span><text:span text:style-name="T4"> </text:span></text:p>
      <text:p text:style-name="P26"/>
      <text:p text:style-name="P15"><text:span text:style-name="T1">Ireland’s bail-out plan </text:span><text:span text:style-name="T4">also </text:span><text:span text:style-name="T1">triggered <text:s/>privatization </text:span><text:span text:style-name="T4">measures</text:span><text:span text:style-name="T1">. The</text:span><text:span text:style-name="T4">y focuses on</text:span><text:span text:style-name="T1"> the Irish natural gas utility is part of an ongoing debate that was initially began in the 1990s. Privatization started at the end of the year 2011 when Ireland had to present a definitive list of states assets. <text:s/>The first review</text:span><text:span text:style-name="Footnote_20_Symbol"><text:span text:style-name="T1"><text:note text:id="ftn17" text:note-class="footnote"><text:note-citation>4</text:note-citation><text:note-body><text:p text:style-name="P8"><text:span text:style-name="T80"><text:s/></text:span><text:span text:style-name="T85">Report of the Review Group on States assets and liabilities, Government publications, April 2011</text:span></text:p></text:note-body></text:note></text:span></text:span><text:span text:style-name="T1"> is recommending asset </text:span><text:soft-page-break/><text:span text:style-name="T1">sales although it should not be an accelerated process as it could lower their global selling value. The review does not recommend to sell core gas and electricity companies. The first memorandum of the Commission did not include them 'European Commission 2011a) neither. However, the government decided, at the beginning of 2012, to privatize the Irish gas company, Board Gais Energy (BGE) </text:span><text:span text:style-name="T5">and the electricity company</text:span><text:span text:style-name="Footnote_20_Symbol"><text:span text:style-name="T1"><text:note text:id="ftn18" text:note-class="footnote"><text:note-citation>5</text:note-citation><text:note-body><text:p text:style-name="P8"><text:span text:style-name="T86"><text:s/></text:span><text:span text:style-name="T85">It is not the whole company that is privatized but only its energy division</text:span></text:p></text:note-body></text:note></text:span></text:span><text:span text:style-name="Footnote_20_Symbol"><text:span text:style-name="T1"> </text:span></text:span><text:span text:style-name="T1">. </text:span><text:span text:style-name="T4">Since t</text:span><text:span text:style-name="T1">here was no pressure from the Troika to meet any targets for revenues from privatization </text:span><text:span text:style-name="T11">(Palcic &amp; Reeves, 2012), </text:span><text:span text:style-name="T12">the inclusion of the BGE leads us to the</text:span><text:span text:style-name="T1"> observ</text:span><text:span text:style-name="T5">ation</text:span><text:span text:style-name="T1"> that the Troika was used as an opportunity to push for more reforms </text:span><text:span text:style-name="T5">(here, further sell of state assess.)</text:span><text:span text:style-name="T1">. </text:span><text:span text:style-name="T5">As, the Minister of Finance was not in favor of the privatization of the electricity and gas company, but agree on the other items of the list, one could expect resistances for the former assets but not the latter (H2). Indeed, while Irish privatization program has been on track all along, the <text:s text:c="2"/>sale of the B</text:span><text:span text:style-name="T6">G</text:span><text:span text:style-name="T5">E has been delayed for more than </text:span><text:span text:style-name="T6">three</text:span><text:span text:style-name="T5"> years, as it </text:span><text:span text:style-name="T6">was</text:span><text:span text:style-name="T5"> finalized </text:span><text:span text:style-name="T6">in</text:span><text:span text:style-name="T5"> June 201</text:span><text:span text:style-name="T6">5</text:span><text:span text:style-name="T5">. </text:span><text:span text:style-name="T6">The Irish government has underlined that this delay was explained by the <text:s/>low levels of the proposed bids but the latest Troika review indicated that the bids were at a good level</text:span><text:span text:style-name="T6"><text:note text:id="ftn8" text:note-class="footnote"><text:note-citation>6</text:note-citation><text:note-body><text:p text:style-name="P7"><text:s/><text:span text:style-name="T87">http://www.imf.org/external/pubs/ft/scr/2013/cr13366.pdf</text:span></text:p></text:note-body></text:note></text:span><text:span text:style-name="T6">. Hence, it is very probable that the administrative resistances from the Ministry of Finance explains the delay of the sale. This shows that administrative resistances might also occur in the case the lack of pressure from EU authorities and the use of the crisis by political authorities as a window of opportunity. <text:s text:c="3"/></text:span></text:p>
      <text:p text:style-name="P26"/>
      <text:p text:style-name="P35"><text:span text:style-name="T1"/></text:p>
      <text:p text:style-name="P49"/>
      <text:p text:style-name="P36"/>
      <text:p text:style-name="P32"><text:span text:style-name="T68">Greece</text:span></text:p>
      <text:p text:style-name="P32"><text:span text:style-name="T64">The Greek case is structurally different. Pressured by creditors and forced to find new ways to increase revenues, the Greek Government decided in February 2011 to scale up its privatization program. However, this decision was hindered by the </text:span><text:soft-page-break/><text:span text:style-name="T64">fact that the extensive privatization plan was slowed down by "</text:span><text:span text:style-name="T1">the current set-up where each ministry and a myriad of smaller entities manage and control government assets" (Commission 2011b). Here, the number of veto players (H1) was the first and most obvious cause of resistances towards privatization and programmatic distance should also have been encountered. The large number of stakeholders and the grey legal area in which they operate are basic flaws of Greek administration. According to a high ranking official, the high number of overlapping laws and consequent lack of coordination lengthen the time frame of implementation, in effect slowing down potential sales (Interview February 3, 2012). <text:s/>For example, according to a study by the Institute for Strategic and Development Studies, the Greek state does not know what it owns. As a result numerous people make unauthorized use of the facilities without paying for it (Ertel 2011). In order to override these resistances, EU authorities have forced Greece to </text:span><text:span text:style-name="T25">create a single privatization agency headed by a top executive of Eurobank-EFG, with advisors of EU institutions. This case is a good illustration of a shift from a grey area of law where privatization progress could not be controlled by judicial entities to a single body able to overcome resistances due to the number of veto players and programmatic distance (Interview with economic advisor February 13, 2012). </text:span></text:p>
      <text:p text:style-name="P32"><text:span text:style-name="T25">Resistance to sales also comes from groups, mostly though not only employees, intent to keep benefits afforded by the status quo (H3). </text:span><text:span text:style-name="T1">. </text:span><text:span text:style-name="T26">For example, </text:span><text:span text:style-name="T25">ΓENOΠ</text:span><text:span text:style-name="T1">, the union of workers for energy provider </text:span><text:span text:style-name="T41">Δ</text:span><text:span text:style-name="T1">EH, is among the most radical opponents of the sell-off plan. It enforced rolling black outs in the summer 2011 to protest a possible sale. </text:span><text:span text:style-name="T26">The Greek government is facing a dilemma in the privatization process. It has to protect workers who would lose their jobs under private management and powerful trade unions while still profiting from clientelist policies.</text:span><text:span text:style-name="T26"> For this reason, there is tremendous pressure to continue designing sales with clauses protecting employee jobs, as in the privatization saga of Olympic Airways (Featherstone and Papadimitriou 2007).</text:span></text:p>
      <text:p text:style-name="P22"/>
      <text:p text:style-name="P22">As regard to the issue of restricted professions (more than 150), the deregulation is considered as a "flagship reform of the whole program and will test the <text:soft-page-break/>government's determination vis-à-vis incumbents" (Commission 2011b). The law explicitly removes unwarranted restrictions to a certain number of professions (such as lawyers, notaries or architects) and establishes the principle of professional freedom for the others. Moreover, the law establishes a 4-months period during which restrictions might be reinstated by decree. The law keeps some territorial restrictions for the lawyers and the EU/IMF missions already notices some infringements in the application of the law. The closed profession reform in Greece has triggered resistances within administrative bodies. Indeed, the number of veto players is very high as reforms are taken care individually by each Ministry according to the profession concerned. Moreover, vested interests of actors towards this system is very high as every single group has an interest to protect this system even though it is not beneficial for the whole society (Featherstone 2008); programmatic distance is thus expected to be very high. </text:p>
      <text:p text:style-name="P22"/>
      <text:p text:style-name="P32"><text:span text:style-name="T25">However, as EU and government pressures are very high and Greek administration resources are scare, this might diminish the intensity of resistance (H2). In this field, </text:span><text:span text:style-name="T26">Presidential Decrees were issued for Law 3919/2011, and implementation is delayed. </text:span><text:span text:style-name="T39">Professional associations have not yet developed a monitoring and benchmarking system as required by the law</text:span><text:span text:style-name="T26">. In particular in the field of law professions, implementation is partial. The programmatic distance with the government’s rules and the Ministry of Justice seems high. </text:span></text:p>
      <text:p text:style-name="P24"/>
      <text:p text:style-name="P24">The progress reports underlined that Greece made mixed progress towards the ambitious objectives of the adjustment programmes. This was explained by several factors thought to hamper implementation: political instability, social unrest and issues of administrative capacity and, more fundamentally, an economic recession that was much deeper than previously projected. Again, the intervening variable here is timing – the elections and political games influence implementation of Commission norms. If tension in the run-up to elections rises and political contestation is high, compliance with soft law is lower. </text:p>
      <text:p text:style-name="P32"><text:span text:style-name="T35">’</text:span><text:span text:style-name="Footnote_20_Symbol"><text:span text:style-name="T35"><text:note text:id="ftn9" text:note-class="footnote"><text:note-citation>7</text:note-citation><text:note-body><text:p text:style-name="P8"><text:span text:style-name="T80"><text:s/></text:span>http://ec.europa.eu/economy_finance/assistance_eu_ms/greek_loan_facility/index_en.htm</text:p></text:note-body></text:note></text:span></text:span><text:span text:style-name="T26"> <text:s/></text:span></text:p>
      <text:p text:style-name="P24"><text:soft-page-break/></text:p>
      <text:p text:style-name="P32"><text:span text:style-name="T26">Hence, the last point on Greek resistance is counter-intuitive. According to our interviews, the presence of the Troika was felt as positive since it "accelerated developments' and it is a "necessary evil" (interview, February 13, 2012) to implement changes that should be done. Another interviewee stated that the Troika "has been used in a positive way" by the General </text:span><text:span text:style-name="Comment_20_Reference"><text:span text:style-name="T53"><office:annotation office:name="__Fieldmark__2_588774804"><dc:creator>Nikos Zhariadis</dc:creator><dc:date>2016-03-20T07:55:00</dc:date><text:sender-initials>NZ</text:sender-initials><text:p text:style-name="P51"><text:span text:style-name="T91">I think we need to add something here that since Syriza came to power, the troika’s role has lost its “shine”.</text:span></text:p></office:annotation></text:span></text:span><text:span text:style-name="T26">Secretari</text:span><text:span text:style-name="Comment_20_Reference"><text:span text:style-name="T52">a</text:span></text:span><text:span text:style-name="Comment_20_Reference"><text:span text:style-name="T53">t</text:span></text:span><office:annotation-end office:name="__Fieldmark__2_588774804"/><text:span text:style-name="Comment_20_Reference"><text:span text:style-name="T53"><office:annotation><dc:creator>Auteur inconnu</dc:creator><dc:date>2016-03-24T17:08:37.822416800</dc:date><text:list text:continue-numbering="true" text:style-name=""><text:list-item><text:p text:style-name="P52"><text:span text:style-name="T89">Répondre à Nikos Zhariadis (2016-03-20, 07:55): "..."</text:span></text:p></text:list-item><text:list-item><text:p><text:span text:style-name="T90">Not necessearly, my hypothesis would be that the admistrative officials who believed that the troika is a good thing still continue to do so, even more with Syriza in power. </text:span></text:p></text:list-item></text:list></office:annotation></text:span></text:span><text:span text:style-name="T26"> for Commerce and "used as an ambassador". Without its presence, their “point</text:span><text:span text:style-name="T1"> of view would not be equally heard on the high levels of the governmental hierarchy" (interview, February 3, 2012). In other words, despite rhetoric to the contrary, </text:span><text:span text:style-name="T6">some Greek administrative officials perceived the Troika as a window of opportunity to implement necesseray reforms. These research results are consistant with studies done in Portugal (</text:span><text:span text:style-name="T24">Moury and Freire, 2014</text:span><text:span text:style-name="T6">), Spain and Italy (</text:span><text:span text:style-name="T24">Hopkin, 2015</text:span><text:span text:style-name="T6">) <text:s/></text:span><text:span text:style-name="T1"><text:s/>On the contrary, the presence of the Troika has been perceived negatively in Ireland since it was seen largely as harming Irish sovereignty. <text:s/></text:span></text:p>
      <text:p text:style-name="P23"/>
      <text:p text:style-name="P26"/>
      <text:p text:style-name="P26"/>
      <text:p text:style-name="P26">Concluding table </text:p>
      <table:table table:name="Tableau2" table:style-name="Tableau2">
        <table:table-column table:style-name="Tableau2.A" table:number-columns-repeated="3"/>
        <table:table-column table:style-name="Tableau2.D"/>
        <table:table-column table:style-name="Tableau2.E"/>
        <table:table-row table:style-name="Tableau2.1">
          <table:table-cell table:style-name="Tableau2.A1" office:value-type="string">
            <text:p text:style-name="P34"/>
          </table:table-cell>
          <table:table-cell table:style-name="Tableau2.A1" office:value-type="string">
            <text:p text:style-name="P26">Irish privatization ( liberalization <text:s/><text:span text:style-name="T87">of BGE)</text:span>)</text:p>
          </table:table-cell>
          <table:table-cell table:style-name="Tableau2.A1" office:value-type="string">
            <text:p text:style-name="P26">Irish <text:span text:style-name="T87">legal professions</text:span> professions</text:p>
            <text:p text:style-name="P27">(medical professions)</text:p>
          </table:table-cell>
          <table:table-cell table:style-name="Tableau2.A1" office:value-type="string">
            <text:p text:style-name="P26">Greece Privatization (after the creation of the single body)</text:p>
          </table:table-cell>
          <table:table-cell table:style-name="Tableau2.E1" office:value-type="string">
            <text:p text:style-name="P26">Greece closed professions</text:p>
          </table:table-cell>
        </table:table-row>
        <table:table-row table:style-name="Tableau2.1">
          <table:table-cell table:style-name="Tableau2.A1" office:value-type="string">
            <text:p text:style-name="P26">Number of veto players</text:p>
          </table:table-cell>
          <table:table-cell table:style-name="Tableau2.A1" office:value-type="string">
            <text:p text:style-name="P26">-</text:p>
          </table:table-cell>
          <table:table-cell table:style-name="Tableau2.A1" office:value-type="string">
            <text:p text:style-name="P26"><text:span text:style-name="T87">+ (-)</text:span></text:p>
          </table:table-cell>
          <table:table-cell table:style-name="Tableau2.A1" office:value-type="string">
            <text:p text:style-name="P26">-</text:p>
          </table:table-cell>
          <table:table-cell table:style-name="Tableau2.E1" office:value-type="string">
            <text:p text:style-name="P26">+</text:p>
          </table:table-cell>
        </table:table-row>
        <table:table-row table:style-name="Tableau2.1">
          <table:table-cell table:style-name="Tableau2.A1" office:value-type="string">
            <text:p text:style-name="P26">Use of resources to resist</text:p>
          </table:table-cell>
          <table:table-cell table:style-name="Tableau2.A1" office:value-type="string">
            <text:p text:style-name="P26">- <text:span text:style-name="T87">(+)</text:span></text:p>
          </table:table-cell>
          <table:table-cell table:style-name="Tableau2.A1" office:value-type="string">
            <text:p text:style-name="P26"><text:span text:style-name="T87">+ (-)</text:span></text:p>
          </table:table-cell>
          <table:table-cell table:style-name="Tableau2.A1" office:value-type="string">
            <text:p text:style-name="P26">-</text:p>
          </table:table-cell>
          <table:table-cell table:style-name="Tableau2.E1" office:value-type="string">
            <text:p text:style-name="P26">-</text:p>
          </table:table-cell>
        </table:table-row>
        <table:table-row table:style-name="Tableau2.1">
          <table:table-cell table:style-name="Tableau2.A1" office:value-type="string">
            <text:p text:style-name="P26">Programmatic distance</text:p>
          </table:table-cell>
          <table:table-cell table:style-name="Tableau2.A1" office:value-type="string">
            <text:p text:style-name="P26">- <text:span text:style-name="T87">(+)</text:span></text:p>
          </table:table-cell>
          <table:table-cell table:style-name="Tableau2.A1" office:value-type="string">
            <text:p text:style-name="P26"><text:span text:style-name="T87">+(-)</text:span></text:p>
          </table:table-cell>
          <table:table-cell table:style-name="Tableau2.A1" office:value-type="string">
            <text:p text:style-name="P26">-</text:p>
          </table:table-cell>
          <table:table-cell table:style-name="Tableau2.E1" office:value-type="string">
            <text:p text:style-name="P26">+</text:p>
          </table:table-cell>
        </table:table-row>
      </table:table>
      <text:p text:style-name="P31"><text:s text:c="2"/></text:p>
      <text:p text:style-name="P29">Conclusion</text:p>
      <text:p text:style-name="P26"><text:soft-page-break/></text:p>
      <text:p text:style-name="P15"><text:span text:style-name="T1">The comparison between Greece and Ireland’s compliance with their respective MoUs show that the three hypotheses – number of veto players, administrative resources and programmatic distance - influence a country’s compliance with norms. In both cases, intervening variables – elections and political stability – influenced these factors: in cases where the political stability is high and contestation limited, the variables explain the outcome. In the Greek context in which political stability is low and contestation high, the variables became exacerbated – a higher number of veto players and high programmatic distance lead to deadlock.</text:span></text:p>
      <text:p text:style-name="P15"><text:span text:style-name="T1">The findings have implications for studies of compliance and Europeanization. First, even non-legally binding norms are susceptible to considerable resistance. The reason is because intergovernmentally negotiated norms still produce domestic winners and losers. Regardless of whether national governments sign on to these bailout agreements, domestic agencies have their own dispositions and strategies. Going beyond issues raised by competence and corruption (Falkner et al 2005, </text:span><text:span text:style-name="T25">Börzel</text:span><text:span text:style-name="T1"> <text:s/>et al 2007), we find the number of veto players and the gap between programmatic goals and agency dispositions play a significant role in producing inertia and/or retrenchment. In other words, compliance is not simply a function of training or corruption. It is also a function of persuasion and coordination that goes beyond decisions, whether to accept bail-out money, to the heart of domestic administration. Therefore, to overcome resistance government-to-government bargains are not enough. National administrations must be involved in the process of deliberation and not just in the process of implementation.</text:span></text:p>
      <text:p text:style-name="P11">Second, the process of Europeanization involves more than mere uploading and downloading processes. Much of the literature examines these processes as sequential partial equilibria based on goodness of fit (Cowles et al 2001). Our research suggests they are actually simultaneous interactive processes, where surprisingly implementation affects decision rather than vice-versa. In a manner reminiscent of conclusions reached by implementation studies (Goggin et al 1990), resistance shapes decisions in ways that intergovernmental bargains <text:soft-page-break/>cannot estimate. For example, inertia and retrenchment in the case of Greece have led to delays and deviations that eventually hardened soft law. The MoU has become more coercive over time although legal sanctions are still not envisioned. This development implies that Europeanization inevitably turns more political over time not only at the EU level but also across and within member states. </text:p>
      <text:p text:style-name="P15"><text:span text:style-name="T1">Third, the presence of the Troika is surprisingly different across cases. Whereas we expected the Troika to be less vilified in the case of Ireland because success is highest and resistance lower, our findings show the opposite to be true. <text:s/>In both Greece and Ireland administrations have vocally questioned the loss of national sovereignty. But in the Greek case, the Troika’s presence </text:span><text:span text:style-name="T6">was</text:span><text:span text:style-name="T1"> actually </text:span><text:span text:style-name="T6">perceived as a necessary evil for reforms</text:span><text:span text:style-name="T1">. </text:span></text:p>
      <text:p text:style-name="P13"/>
      <text:p text:style-name="P16">References </text:p>
      <text:p text:style-name="P12"/>
      <text:p text:style-name="P42"><text:span text:style-name="T67">Anders Gerhard (2008), “The Normativity of Numbers: World Bank and IMF Conditionality”, </text:span><text:span text:style-name="T70">Political and Legal Anthropology Review, </text:span><text:span text:style-name="T67">31 (2), 187-202</text:span></text:p>
      <text:p text:style-name="P43">Balezdrova, Anastasia (2012) “Pharmacists are going to Leave Greece without Pharmacies”, GRReporter March 1, 2012 at http://www.grreporter.info/en/pharmacists_are_going_leave_greece_without_pharmacies/6227</text:p>
      <text:p text:style-name="P9"><text:span text:style-name="T57">Börzel, Tanja (1997), “Does European Integration Really Strengthen the State? The Case of the Federal Republic of Germany,” </text:span><text:span text:style-name="T60">Regional and Federal Studies</text:span><text:span text:style-name="T57">, 7(3), 87-113</text:span></text:p>
      <text:p text:style-name="P42"><text:span text:style-name="T57">Börzel, Tanja (1999), “Towards Convergence in Europe? Institutional Adaptation to Europeanisation in Germany and Spain”, </text:span><text:span text:style-name="T60">Journal of Common Market Studies</text:span><text:span text:style-name="T57">, 37 (4), 573-596</text:span></text:p>
      <text:p text:style-name="P42"><text:span text:style-name="T57">Börzel, Tanja (2001), « Non-Compliance in the European Union: Pathology or Statistical Artefact ? », </text:span><text:span text:style-name="T60">Journal of European Public Policy, </text:span><text:span text:style-name="T57">8(1), 803-825</text:span></text:p>
      <text:p text:style-name="P42"><text:span text:style-name="T57">Börzel, Tanja, Dudziak Meike, Hofmann Tobias, Panke, Diana, Sprungk Carina (2007), “Recalcitrance? Inefficiency, and Support for European Integration: Why Member States do (Not) Comply with European Law”, </text:span><text:span text:style-name="T60">Center for European Studies Working Paper, n° 161, </text:span><text:span text:style-name="T57">Harvard University, Cambridge</text:span></text:p>
      <text:p text:style-name="P42"><text:span text:style-name="T57">Bouloutza, Penny (2012) “Suspending Credit for Medicines”, </text:span><text:span text:style-name="T60">Kathimerini</text:span><text:span text:style-name="T57"> (in Greek) March 6 at http://news.kathimerini.gr/4dcgi/_w_articles_ell_2_06/03/2012_474863</text:span></text:p>
      <text:p text:style-name="P9"><text:span text:style-name="HTML_20_Cite"><text:span text:style-name="T63">Citi Manuele and Martin Rhodes (2007), “New Modes of Governance in the European Union: A Critical Survey and Analysis”, in Knud E. Joergensen, Mark Pollack and Ben Rosamond (eds), </text:span></text:span><text:span text:style-name="HTML_20_Cite"><text:span text:style-name="T57">Handbook of European Union Politics, </text:span></text:span><text:span text:style-name="HTML_20_Cite"><text:span text:style-name="T63">London, Sage, p. 463-482</text:span></text:span></text:p>
      <text:p text:style-name="P10">Clarke, Blanaid and Hardiman, Niamh (2012), "Crisis in the Irish Banking Systtem", UCD Geary Institute Discusssion paper series</text:p>
      <text:p text:style-name="P9"><text:span text:style-name="T11">Council of the European Union. (2010). </text:span><text:span text:style-name="T15">Council Implementing Decision on </text:span><text:soft-page-break/><text:span text:style-name="T15">Granting Union Financial Assistance to Ireland.</text:span><text:span text:style-name="T11"> Brussels: Council of the European Union</text:span></text:p>
      <text:p text:style-name="P42"><text:span text:style-name="T57">Duina Francesco G. (1997), “Explaining Legal Implementation in the European Union”, </text:span><text:span text:style-name="T60">International Journal of the Sociology of Law, </text:span><text:span text:style-name="T57">25(2), 155-180.</text:span></text:p>
      <text:p text:style-name="P42"><text:span text:style-name="T57"/></text:p>
      <text:p text:style-name="P43">Ertel, Manfred (2011), “Greek Privatization Plan Faces Massive Domestic Resistance”, Spiegel Online 7 June at http://www.spiegel.de/international/europe/0,1518,767199,00.html</text:p>
      <text:p text:style-name="P3"><text:span text:style-name="T46">European Commission (2011a), "The Economic Adjustement Programm for Ireland", European Economy. Occasional Papers. </text:span><text:span text:style-name="Strong_20_Emphasis"><text:span text:style-name="T47">76</text:span></text:span><text:span text:style-name="T46">. Brussels.</text:span></text:p>
      <text:p text:style-name="P3"><text:span text:style-name="T46">European Commission (2011b), "The Economic Adjustement Programm for Greece-Third Review", European Economy. Occasional Papers. </text:span><text:span text:style-name="Strong_20_Emphasis"><text:span text:style-name="T47">77</text:span></text:span><text:span text:style-name="T46">. Brussels</text:span></text:p>
      <text:p text:style-name="P3"><text:span text:style-name="T48">European Commission (2011c), “The Economic Adjustment Programme for Ireland – Summer 2011 Review”, </text:span><text:span text:style-name="T50">European Economy. Occasional Papers. </text:span><text:span text:style-name="Strong_20_Emphasis"><text:span text:style-name="T48">84</text:span></text:span><text:span text:style-name="T50">. September 2011. 68pp</text:span></text:p>
      <text:p text:style-name="P3"><text:span text:style-name="T48">European Commission (2012a), “The Economic Adjustment Programme for Ireland – Winter 2011 Review”, </text:span><text:span text:style-name="T50">European Economy. Occasional Papers. </text:span><text:span text:style-name="Strong_20_Emphasis"><text:span text:style-name="T48">93</text:span></text:span><text:span text:style-name="T50">. March 2012. 73pp</text:span></text:p>
      <text:p text:style-name="P3"><text:span text:style-name="T50">European Commission (2012 b), “Second Economic Ajusment Programme”, European Economy. Occasional Papers. </text:span><text:span text:style-name="Strong_20_Emphasis"><text:span text:style-name="T48">94</text:span></text:span><text:span text:style-name="T50">. March 2012. Brussels</text:span></text:p>
      <text:p text:style-name="P46">European Council (2010), Decision 17211/1/10, Bruxelles, 7 December 2010</text:p>
      <text:p text:style-name="P9"><text:span text:style-name="T57">Falkner (Gerda), Miriam Hartlapp, Oliver Treib (2007), “Worlds of Compliance: Why Leading Approaches to European Union Implementation Are Only ‘Sometimes-true Theories’”, </text:span><text:span text:style-name="T60">European Journal of Political Research</text:span><text:span text:style-name="T57"> 3, 2007, p. 395-416</text:span></text:p>
      <text:p text:style-name="P42"><text:span text:style-name="T57">Falkner Gerda, Treib Oliver, Hartlapp Miriam, Leiber Simone (2005), </text:span><text:span text:style-name="T60">Complying With Europe: EU Harmonisation and Soft Law in the Member States, </text:span><text:span text:style-name="T57">Cambridge, Cambridge University Press</text:span></text:p>
      <text:p text:style-name="P48"><text:span text:style-name="T64">Featherstone, Kevin (2003), "</text:span><text:span text:style-name="T65">The Politics of Pension Reform in Greece: modernization defeated by gridlock", </text:span><text:span text:style-name="T64"><text:s/>Paper prepared for Conference of the Modern Greek Studies Association, Toronto,</text:span></text:p>
      <text:p text:style-name="P47"><text:span text:style-name="T64">Featherstone, Kevin (2005), "</text:span><text:span text:style-name="T66">The Challenge of Modernisation: Politics and Policy in Greece"</text:span><text:span text:style-name="T64">, </text:span><text:span text:style-name="T69">West</text:span><text:span text:style-name="T66"> </text:span><text:span text:style-name="T69">European Politics</text:span><text:span text:style-name="T64"> 28 (2) : 223-241 </text:span></text:p>
      <text:p text:style-name="P46">Featherstone, Kevin (2008), " ‘Varieties of Capitalism’ and the Greek case: explaining the constraints on domestic reform?", GreeSE Paper No 11 Hellenic <text:soft-page-break/>Observatory Papers on Greece and Southeast Europe</text:p>
      <text:p text:style-name="P48"><text:span text:style-name="T64">Featherstone, K. and Papadimitriou, D. (2007) “Manipulating Rules, Contesting Solutions: Europeanization and the Politics of Restructuring Olympic Airways”, </text:span><text:span text:style-name="T68">Government and Opposition</text:span><text:span text:style-name="T64"> 42(1), 46–72</text:span></text:p>
      <text:p text:style-name="P42"><text:span text:style-name="T67">Freitag and Sciarini Pascal (2001), “The Political Economy of Budget Deficits in the EU: The Role of International Constraints and Domestic Structure”, </text:span><text:span text:style-name="T70">European Union Politics, </text:span><text:span text:style-name="T67">2(2), 163-189</text:span></text:p>
      <text:p text:style-name="P9"><text:span text:style-name="T57">Goggin, Malcolm, Ann Bowman, James Lester, and Lawrence O’Toole (1990) </text:span><text:span text:style-name="T60">Implementation Theory and Practice: Toward a Third Generation</text:span><text:span text:style-name="T57">, Glennwod, IL: Scott Foresman</text:span></text:p>
      <text:p text:style-name="P42"><text:span text:style-name="T64">Graziano, Paolo (2011), “Europeanization and Domestic Employment Policy Change. Conceptual and Methodological Background”, </text:span><text:span text:style-name="T68">Governance</text:span><text:span text:style-name="T64">, 24(3), 583-605</text:span></text:p>
      <text:p text:style-name="P48"><text:span text:style-name="T64">Hall, Peter et Solskice, David (2001), </text:span><text:span text:style-name="T69">Varieties of Capitalism, the institutional foundations of comparative advantage, </text:span><text:span text:style-name="T66">Oxford: Oxford University Press</text:span></text:p>
      <text:p text:style-name="P48"><text:span text:style-name="T66">Hardiman, Niamh et </text:span><text:span text:style-name="T64">Mac Cárthaigh, Muiris (2008), "Administrative Reform in a Liberal Market Economy", UCD Geary Institute : Discussion Paper series</text:span></text:p>
      <text:p text:style-name="P42"><text:span text:style-name="T57">Hartlapp Miriam, Falkner Gerda (2009), « Problems of Operationalization and Data in EU Compliance Research », </text:span><text:span text:style-name="T60">European Union Politics, </text:span><text:span text:style-name="T57">10(2), 281-302</text:span></text:p>
      <text:p text:style-name="P43">Heclo Hugh (1977), A Government of Strangers: Executive Politics in Washington, Washington DC, Brookings Institution Press</text:p>
      <text:p text:style-name="P45"><text:span text:style-name="T8">Heipertz, Martin and Verdun, Amy, 2010. </text:span><text:span text:style-name="T16">Ruling Europe: The Politics of the Stability and Growth Pact</text:span><text:span text:style-name="T8">, Cambridge: Cambridge University Press.</text:span></text:p>
      <text:p text:style-name="P42"><text:span text:style-name="T72">Héritier Adrienne et al (2001), et al, </text:span><text:span text:style-name="T73">Differential Europe. </text:span><text:span text:style-name="T69">The European Union Impact on National Policymaking, </text:span><text:span text:style-name="T64">Lanham, Rowman &amp; Littlefield</text:span></text:p>
      <text:p text:style-name="P48"><text:span text:style-name="T64">Honohan, Patrick (2009), <text:s/>“</text:span><text:a xlink:type="simple" xlink:href="http://www.esr.ie/Vol40_2/Vol-40-2-Honohan.pdf"><text:span text:style-name="Internet_20_link"><text:span text:style-name="T64">Resolving the Irish Banking Crisis</text:span></text:span></text:a><text:span text:style-name="T64">” </text:span><text:span text:style-name="T68">Economic and Social Review </text:span><text:span text:style-name="T64">40(2): 207-232</text:span></text:p>
      <text:p text:style-name="P4">IMF (2011a) </text:p>
      <text:p text:style-name="P47"><text:span text:style-name="T64">Irish Ministry of Finance (2011), "</text:span><text:span text:style-name="T65">Report of the Review Group on State Assets and Liabilities", available on </text:span><text:span text:style-name="T64">http://www.irishtimes.com/focus/2011/mccarthy/index.pdf</text:span></text:p>
      <text:p text:style-name="P48"><text:span text:style-name="T64">Irish Ministry of Justice (2005), </text:span><text:span text:style-name="T68">Report of the Legal Costs Working Group, </text:span><text:span text:style-name="T64">Dublin : Stationary Office</text:span></text:p>
      <text:p text:style-name="P5"><text:span text:style-name="T48">König, Thomas, and Brooke Luetgert (2009), “Troubles with Transposition? Explaining Trends in Member-State Notification and the Delayed Transposition of EU Directives’, </text:span><text:span text:style-name="T51">British Journal of Political Science </text:span><text:span text:style-name="T48">39 (1), 163-194 </text:span></text:p>
      <text:p text:style-name="P43"/>
      <text:p text:style-name="P42"><text:soft-page-break/><text:span text:style-name="T57"/></text:p>
      <text:p text:style-name="P42"><text:span text:style-name="T57">Mastenbroek, Ellen (2005), “EU Compliance: Still a Black Hole?”, </text:span><text:span text:style-name="T60">Journal of European Public Policy, </text:span><text:span text:style-name="T57">12(6), 1103-1120</text:span></text:p>
      <text:p text:style-name="P42"><text:span text:style-name="T57">Molina, O. and Rhodes, M. (2007)</text:span><text:span text:style-name="T60"> The Political Economy of Adjustment in Mixed Market</text:span></text:p>
      <text:p text:style-name="P42"><text:span text:style-name="T60">Economies: The Cases of Italy and Spain. </text:span><text:span text:style-name="T57">In: B. Hancke, M. Rhodes and M. Thatcher (eds.)</text:span><text:span text:style-name="T60"> Beyond Varieties of Capitalism. </text:span><text:span text:style-name="T57">Oxford: Oxford University Press, pp. 223–252.</text:span></text:p>
      <text:p text:style-name="P43">Moravcsik, Andrew (1994), Why the European Union Strengthens the State: Domestic Politics and International Cooperation, Center for European Studies Working Paper #52. Cambridge, MA: Harvard University.</text:p>
      <text:p text:style-name="P42"><text:span text:style-name="T57">Mörth, Ulrike (2003), “Europeanization as Interpretation, Translation, and Editing of Public Polices”, in Kenneth Featherstone and Claudio Radaelli (eds), </text:span><text:span text:style-name="T60">The Politics of Europeanization, </text:span><text:span text:style-name="T57">Oxford, Oxford University Press, 159-178</text:span></text:p>
      <text:p text:style-name="P50"><text:span text:style-name="T11">Palcic, D., &amp; Reeves, E. (2012, January 31). Incoherent privatisation policy a cause for concern. </text:span><text:span text:style-name="T15">The Irish Times</text:span><text:span text:style-name="T11"> , p. 16.</text:span></text:p>
      <text:p text:style-name="P42"><text:span text:style-name="T67">Saurugger S. (2012), “Beyond Compliance with legal norms”, </text:span><text:span text:style-name="T64">in Theofanis Exadaktylos and Claudio Radaelli (eds),</text:span><text:span text:style-name="T68"> Research Design in European Studies ,</text:span><text:span text:style-name="T64">Basingstoke, Palgrave</text:span></text:p>
      <text:p text:style-name="P42"><text:span text:style-name="T42">Saurugger, S., &amp; Terpan, F. (2015). Resisting ‘new modes of governance’: An agency-centred approach. </text:span><text:span text:style-name="T43">Comparative European Politics</text:span><text:span text:style-name="T42">.</text:span><text:span text:style-name="T41"> advance online publication 23 February 2015; doi: 10.1057/cep.2015.9</text:span></text:p>
      <text:p text:style-name="P44"/>
      <text:p text:style-name="P9"><text:span text:style-name="T57">Tallberg Jonas (2002), “Paths to Compliance: enforcement, management and the European Union”, </text:span><text:span text:style-name="T60">International Organization, </text:span><text:span text:style-name="T57">2002, 56(3), 609-644</text:span></text:p>
      <text:p text:style-name="P9"><text:span text:style-name="T41">Terpan, F. (2015). Soft Law in the European Union—The Changing Nature of EU Law. </text:span><text:span text:style-name="T44">European Law Journal</text:span><text:span text:style-name="T41">, </text:span><text:span text:style-name="T44">21</text:span><text:span text:style-name="T41">(1), 68-96.</text:span></text:p>
      <text:p text:style-name="P42"><text:span text:style-name="T57">Toshkov Dimiter (2010), Taking Stock: A Review of quantitative studies of transposition and implementation of EU law”, </text:span><text:span text:style-name="T60">EIF Working Paper n° 01.2010,</text:span><text:span text:style-name="T57"> February 2010</text:span></text:p>
      <text:p text:style-name="P42"><text:span text:style-name="T57">Treib Oliver (2008), “Implementing and complying with EU governance outputs”, </text:span><text:span text:style-name="T61">Living Reviews in European Governance</text:span><text:span text:style-name="T57">, 3 (5), http://www.livingreviews.org/lreg-2008-5 (cited on </text:span><text:span text:style-name="date"><text:span text:style-name="T57">5.2.2010</text:span></text:span><text:span text:style-name="T57">).</text:span></text:p>
      <text:p text:style-name="P41"><text:span text:style-name="T57">Tsebelis George (1995), </text:span><text:span text:style-name="T62">Nested Games: Rational Choice in Comparative Politics, </text:span><text:span text:style-name="T58"><text:s/></text:span><text:span text:style-name="T57">Berkeley: U.C. Press</text:span></text:p>
      <text:p text:style-name="P48"><text:span text:style-name="T64">Tuozzo, Maria Fernanda (2004), " </text:span><text:span text:style-name="T71">World Bank, Governance Reforms and Democracy in Argentina", </text:span><text:span text:style-name="T68">Bulletin of Latin American Research, </text:span><text:span text:style-name="T64">23(1) : 100-118</text:span></text:p>
      <text:p text:style-name="P42"><text:span text:style-name="T57">Versluis Esther (2007), Even Rules, Uneven Practices: Opening the Black Box of EU Law in Action”, </text:span><text:span text:style-name="T60">West European Politics, </text:span><text:span text:style-name="T57">30(1), 50-67</text:span></text:p>
      <text:p text:style-name="P42"><text:span text:style-name="T57">Zahariadis, Nikolaos (2008) “Europeanization as Program Implementation: Effective and Democratic”? </text:span><text:span text:style-name="T60">Journal of Comparative Policy Analysis</text:span><text:span text:style-name="T57"> 10(3): 221-238.</text:span></text:p>
      <text:p text:style-name="P12"/>
      <text:p text:style-name="P14"/>
      <text:p text:style-name="P1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CJLLOK+TimesNewRoman" svg:font-family="CJLLOK+TimesNewRoman, Bold" style:font-family-generic="roman"/>
    <style:font-face style:name="FreeSans1" svg:font-family="FreeSans" style:font-family-generic="swiss"/>
    <style:font-face style:name="Ubuntu" svg:font-family="Ubuntu" style:font-family-generic="swiss"/>
    <style:font-face style:name="Calibri" svg:font-family="Calibri" style:font-pitch="variable"/>
    <style:font-face style:name="Cambria" svg:font-family="Cambria" style:font-pitch="variable"/>
    <style:font-face style:name="Droid Sans Fallback1" svg:font-family="'Droid Sans Fallback'" style:font-pitch="variable"/>
    <style:font-face style:name="Times" svg:font-family="Times, 'Times New 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CA"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CA"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Default" style:family="paragraph">
      <style:paragraph-properties fo:orphans="2" fo:widows="2" fo:hyphenation-ladder-count="no-limit" style:text-autospace="none"/>
      <style:text-properties fo:color="#000000" style:font-name="CJLLOK+TimesNewRoman" fo:font-family="CJLLOK+TimesNewRoman, Bold" style:font-family-generic="roman" fo:font-size="12pt" fo:language="fr" fo:country="FR" style:font-name-asian="Cambria" style:font-family-asian="Cambria" style:font-pitch-asian="variable" style:font-size-asian="12pt" style:language-asian="zh" style:country-asian="CN" style:font-name-complex="CJLLOK+TimesNewRoman" style:font-family-complex="CJLLOK+TimesNewRoman, Bold" style:font-family-generic-complex="roman" style:font-size-complex="12pt" style:language-complex="ar" style:country-complex="SA" fo:hyphenate="false" fo:hyphenation-remain-char-count="2" fo:hyphenation-push-char-count="2"/>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color="#808080" style:font-name="Liberation Serif" fo:font-family="'Liberation Serif'" style:font-family-generic="roman" style:font-pitch="variable" fo:font-size="14pt" fo:font-weight="bold" style:font-name-asian="Droid Sans Fallback" style:font-family-asian="'Droid Sans Fallback'" style:font-family-generic-asian="system" style:font-pitch-asian="variable" style:font-size-asian="14pt" style:font-weight-asian="bold" style:font-name-complex="FreeSans" style:font-family-complex="FreeSans" style:font-family-generic-complex="system" style:font-pitch-complex="variable" style:font-size-complex="14pt" style:font-weight-complex="bold"/>
    </style:style>
    <style:style style:name="Normal_20__28_Web_29_" style:display-name="Normal (Web)" style:family="paragraph" style:parent-style-name="Standard">
      <style:paragraph-properties fo:margin-top="0.494cm" fo:margin-bottom="0.494cm" style:contextual-spacing="false" fo:line-height="100%"/>
      <style:text-properties style:font-name="Times" fo:font-family="Times, 'Times New Roman'" style:font-pitch="variable" fo:font-size="10pt" style:font-size-asian="10pt" style:font-name-complex="Times" style:font-family-complex="Times, 'Times New Roman'" style:font-pitch-complex="variable" style:font-size-complex="10pt"/>
    </style:style>
    <style:style style:name="Bibliographie" style:family="paragraph" style:parent-style-name="Standard" style:next-style-name="Standard">
      <style:text-properties style:font-name="Calibri" fo:font-family="Calibri" style:font-pitch="variable" fo:language="en" fo:country="IE" style:font-name-asian="Calibri" style:font-family-asian="Calibri" style:font-pitch-asian="variable" style:font-name-complex="Times New Roman" style:font-family-complex="'Times New Roman'" style:font-family-generic-complex="roman" style:font-pitch-complex="variable"/>
    </style:style>
    <style:style style:name="Comment_20_Reference" style:display-name="Comment Reference" style:family="text">
      <style:text-properties fo:font-size="9pt" style:font-size-asian="9pt" style:font-size-complex="9pt"/>
    </style:style>
    <style:style style:name="Footnote_20_Symbol" style:display-name="Footnote Symbol" style:family="text">
      <style:text-properties style:text-position="super 58%"/>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HTML_20_Cite" style:display-name="HTML Cite"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Default_20_Paragraph_20_Font" style:display-name="Default Paragraph Font" style:family="text"/>
    <style:style style:name="date" style:family="text" style:parent-style-name="Default_20_Paragraph_20_Fon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3-24T17:15:25.128334000</meta:creation-date>
    <dc:date>2016-03-24T17:17:44.678513600</dc:date>
    <meta:editing-duration>P0D</meta:editing-duration>
    <meta:editing-cycles>1</meta:editing-cycles>
    <meta:document-statistic meta:table-count="2" meta:image-count="0" meta:object-count="0" meta:page-count="18" meta:paragraph-count="143" meta:word-count="5864" meta:character-count="39814" meta:non-whitespace-character-count="34029"/>
    <meta:generator>LibreOffice/4.2.8.2$Linux_X86_64 LibreOffice_project/420m0$Build-2</meta:generator>
  </office:meta>
</office:document-meta>
</file>